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551d1" style:family="table">
      <style:table-properties style:rel-width="100" table:align="center"/>
    </style:style>
    <style:style style:name="d551d1.0" style:family="table-column">
      <style:table-column-properties style:column-width="9.70cm"/>
    </style:style>
    <style:style style:name="d551d1.1" style:family="table-column">
      <style:table-column-properties style:column-width="7.94cm"/>
    </style:style>
    <style:style style:name="2933b8" style:family="table">
      <style:table-properties style:rel-width="100" table:align="center"/>
    </style:style>
    <style:style style:name="2933b8.0" style:family="table-column">
      <style:table-column-properties style:column-width="17.64cm"/>
    </style:style>
    <style:style style:name="f0e371" style:family="table">
      <style:table-properties style:rel-width="100" table:align="center"/>
    </style:style>
    <style:style style:name="f0e371.0" style:family="table-column">
      <style:table-column-properties style:column-width="3.18cm"/>
    </style:style>
    <style:style style:name="f0e371.1" style:family="table-column">
      <style:table-column-properties style:column-width="3.18cm"/>
    </style:style>
    <style:style style:name="f0e371.2" style:family="table-column">
      <style:table-column-properties style:column-width="3.18cm"/>
    </style:style>
    <style:style style:name="f0e371.3" style:family="table-column">
      <style:table-column-properties style:column-width="3.18cm"/>
    </style:style>
    <style:style style:name="f0e371.4" style:family="table-column">
      <style:table-column-properties style:column-width="3.18cm"/>
    </style:style>
    <style:style style:name="f0e371.5" style:family="table-column">
      <style:table-column-properties style:column-width="3.18cm"/>
    </style:style>
    <style:style style:name="f0e371.6" style:family="table-column">
      <style:table-column-properties style:column-width="3.18cm"/>
    </style:style>
    <style:style style:name="488af2" style:family="table">
      <style:table-properties style:rel-width="100" table:align="center"/>
    </style:style>
    <style:style style:name="488af2.0" style:family="table-column">
      <style:table-column-properties style:column-width="11.47cm"/>
    </style:style>
    <style:style style:name="488af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551d1" table:style-name="d551d1">
          <table:table-column table:style-name="d551d1.0"/>
          <table:table-column table:style-name="d551d1.1"/>
          <table:table-row>
            <table:table-cell office:value-type="string">
              <text:p text:style-name="IM1"><draw:frame draw:style-name="fr1" draw:name="fe38e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933b8" table:style-name="2933b8">
          <table:table-column table:style-name="2933b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VOTAÇÕES NOMINAIS</text:span></text:p>
        <text:p text:style-name="P2_InstBodyJustified"><text:span text:style-name="T2">CONSULTA SEM FILTROS — TODAS AS VOTAÇÕES NOMINAIS PUBLICADAS.</text:span></text:p>
        <text:p text:style-name="P3_InstKicker"><text:span text:style-name="T3">1101 VOTAÇÃO(ÕES)</text:span></text:p>
        <table:table table:name="f0e371" table:style-name="f0e371">
          <table:table-column table:style-name="f0e371.0"/>
          <table:table-column table:style-name="f0e371.1"/>
          <table:table-column table:style-name="f0e371.2"/>
          <table:table-column table:style-name="f0e371.3"/>
          <table:table-column table:style-name="f0e371.4"/>
          <table:table-column table:style-name="f0e371.5"/>
          <table:table-column table:style-name="f0e371.6"/>
          <table:table-row>
            <table:table-cell office:value-type="string">
              <text:p><text:span>DOCUMENTO</text:span></text:p>
            </table:table-cell>
            <table:table-cell office:value-type="string">
              <text:p><text:span>SESSÃO</text:span></text:p>
            </table:table-cell>
            <table:table-cell office:value-type="string">
              <text:p><text:span>PROPOSITURA</text:span></text:p>
            </table:table-cell>
            <table:table-cell office:value-type="string">
              <text:p><text:span>FAVORÁVEIS</text:span></text:p>
            </table:table-cell>
            <table:table-cell office:value-type="string">
              <text:p><text:span>CONTRÁRIOS</text:span></text:p>
            </table:table-cell>
            <table:table-cell office:value-type="string">
              <text:p><text:span>ABSTENÇÕES</text:span></text:p>
            </table:table-cell>
            <table:table-cell office:value-type="string">
              <text:p><text:span>RESULTADO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92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92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92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8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100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975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8/2026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8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8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8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7/2026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975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41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72/2026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100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0/2026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923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146/2026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8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6/2026</text:span></text:p>
            </table:table-cell>
            <table:table-cell office:value-type="string">
              <text:p text:style-name="InstTableCell"><text:span>32ª SESSÃO ORDINÁRIA · 14/09/2026</text:span></text:p>
            </table:table-cell>
            <table:table-cell office:value-type="string">
              <text:p text:style-name="InstTableCell"><text:span>PROCESSO LEGISLATIVO Nº 41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2ª DISCUSSÃO DO PROJETO DE EMENDA A LEI ORGÂNICA Nº 1/2026</text:span></text:p>
            </table:table-cell>
            <table:table-cell office:value-type="string">
              <text:p text:style-name="InstTableCell"><text:span>31ª SESSÃO ORDINÁRIA · 08/09/2026</text:span></text:p>
            </table:table-cell>
            <table:table-cell office:value-type="string">
              <text:p text:style-name="InstTableCell"><text:span>PROCESSO LEGISLATIVO Nº 92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1ª SESSÃO ORDINÁRIA · 08/09/2026</text:span></text:p>
            </table:table-cell>
            <table:table-cell office:value-type="string">
              <text:p text:style-name="InstTableCell"><text:span>PROCESSO LEGISLATIVO Nº 104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1ª SESSÃO ORDINÁRIA · 08/09/2026</text:span></text:p>
            </table:table-cell>
            <table:table-cell office:value-type="string">
              <text:p text:style-name="InstTableCell"><text:span>PROCESSO LEGISLATIVO Nº 1026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1ª SESSÃO ORDINÁRIA · 08/09/2026</text:span></text:p>
            </table:table-cell>
            <table:table-cell office:value-type="string">
              <text:p text:style-name="InstTableCell"><text:span>PROCESSO LEGISLATIVO Nº 974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79/2026</text:span></text:p>
            </table:table-cell>
            <table:table-cell office:value-type="string">
              <text:p text:style-name="InstTableCell"><text:span>31ª SESSÃO ORDINÁRIA · 08/09/2026</text:span></text:p>
            </table:table-cell>
            <table:table-cell office:value-type="string">
              <text:p text:style-name="InstTableCell"><text:span>PROCESSO LEGISLATIVO Nº 104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8/2026</text:span></text:p>
            </table:table-cell>
            <table:table-cell office:value-type="string">
              <text:p text:style-name="InstTableCell"><text:span>31ª SESSÃO ORDINÁRIA · 08/09/2026</text:span></text:p>
            </table:table-cell>
            <table:table-cell office:value-type="string">
              <text:p text:style-name="InstTableCell"><text:span>PROCESSO LEGISLATIVO Nº 1026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6/2026</text:span></text:p>
            </table:table-cell>
            <table:table-cell office:value-type="string">
              <text:p text:style-name="InstTableCell"><text:span>31ª SESSÃO ORDINÁRIA · 08/09/2026</text:span></text:p>
            </table:table-cell>
            <table:table-cell office:value-type="string">
              <text:p text:style-name="InstTableCell"><text:span>PROCESSO LEGISLATIVO Nº 974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100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100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89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101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101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99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73/2026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101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9/2026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100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8/2026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99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65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65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4/2026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89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115/2026</text:span></text:p>
            </table:table-cell>
            <table:table-cell office:value-type="string">
              <text:p text:style-name="InstTableCell"><text:span>30ª SESSÃO ORDINÁRIA · 31/08/2026</text:span></text:p>
            </table:table-cell>
            <table:table-cell office:value-type="string">
              <text:p text:style-name="InstTableCell"><text:span>PROCESSO LEGISLATIVO Nº 65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100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100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70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1007/2026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2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4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4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2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2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21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21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5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0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3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5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86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2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4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9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2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8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21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EMENDA A LEI ORGÂNICA Nº 1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2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88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5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90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8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88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7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86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5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65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91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5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8/2026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65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4/08/2026</text:span></text:p>
            </table:table-cell>
            <table:table-cell office:value-type="string">
              <text:p text:style-name="InstTableCell"><text:span>PROCESSO LEGISLATIVO Nº 5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91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83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83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6/2026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91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AO PROJETO DE LEI Nº 89/2026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53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7/2026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83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6/2026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83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53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53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9/2026</text:span></text:p>
            </table:table-cell>
            <table:table-cell office:value-type="string">
              <text:p text:style-name="InstTableCell"><text:span>28ª SESSÃO ORDINÁRIA · 17/08/2026</text:span></text:p>
            </table:table-cell>
            <table:table-cell office:value-type="string">
              <text:p text:style-name="InstTableCell"><text:span>PROCESSO LEGISLATIVO Nº 53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5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4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1 AO PROJETO DE LEI COMPLEMENTAR Nº 14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14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13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01 AO PROJETO DE LEI COMPLEMENTAR Nº 12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1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12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0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9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5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5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2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84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70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7/2026</text:span></text:p>
            </table:table-cell>
            <table:table-cell office:value-type="string">
              <text:p text:style-name="InstTableCell"><text:span>27ª SESSÃO ORDINÁRIA · 10/08/2026</text:span></text:p>
            </table:table-cell>
            <table:table-cell office:value-type="string">
              <text:p text:style-name="InstTableCell"><text:span>PROCESSO LEGISLATIVO Nº 70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88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88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9/2026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88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85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85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3/2026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85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75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7/2026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75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40/2026</text:span></text:p>
            </table:table-cell>
            <table:table-cell office:value-type="string">
              <text:p text:style-name="InstTableCell"><text:span>26ª SESSÃO ORDINÁRIA · 03/08/2026</text:span></text:p>
            </table:table-cell>
            <table:table-cell office:value-type="string">
              <text:p text:style-name="InstTableCell"><text:span>PROCESSO LEGISLATIVO Nº 247/2026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73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7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58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66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66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58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58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68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6/2026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7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1/2026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73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93/2026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58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4/2026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68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7/2026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66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4/2026</text:span></text:p>
            </table:table-cell>
            <table:table-cell office:value-type="string">
              <text:p text:style-name="InstTableCell"><text:span>25ª SESSÃO ORDINÁRIA · 27/07/2026</text:span></text:p>
            </table:table-cell>
            <table:table-cell office:value-type="string">
              <text:p text:style-name="InstTableCell"><text:span>PROCESSO LEGISLATIVO Nº 58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6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6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7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66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5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7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7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0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66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9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6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2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1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1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645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5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5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4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3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2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4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0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2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9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1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8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71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7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645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58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58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5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58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4/2026</text:span></text:p>
            </table:table-cell>
            <table:table-cell office:value-type="string">
              <text:p text:style-name="InstTableCell"><text:span>23ª SESSÃO ORDINÁRIA · 29/06/2026</text:span></text:p>
            </table:table-cell>
            <table:table-cell office:value-type="string">
              <text:p text:style-name="InstTableCell"><text:span>PROCESSO LEGISLATIVO Nº 58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3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3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703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703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8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5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3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47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6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703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71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71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3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8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1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71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0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9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3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8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6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4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5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5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63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46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340/202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REJEITADO V.U.</text:span></text:p>
            </table:table-cell>
          </table:table-row>
          <table:table-row>
            <table:table-cell office:value-type="string">
              <text:p text:style-name="InstTableCellJustified"><text:span>PROJETO DE LEI Nº 77/2026</text:span></text:p>
            </table:table-cell>
            <table:table-cell office:value-type="string">
              <text:p text:style-name="InstTableCell"><text:span>22ª SESSÃO ORDINÁRIA · 22/06/2026</text:span></text:p>
            </table:table-cell>
            <table:table-cell office:value-type="string">
              <text:p text:style-name="InstTableCell"><text:span>PROCESSO LEGISLATIVO Nº 47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1 AO SUBSTITUTIVO DO PLC 9 DE 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6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9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9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9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9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10/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9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6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6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6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7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5/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9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5/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9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COMPLEMENTAR Nº 9/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6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2/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7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4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6/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5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587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6/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64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6/2026</text:span></text:p>
            </table:table-cell>
            <table:table-cell office:value-type="string">
              <text:p text:style-name="InstTableCell"><text:span>21ª SESSÃO ORDINÁRIA · 15/06/2026</text:span></text:p>
            </table:table-cell>
            <table:table-cell office:value-type="string">
              <text:p text:style-name="InstTableCell"><text:span>PROCESSO LEGISLATIVO Nº 587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3/2026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2/2026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1/2026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0/2026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9/2026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65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597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595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9/2026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597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7/2026</text:span></text:p>
            </table:table-cell>
            <table:table-cell office:value-type="string">
              <text:p text:style-name="InstTableCell"><text:span>20ª SESSÃO ORDINÁRIA · 08/06/2026</text:span></text:p>
            </table:table-cell>
            <table:table-cell office:value-type="string">
              <text:p text:style-name="InstTableCell"><text:span>PROCESSO LEGISLATIVO Nº 595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61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61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58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2/2026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61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5/2026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58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51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51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5/2026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51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4/2026</text:span></text:p>
            </table:table-cell>
            <table:table-cell office:value-type="string">
              <text:p text:style-name="InstTableCell"><text:span>19ª SESSÃO ORDINÁRIA · 01/06/2026</text:span></text:p>
            </table:table-cell>
            <table:table-cell office:value-type="string">
              <text:p text:style-name="InstTableCell"><text:span>PROCESSO LEGISLATIVO Nº 51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2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2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1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1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596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4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2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1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1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0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0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1 AO PROJETO DE LEI Nº 40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24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3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1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1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1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0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60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8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596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566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2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566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24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24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23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23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0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24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8/2026</text:span></text:p>
            </table:table-cell>
            <table:table-cell office:value-type="string">
              <text:p text:style-name="InstTableCell"><text:span>18ª SESSÃO ORDINÁRIA · 25/05/2026</text:span></text:p>
            </table:table-cell>
            <table:table-cell office:value-type="string">
              <text:p text:style-name="InstTableCell"><text:span>PROCESSO LEGISLATIVO Nº 23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4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8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8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51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51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RESOLUÇÃO Nº 4/2026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4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2/2026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51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7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7/2026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8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14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5/2026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7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8/2026</text:span></text:p>
            </table:table-cell>
            <table:table-cell office:value-type="string">
              <text:p text:style-name="InstTableCell"><text:span>17ª SESSÃO ORDINÁRIA · 18/05/2026</text:span></text:p>
            </table:table-cell>
            <table:table-cell office:value-type="string">
              <text:p text:style-name="InstTableCell"><text:span>PROCESSO LEGISLATIVO Nº 414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41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51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47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477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3/2026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51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47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9/2026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47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196/2025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737/202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REJEITADO</text:span></text:p>
            </table:table-cell>
          </table:table-row>
          <table:table-row>
            <table:table-cell office:value-type="string">
              <text:p text:style-name="InstTableCellJustified"><text:span>PROJETO DE LEI Nº 78/2026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477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6/2026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47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3/2026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41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1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/2026</text:span></text:p>
            </table:table-cell>
            <table:table-cell office:value-type="string">
              <text:p text:style-name="InstTableCell"><text:span>16ª SESSÃO ORDINÁRIA · 11/05/2026</text:span></text:p>
            </table:table-cell>
            <table:table-cell office:value-type="string">
              <text:p text:style-name="InstTableCell"><text:span>PROCESSO LEGISLATIVO Nº 1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34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33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440/2026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440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440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31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49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0/2026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49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37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3/2026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440/2026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56/2026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37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7/2026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34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5/2026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33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3/2026</text:span></text:p>
            </table:table-cell>
            <table:table-cell office:value-type="string">
              <text:p text:style-name="InstTableCell"><text:span>15ª SESSÃO ORDINÁRIA · 04/05/2026</text:span></text:p>
            </table:table-cell>
            <table:table-cell office:value-type="string">
              <text:p text:style-name="InstTableCell"><text:span>PROCESSO LEGISLATIVO Nº 31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51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51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6/2026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518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43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42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41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37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37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2/2026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43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0/2026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42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20/2026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13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7/2026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41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7/2026</text:span></text:p>
            </table:table-cell>
            <table:table-cell office:value-type="string">
              <text:p text:style-name="InstTableCell"><text:span>14ª SESSÃO ORDINÁRIA · 27/04/2026</text:span></text:p>
            </table:table-cell>
            <table:table-cell office:value-type="string">
              <text:p text:style-name="InstTableCell"><text:span>PROCESSO LEGISLATIVO Nº 37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3ª SESSÃO ORDINÁRIA · 22/04/2026</text:span></text:p>
            </table:table-cell>
            <table:table-cell office:value-type="string">
              <text:p text:style-name="InstTableCell"><text:span>PROCESSO LEGISLATIVO Nº 49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3ª SESSÃO ORDINÁRIA · 22/04/2026</text:span></text:p>
            </table:table-cell>
            <table:table-cell office:value-type="string">
              <text:p text:style-name="InstTableCell"><text:span>PROCESSO LEGISLATIVO Nº 49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1/2026</text:span></text:p>
            </table:table-cell>
            <table:table-cell office:value-type="string">
              <text:p text:style-name="InstTableCell"><text:span>13ª SESSÃO ORDINÁRIA · 22/04/2026</text:span></text:p>
            </table:table-cell>
            <table:table-cell office:value-type="string">
              <text:p text:style-name="InstTableCell"><text:span>PROCESSO LEGISLATIVO Nº 496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3ª SESSÃO ORDINÁRIA · 22/04/2026</text:span></text:p>
            </table:table-cell>
            <table:table-cell office:value-type="string">
              <text:p text:style-name="InstTableCell"><text:span>PROCESSO LEGISLATIVO Nº 340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6/2026</text:span></text:p>
            </table:table-cell>
            <table:table-cell office:value-type="string">
              <text:p text:style-name="InstTableCell"><text:span>13ª SESSÃO ORDINÁRIA · 22/04/2026</text:span></text:p>
            </table:table-cell>
            <table:table-cell office:value-type="string">
              <text:p text:style-name="InstTableCell"><text:span>PROCESSO LEGISLATIVO Nº 34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EMENDA MODIFICATIVA Nº 1 AO PROJETO DE LEI Nº 44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EMENDA À EMENDA ADITIVA Nº 02 AO PROJETO DE LEI Nº 43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4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4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4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01 AO PROJETO DE LEI Nº 43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4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29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13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13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6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9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4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4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4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453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3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9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2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6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21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13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4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2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3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324/2026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24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1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291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9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24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13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13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13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9/2026</text:span></text:p>
            </table:table-cell>
            <table:table-cell office:value-type="string">
              <text:p text:style-name="InstTableCell"><text:span>12ª SESSÃO ORDINÁRIA · 13/04/2026</text:span></text:p>
            </table:table-cell>
            <table:table-cell office:value-type="string">
              <text:p text:style-name="InstTableCell"><text:span>PROCESSO LEGISLATIVO Nº 13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437/2026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437/2026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415/2026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415/2026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6/2026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437/2026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9/2026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415/2026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206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161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4/2026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206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3/2026</text:span></text:p>
            </table:table-cell>
            <table:table-cell office:value-type="string">
              <text:p text:style-name="InstTableCell"><text:span>11ª SESSÃO ORDINÁRIA · 06/04/2026</text:span></text:p>
            </table:table-cell>
            <table:table-cell office:value-type="string">
              <text:p text:style-name="InstTableCell"><text:span>PROCESSO LEGISLATIVO Nº 161/2026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40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40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39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39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5/2026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40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20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1/2026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390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35/2026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21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20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21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3/2026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20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1/2026</text:span></text:p>
            </table:table-cell>
            <table:table-cell office:value-type="string">
              <text:p text:style-name="InstTableCell"><text:span>10ª SESSÃO ORDINÁRIA · 30/03/2026</text:span></text:p>
            </table:table-cell>
            <table:table-cell office:value-type="string">
              <text:p text:style-name="InstTableCell"><text:span>PROCESSO LEGISLATIVO Nº 20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9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9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9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8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8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2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9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0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8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6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6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7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7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7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7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9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7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54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53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3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3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3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8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7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5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61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2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1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0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9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8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353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29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1/2026</text:span></text:p>
            </table:table-cell>
            <table:table-cell office:value-type="string">
              <text:p text:style-name="InstTableCell"><text:span>9ª SESSÃO ORDINÁRIA · 23/03/2026</text:span></text:p>
            </table:table-cell>
            <table:table-cell office:value-type="string">
              <text:p text:style-name="InstTableCell"><text:span>PROCESSO LEGISLATIVO Nº 29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8ª SESSÃO ORDINÁRIA · 16/03/2026</text:span></text:p>
            </table:table-cell>
            <table:table-cell office:value-type="string">
              <text:p text:style-name="InstTableCell"><text:span>PROCESSO LEGISLATIVO Nº 22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7/2026</text:span></text:p>
            </table:table-cell>
            <table:table-cell office:value-type="string">
              <text:p text:style-name="InstTableCell"><text:span>8ª SESSÃO ORDINÁRIA · 16/03/2026</text:span></text:p>
            </table:table-cell>
            <table:table-cell office:value-type="string">
              <text:p text:style-name="InstTableCell"><text:span>PROCESSO LEGISLATIVO Nº 229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8ª SESSÃO ORDINÁRIA · 16/03/2026</text:span></text:p>
            </table:table-cell>
            <table:table-cell office:value-type="string">
              <text:p text:style-name="InstTableCell"><text:span>PROCESSO LEGISLATIVO Nº 73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8ª SESSÃO ORDINÁRIA · 16/03/2026</text:span></text:p>
            </table:table-cell>
            <table:table-cell office:value-type="string">
              <text:p text:style-name="InstTableCell"><text:span>PROCESSO LEGISLATIVO Nº 73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96/2025</text:span></text:p>
            </table:table-cell>
            <table:table-cell office:value-type="string">
              <text:p text:style-name="InstTableCell"><text:span>8ª SESSÃO ORDINÁRIA · 16/03/2026</text:span></text:p>
            </table:table-cell>
            <table:table-cell office:value-type="string">
              <text:p text:style-name="InstTableCell"><text:span>PROCESSO LEGISLATIVO Nº 73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6ª SESSÃO ORDINÁRIA · 02/03/2026</text:span></text:p>
            </table:table-cell>
            <table:table-cell office:value-type="string">
              <text:p text:style-name="InstTableCell"><text:span>PROCESSO LEGISLATIVO Nº 21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6ª SESSÃO ORDINÁRIA · 02/03/2026</text:span></text:p>
            </table:table-cell>
            <table:table-cell office:value-type="string">
              <text:p text:style-name="InstTableCell"><text:span>PROCESSO LEGISLATIVO Nº 13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6ª SESSÃO ORDINÁRIA · 02/03/2026</text:span></text:p>
            </table:table-cell>
            <table:table-cell office:value-type="string">
              <text:p text:style-name="InstTableCell"><text:span>PROCESSO LEGISLATIVO Nº 13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6/2026</text:span></text:p>
            </table:table-cell>
            <table:table-cell office:value-type="string">
              <text:p text:style-name="InstTableCell"><text:span>6ª SESSÃO ORDINÁRIA · 02/03/2026</text:span></text:p>
            </table:table-cell>
            <table:table-cell office:value-type="string">
              <text:p text:style-name="InstTableCell"><text:span>PROCESSO LEGISLATIVO Nº 21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/2026</text:span></text:p>
            </table:table-cell>
            <table:table-cell office:value-type="string">
              <text:p text:style-name="InstTableCell"><text:span>6ª SESSÃO ORDINÁRIA · 02/03/2026</text:span></text:p>
            </table:table-cell>
            <table:table-cell office:value-type="string">
              <text:p text:style-name="InstTableCell"><text:span>PROCESSO LEGISLATIVO Nº 13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78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78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121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12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3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83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/2026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121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/2026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12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/2026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30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30/2025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83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12/2025</text:span></text:p>
            </table:table-cell>
            <table:table-cell office:value-type="string">
              <text:p text:style-name="InstTableCell"><text:span>5ª SESSÃO ORDINÁRIA · 23/02/2026</text:span></text:p>
            </table:table-cell>
            <table:table-cell office:value-type="string">
              <text:p text:style-name="InstTableCell"><text:span>PROCESSO LEGISLATIVO Nº 78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20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20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9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92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9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8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8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7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7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REQUERIMENTO Nº 23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21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32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204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0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9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9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92/2026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8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83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7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82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6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79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5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178/2026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/2026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5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172/2025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64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64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64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64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64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53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70/2025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64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5/2025</text:span></text:p>
            </table:table-cell>
            <table:table-cell office:value-type="string">
              <text:p text:style-name="InstTableCell"><text:span>4ª SESSÃO ORDINÁRIA · 18/02/2026</text:span></text:p>
            </table:table-cell>
            <table:table-cell office:value-type="string">
              <text:p text:style-name="InstTableCell"><text:span>PROCESSO LEGISLATIVO Nº 53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2/02/2026</text:span></text:p>
            </table:table-cell>
            <table:table-cell office:value-type="string">
              <text:p text:style-name="InstTableCell"><text:span>PROCESSO LEGISLATIVO Nº 13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1/2026</text:span></text:p>
            </table:table-cell>
            <table:table-cell office:value-type="string">
              <text:p text:style-name="InstTableCell"><text:span>2ª SESSÃO ORDINÁRIA · 02/02/2026</text:span></text:p>
            </table:table-cell>
            <table:table-cell office:value-type="string">
              <text:p text:style-name="InstTableCell"><text:span>PROCESSO LEGISLATIVO Nº 137/2026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153/2025</text:span></text:p>
            </table:table-cell>
            <table:table-cell office:value-type="string">
              <text:p text:style-name="InstTableCell"><text:span>2ª SESSÃO ORDINÁRIA · 02/02/2026</text:span></text:p>
            </table:table-cell>
            <table:table-cell office:value-type="string">
              <text:p text:style-name="InstTableCell"><text:span>PROCESSO LEGISLATIVO Nº 535/202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REJEIT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114/2025</text:span></text:p>
            </table:table-cell>
            <table:table-cell office:value-type="string">
              <text:p text:style-name="InstTableCell"><text:span>2ª SESSÃO ORDINÁRIA · 02/02/2026</text:span></text:p>
            </table:table-cell>
            <table:table-cell office:value-type="string">
              <text:p text:style-name="InstTableCell"><text:span>PROCESSO LEGISLATIVO Nº 383/202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REJEIT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7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/2026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9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7/2026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8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/2026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7/2026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JEITADO</text:span></text:p>
            </table:table-cell>
          </table:table-row>
          <table:table-row>
            <table:table-cell office:value-type="string">
              <text:p text:style-name="InstTableCellJustified"><text:span>PROJETO DE LEI Nº 15/2026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6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/2026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5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/2026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4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/2026</text:span></text:p>
            </table:table-cell>
            <table:table-cell office:value-type="string">
              <text:p text:style-name="InstTableCell"><text:span>1ª SESSÃO ORDINÁRIA · 26/01/2026</text:span></text:p>
            </table:table-cell>
            <table:table-cell office:value-type="string">
              <text:p text:style-name="InstTableCell"><text:span>PROCESSO LEGISLATIVO Nº 122/2026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1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1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1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1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27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1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3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74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26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1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25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40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79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79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23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3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22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39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80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18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79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8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97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74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90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4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6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90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86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86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37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8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3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86/2025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REJEITADO</text:span></text:p>
            </table:table-cell>
          </table:table-row>
          <table:table-row>
            <table:table-cell office:value-type="string">
              <text:p text:style-name="InstTableCellJustified"><text:span>PROJETO DE LEI Nº 171/2025</text:span></text:p>
            </table:table-cell>
            <table:table-cell office:value-type="string">
              <text:p text:style-name="InstTableCell"><text:span>45ª SESSÃO ORDINÁRIA · 15/12/2025</text:span></text:p>
            </table:table-cell>
            <table:table-cell office:value-type="string">
              <text:p text:style-name="InstTableCell"><text:span>PROCESSO LEGISLATIVO Nº 64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80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80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24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80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80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80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9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9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9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9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9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9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10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14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13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38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21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80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20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9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19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9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3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4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4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4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1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6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6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6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5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4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6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3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95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3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2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1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0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99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5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98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4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64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92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71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2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6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9/2025</text:span></text:p>
            </table:table-cell>
            <table:table-cell office:value-type="string">
              <text:p text:style-name="InstTableCell"><text:span>44ª SESSÃO ORDINÁRIA · 08/12/2025</text:span></text:p>
            </table:table-cell>
            <table:table-cell office:value-type="string">
              <text:p text:style-name="InstTableCell"><text:span>PROCESSO LEGISLATIVO Nº 64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8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9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07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7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6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637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677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68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2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6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5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68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4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677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5 AO PROJETO DE LEI Nº 137/2025 - LOA - NATIELLE GAM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5 AO PROJETO DE LEI Nº 117/2025 - LDO - NATIELLE GAM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5 AO PROJETO DE LEI Nº 116/2025 - PPA - NATIELLE GAM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4 AO PROJETO DE LEI Nº 137/2025 - LOA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4 AO PROJETO DE LEI Nº 117/2025 - LDO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4 AO PROJETO DE LEI Nº 116/2025 - PPA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3 AO PROJETO DE LEI Nº 137/2025 - LOA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3 AO PROJETO DE LEI Nº 117/2025 - LDO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3 AO PROJETO DE LEI Nº 116/2025 - PPA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2 AO PROJETO DE LEI Nº 117/2025 - LOA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2 AO PROJETO DE LEI Nº 117/2025 - LDO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2 AO PROJETO DE LEI Nº 116/2025 - PPA - EMERSON PEREIRA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1 AO PROJETO DE LEI Nº 137/2025 - LOA - MARCÃO BRAZ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1 AO PROJETO DE LEI Nº 117/2025 - LDO - MARCÃO BRAZ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1 AO PROJETO DE LEI Nº 116/2025 - PPA - MARCÃO BRAZ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8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637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7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4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7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6/2025</text:span></text:p>
            </table:table-cell>
            <table:table-cell office:value-type="string">
              <text:p text:style-name="InstTableCell"><text:span>43ª SESSÃO ORDINÁRIA · 01/12/2025</text:span></text:p>
            </table:table-cell>
            <table:table-cell office:value-type="string">
              <text:p text:style-name="InstTableCell"><text:span>PROCESSO LEGISLATIVO Nº 39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6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9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9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9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9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9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9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9/2025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9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8/2025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9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1/2025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66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41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41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1/2025</text:span></text:p>
            </table:table-cell>
            <table:table-cell office:value-type="string">
              <text:p text:style-name="InstTableCell"><text:span>42ª SESSÃO ORDINÁRIA · 24/11/2025</text:span></text:p>
            </table:table-cell>
            <table:table-cell office:value-type="string">
              <text:p text:style-name="InstTableCell"><text:span>PROCESSO LEGISLATIVO Nº 41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REQUERIMENTO DE VISTA AO PROJETO DE LEI Nº 183/2025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68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61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61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57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62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62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53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53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35/2025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62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7/2025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61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6/2025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61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0/2025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57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3/2025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53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440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COMPLEMENTAR Nº 28/2025</text:span></text:p>
            </table:table-cell>
            <table:table-cell office:value-type="string">
              <text:p text:style-name="InstTableCell"><text:span>41ª SESSÃO ORDINÁRIA · 17/11/2025</text:span></text:p>
            </table:table-cell>
            <table:table-cell office:value-type="string">
              <text:p text:style-name="InstTableCell"><text:span>PROCESSO LEGISLATIVO Nº 440/2025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JEIT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57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565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4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4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4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4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63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63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4/2025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63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8/2025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57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37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37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6/2025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565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53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1/2025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53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30/2025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4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0/2025</text:span></text:p>
            </table:table-cell>
            <table:table-cell office:value-type="string">
              <text:p text:style-name="InstTableCell"><text:span>40ª SESSÃO ORDINÁRIA · 10/11/2025</text:span></text:p>
            </table:table-cell>
            <table:table-cell office:value-type="string">
              <text:p text:style-name="InstTableCell"><text:span>PROCESSO LEGISLATIVO Nº 37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44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53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53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53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58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58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620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620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9/2025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620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2/2025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58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4/2025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53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499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499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499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31/2025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499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38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38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9/2025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44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4/2025</text:span></text:p>
            </table:table-cell>
            <table:table-cell office:value-type="string">
              <text:p text:style-name="InstTableCell"><text:span>39ª SESSÃO ORDINÁRIA · 03/11/2025</text:span></text:p>
            </table:table-cell>
            <table:table-cell office:value-type="string">
              <text:p text:style-name="InstTableCell"><text:span>PROCESSO LEGISLATIVO Nº 38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8ª SESSÃO ORDINÁRIA · 27/10/2025</text:span></text:p>
            </table:table-cell>
            <table:table-cell office:value-type="string">
              <text:p text:style-name="InstTableCell"><text:span>PROCESSO LEGISLATIVO Nº 44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8ª SESSÃO ORDINÁRIA · 27/10/2025</text:span></text:p>
            </table:table-cell>
            <table:table-cell office:value-type="string">
              <text:p text:style-name="InstTableCell"><text:span>PROCESSO LEGISLATIVO Nº 37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8ª SESSÃO ORDINÁRIA · 27/10/2025</text:span></text:p>
            </table:table-cell>
            <table:table-cell office:value-type="string">
              <text:p text:style-name="InstTableCell"><text:span>PROCESSO LEGISLATIVO Nº 37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8ª SESSÃO ORDINÁRIA · 27/10/2025</text:span></text:p>
            </table:table-cell>
            <table:table-cell office:value-type="string">
              <text:p text:style-name="InstTableCell"><text:span>PROCESSO LEGISLATIVO Nº 5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2/2025</text:span></text:p>
            </table:table-cell>
            <table:table-cell office:value-type="string">
              <text:p text:style-name="InstTableCell"><text:span>38ª SESSÃO ORDINÁRIA · 27/10/2025</text:span></text:p>
            </table:table-cell>
            <table:table-cell office:value-type="string">
              <text:p text:style-name="InstTableCell"><text:span>PROCESSO LEGISLATIVO Nº 5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6/2025</text:span></text:p>
            </table:table-cell>
            <table:table-cell office:value-type="string">
              <text:p text:style-name="InstTableCell"><text:span>38ª SESSÃO ORDINÁRIA · 27/10/2025</text:span></text:p>
            </table:table-cell>
            <table:table-cell office:value-type="string">
              <text:p text:style-name="InstTableCell"><text:span>PROCESSO LEGISLATIVO Nº 44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1/2025</text:span></text:p>
            </table:table-cell>
            <table:table-cell office:value-type="string">
              <text:p text:style-name="InstTableCell"><text:span>38ª SESSÃO ORDINÁRIA · 27/10/2025</text:span></text:p>
            </table:table-cell>
            <table:table-cell office:value-type="string">
              <text:p text:style-name="InstTableCell"><text:span>PROCESSO LEGISLATIVO Nº 37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42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41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41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30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13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0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0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03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0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50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30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8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13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7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0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6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0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5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03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4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50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106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372/202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REJEITADO V.U.</text:span></text:p>
            </table:table-cell>
          </table:table-row>
          <table:table-row>
            <table:table-cell office:value-type="string">
              <text:p text:style-name="InstTableCellJustified"><text:span>PROJETO DE LEI Nº 129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42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0/2025</text:span></text:p>
            </table:table-cell>
            <table:table-cell office:value-type="string">
              <text:p text:style-name="InstTableCell"><text:span>37ª SESSÃO ORDINÁRIA · 20/10/2025</text:span></text:p>
            </table:table-cell>
            <table:table-cell office:value-type="string">
              <text:p text:style-name="InstTableCell"><text:span>PROCESSO LEGISLATIVO Nº 41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REQUERIMENTO DE VISTA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499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143/2025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50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50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50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50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50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50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32/2025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50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42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41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4/2025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42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2/2025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41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DEFESA DO CONSUMIDOR E DOS DIREITOS HUMANOS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37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37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8/2025</text:span></text:p>
            </table:table-cell>
            <table:table-cell office:value-type="string">
              <text:p text:style-name="InstTableCell"><text:span>36ª SESSÃO ORDINÁRIA · 13/10/2025</text:span></text:p>
            </table:table-cell>
            <table:table-cell office:value-type="string">
              <text:p text:style-name="InstTableCell"><text:span>PROCESSO LEGISLATIVO Nº 37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37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3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25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2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2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2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1/2025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0/2025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9/2025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5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4/2025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37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2/2025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3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8/2025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25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27/2025</text:span></text:p>
            </table:table-cell>
            <table:table-cell office:value-type="string">
              <text:p text:style-name="InstTableCell"><text:span>35ª SESSÃO ORDINÁRIA · 06/10/2025</text:span></text:p>
            </table:table-cell>
            <table:table-cell office:value-type="string">
              <text:p text:style-name="InstTableCell"><text:span>PROCESSO LEGISLATIVO Nº 42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4ª SESSÃO ORDINÁRIA · 29/09/2025</text:span></text:p>
            </table:table-cell>
            <table:table-cell office:value-type="string">
              <text:p text:style-name="InstTableCell"><text:span>PROCESSO LEGISLATIVO Nº 43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4ª SESSÃO ORDINÁRIA · 29/09/2025</text:span></text:p>
            </table:table-cell>
            <table:table-cell office:value-type="string">
              <text:p text:style-name="InstTableCell"><text:span>PROCESSO LEGISLATIVO Nº 43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4ª SESSÃO ORDINÁRIA · 29/09/2025</text:span></text:p>
            </table:table-cell>
            <table:table-cell office:value-type="string">
              <text:p text:style-name="InstTableCell"><text:span>PROCESSO LEGISLATIVO Nº 41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0/2025</text:span></text:p>
            </table:table-cell>
            <table:table-cell office:value-type="string">
              <text:p text:style-name="InstTableCell"><text:span>34ª SESSÃO ORDINÁRIA · 29/09/2025</text:span></text:p>
            </table:table-cell>
            <table:table-cell office:value-type="string">
              <text:p text:style-name="InstTableCell"><text:span>PROCESSO LEGISLATIVO Nº 43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3/2025</text:span></text:p>
            </table:table-cell>
            <table:table-cell office:value-type="string">
              <text:p text:style-name="InstTableCell"><text:span>34ª SESSÃO ORDINÁRIA · 29/09/2025</text:span></text:p>
            </table:table-cell>
            <table:table-cell office:value-type="string">
              <text:p text:style-name="InstTableCell"><text:span>PROCESSO LEGISLATIVO Nº 41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4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4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2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2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7/2025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4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6/2025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5/2025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422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375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375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9/2025</text:span></text:p>
            </table:table-cell>
            <table:table-cell office:value-type="string">
              <text:p text:style-name="InstTableCell"><text:span>33ª SESSÃO ORDINÁRIA · 22/09/2025</text:span></text:p>
            </table:table-cell>
            <table:table-cell office:value-type="string">
              <text:p text:style-name="InstTableCell"><text:span>PROCESSO LEGISLATIVO Nº 375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DEFESA DO CONSUMIDOR E DOS DIREITOS HUMANOS</text:span></text:p>
            </table:table-cell>
            <table:table-cell office:value-type="string">
              <text:p text:style-name="InstTableCell"><text:span>32ª SESSÃO ORDINÁRIA · 15/09/2025</text:span></text:p>
            </table:table-cell>
            <table:table-cell office:value-type="string">
              <text:p text:style-name="InstTableCell"><text:span>PROCESSO LEGISLATIVO Nº 3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32ª SESSÃO ORDINÁRIA · 15/09/2025</text:span></text:p>
            </table:table-cell>
            <table:table-cell office:value-type="string">
              <text:p text:style-name="InstTableCell"><text:span>PROCESSO LEGISLATIVO Nº 3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2ª SESSÃO ORDINÁRIA · 15/09/2025</text:span></text:p>
            </table:table-cell>
            <table:table-cell office:value-type="string">
              <text:p text:style-name="InstTableCell"><text:span>PROCESSO LEGISLATIVO Nº 3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SUBSTITUTIVO AO PROJETO DE LEI Nº 87/2025</text:span></text:p>
            </table:table-cell>
            <table:table-cell office:value-type="string">
              <text:p text:style-name="InstTableCell"><text:span>32ª SESSÃO ORDINÁRIA · 15/09/2025</text:span></text:p>
            </table:table-cell>
            <table:table-cell office:value-type="string">
              <text:p text:style-name="InstTableCell"><text:span>PROCESSO LEGISLATIVO Nº 3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REQUERIMENTO DE VISTA AO VETO TOTAL AO SUBSTITUTIVO DO PROJETO DE LEI Nº 21/2025</text:span></text:p>
            </table:table-cell>
            <table:table-cell office:value-type="string">
              <text:p text:style-name="InstTableCell"><text:span>31ª SESSÃO ORDINÁRIA · 08/09/2025</text:span></text:p>
            </table:table-cell>
            <table:table-cell office:value-type="string">
              <text:p text:style-name="InstTableCell"><text:span>PROCESSO LEGISLATIVO Nº 83/2025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REJEIT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1ª SESSÃO ORDINÁRIA · 08/09/2025</text:span></text:p>
            </table:table-cell>
            <table:table-cell office:value-type="string">
              <text:p text:style-name="InstTableCell"><text:span>PROCESSO LEGISLATIVO Nº 36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1ª SESSÃO ORDINÁRIA · 08/09/2025</text:span></text:p>
            </table:table-cell>
            <table:table-cell office:value-type="string">
              <text:p text:style-name="InstTableCell"><text:span>PROCESSO LEGISLATIVO Nº 36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SUBSTITUTIVO DO PROJETO DE LEI Nº 21/2025</text:span></text:p>
            </table:table-cell>
            <table:table-cell office:value-type="string">
              <text:p text:style-name="InstTableCell"><text:span>31ª SESSÃO ORDINÁRIA · 08/09/2025</text:span></text:p>
            </table:table-cell>
            <table:table-cell office:value-type="string">
              <text:p text:style-name="InstTableCell"><text:span>PROCESSO LEGISLATIVO Nº 83/2025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102/2025</text:span></text:p>
            </table:table-cell>
            <table:table-cell office:value-type="string">
              <text:p text:style-name="InstTableCell"><text:span>31ª SESSÃO ORDINÁRIA · 08/09/2025</text:span></text:p>
            </table:table-cell>
            <table:table-cell office:value-type="string">
              <text:p text:style-name="InstTableCell"><text:span>PROCESSO LEGISLATIVO Nº 36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9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9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9/2025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9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8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8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6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6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5/2025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2/2025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80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106/2025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4/2025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69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5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5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5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25/2025</text:span></text:p>
            </table:table-cell>
            <table:table-cell office:value-type="string">
              <text:p text:style-name="InstTableCell"><text:span>30ª SESSÃO ORDINÁRIA · 01/09/2025</text:span></text:p>
            </table:table-cell>
            <table:table-cell office:value-type="string">
              <text:p text:style-name="InstTableCell"><text:span>PROCESSO LEGISLATIVO Nº 35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9ª SESSÃO ORDINÁRIA · 25/08/2025</text:span></text:p>
            </table:table-cell>
            <table:table-cell office:value-type="string">
              <text:p text:style-name="InstTableCell"><text:span>PROCESSO LEGISLATIVO Nº 345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5/08/2025</text:span></text:p>
            </table:table-cell>
            <table:table-cell office:value-type="string">
              <text:p text:style-name="InstTableCell"><text:span>PROCESSO LEGISLATIVO Nº 345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9ª SESSÃO ORDINÁRIA · 25/08/2025</text:span></text:p>
            </table:table-cell>
            <table:table-cell office:value-type="string">
              <text:p text:style-name="InstTableCell"><text:span>PROCESSO LEGISLATIVO Nº 373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9ª SESSÃO ORDINÁRIA · 25/08/2025</text:span></text:p>
            </table:table-cell>
            <table:table-cell office:value-type="string">
              <text:p text:style-name="InstTableCell"><text:span>PROCESSO LEGISLATIVO Nº 373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7/2025</text:span></text:p>
            </table:table-cell>
            <table:table-cell office:value-type="string">
              <text:p text:style-name="InstTableCell"><text:span>29ª SESSÃO ORDINÁRIA · 25/08/2025</text:span></text:p>
            </table:table-cell>
            <table:table-cell office:value-type="string">
              <text:p text:style-name="InstTableCell"><text:span>PROCESSO LEGISLATIVO Nº 373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95/2025</text:span></text:p>
            </table:table-cell>
            <table:table-cell office:value-type="string">
              <text:p text:style-name="InstTableCell"><text:span>29ª SESSÃO ORDINÁRIA · 25/08/2025</text:span></text:p>
            </table:table-cell>
            <table:table-cell office:value-type="string">
              <text:p text:style-name="InstTableCell"><text:span>PROCESSO LEGISLATIVO Nº 345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5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2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2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60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60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7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7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84/2025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2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5/2025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7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10/2025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26/2025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60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8/2025</text:span></text:p>
            </table:table-cell>
            <table:table-cell office:value-type="string">
              <text:p text:style-name="InstTableCell"><text:span>28ª SESSÃO ORDINÁRIA · 18/08/2025</text:span></text:p>
            </table:table-cell>
            <table:table-cell office:value-type="string">
              <text:p text:style-name="InstTableCell"><text:span>PROCESSO LEGISLATIVO Nº 35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36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36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359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359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01/2025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36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90/2025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359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47/2025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183/202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REJEIT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21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21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4/2025</text:span></text:p>
            </table:table-cell>
            <table:table-cell office:value-type="string">
              <text:p text:style-name="InstTableCell"><text:span>27ª SESSÃO ORDINÁRIA · 11/08/2025</text:span></text:p>
            </table:table-cell>
            <table:table-cell office:value-type="string">
              <text:p text:style-name="InstTableCell"><text:span>PROCESSO LEGISLATIVO Nº 21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1 AO SUBSTITUTIVO DO PROJETO DE LEI Nº 21 DE 2025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18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18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48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48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48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2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2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2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23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23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2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2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3/2025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2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2/2025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23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COMPLEMENTAR Nº 23/2025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18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08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22/2025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308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76/2025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283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21/2025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20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4/2025</text:span></text:p>
            </table:table-cell>
            <table:table-cell office:value-type="string">
              <text:p text:style-name="InstTableCell"><text:span>25ª SESSÃO ORDINÁRIA · 28/07/2025</text:span></text:p>
            </table:table-cell>
            <table:table-cell office:value-type="string">
              <text:p text:style-name="InstTableCell"><text:span>PROCESSO LEGISLATIVO Nº 203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ª SESSÃO EXTRAORDINÁRIA · 07/07/2025</text:span></text:p>
            </table:table-cell>
            <table:table-cell office:value-type="string">
              <text:p text:style-name="InstTableCell"><text:span>PROCESSO LEGISLATIVO Nº 32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ª SESSÃO EXTRAORDINÁRIA · 07/07/2025</text:span></text:p>
            </table:table-cell>
            <table:table-cell office:value-type="string">
              <text:p text:style-name="InstTableCell"><text:span>PROCESSO LEGISLATIVO Nº 32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EXTRAORDINÁRIA · 07/07/2025</text:span></text:p>
            </table:table-cell>
            <table:table-cell office:value-type="string">
              <text:p text:style-name="InstTableCell"><text:span>PROCESSO LEGISLATIVO Nº 32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ª SESSÃO EXTRAORDINÁRIA · 07/07/2025</text:span></text:p>
            </table:table-cell>
            <table:table-cell office:value-type="string">
              <text:p text:style-name="InstTableCell"><text:span>PROCESSO LEGISLATIVO Nº 32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EXTRAORDINÁRIA · 07/07/2025</text:span></text:p>
            </table:table-cell>
            <table:table-cell office:value-type="string">
              <text:p text:style-name="InstTableCell"><text:span>PROCESSO LEGISLATIVO Nº 32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6/2025</text:span></text:p>
            </table:table-cell>
            <table:table-cell office:value-type="string">
              <text:p text:style-name="InstTableCell"><text:span>2ª SESSÃO EXTRAORDINÁRIA · 07/07/2025</text:span></text:p>
            </table:table-cell>
            <table:table-cell office:value-type="string">
              <text:p text:style-name="InstTableCell"><text:span>PROCESSO LEGISLATIVO Nº 32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5/2025</text:span></text:p>
            </table:table-cell>
            <table:table-cell office:value-type="string">
              <text:p text:style-name="InstTableCell"><text:span>2ª SESSÃO EXTRAORDINÁRIA · 07/07/2025</text:span></text:p>
            </table:table-cell>
            <table:table-cell office:value-type="string">
              <text:p text:style-name="InstTableCell"><text:span>PROCESSO LEGISLATIVO Nº 32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30/06/2025</text:span></text:p>
            </table:table-cell>
            <table:table-cell office:value-type="string">
              <text:p text:style-name="InstTableCell"><text:span>PROCESSO LEGISLATIVO Nº 29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23ª SESSÃO ORDINÁRIA · 30/06/2025</text:span></text:p>
            </table:table-cell>
            <table:table-cell office:value-type="string">
              <text:p text:style-name="InstTableCell"><text:span>PROCESSO LEGISLATIVO Nº 29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3ª SESSÃO ORDINÁRIA · 30/06/2025</text:span></text:p>
            </table:table-cell>
            <table:table-cell office:value-type="string">
              <text:p text:style-name="InstTableCell"><text:span>PROCESSO LEGISLATIVO Nº 29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1 AO<text:s text:c="2"/>PROJETO DE LEI COMPLEMENTAR Nº 20/2025</text:span></text:p>
            </table:table-cell>
            <table:table-cell office:value-type="string">
              <text:p text:style-name="InstTableCell"><text:span>23ª SESSÃO ORDINÁRIA · 30/06/2025</text:span></text:p>
            </table:table-cell>
            <table:table-cell office:value-type="string">
              <text:p text:style-name="InstTableCell"><text:span>PROCESSO LEGISLATIVO Nº 29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21/2025</text:span></text:p>
            </table:table-cell>
            <table:table-cell office:value-type="string">
              <text:p text:style-name="InstTableCell"><text:span>23ª SESSÃO ORDINÁRIA · 30/06/2025</text:span></text:p>
            </table:table-cell>
            <table:table-cell office:value-type="string">
              <text:p text:style-name="InstTableCell"><text:span>PROCESSO LEGISLATIVO Nº 29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20/2025</text:span></text:p>
            </table:table-cell>
            <table:table-cell office:value-type="string">
              <text:p text:style-name="InstTableCell"><text:span>23ª SESSÃO ORDINÁRIA · 30/06/2025</text:span></text:p>
            </table:table-cell>
            <table:table-cell office:value-type="string">
              <text:p text:style-name="InstTableCell"><text:span>PROCESSO LEGISLATIVO Nº 29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2ª SESSÃO ORDINÁRIA · 23/06/2025</text:span></text:p>
            </table:table-cell>
            <table:table-cell office:value-type="string">
              <text:p text:style-name="InstTableCell"><text:span>PROCESSO LEGISLATIVO Nº 29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3/06/2025</text:span></text:p>
            </table:table-cell>
            <table:table-cell office:value-type="string">
              <text:p text:style-name="InstTableCell"><text:span>PROCESSO LEGISLATIVO Nº 29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3/06/2025</text:span></text:p>
            </table:table-cell>
            <table:table-cell office:value-type="string">
              <text:p text:style-name="InstTableCell"><text:span>PROCESSO LEGISLATIVO Nº 300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9/2025</text:span></text:p>
            </table:table-cell>
            <table:table-cell office:value-type="string">
              <text:p text:style-name="InstTableCell"><text:span>22ª SESSÃO ORDINÁRIA · 23/06/2025</text:span></text:p>
            </table:table-cell>
            <table:table-cell office:value-type="string">
              <text:p text:style-name="InstTableCell"><text:span>PROCESSO LEGISLATIVO Nº 300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8/2025</text:span></text:p>
            </table:table-cell>
            <table:table-cell office:value-type="string">
              <text:p text:style-name="InstTableCell"><text:span>22ª SESSÃO ORDINÁRIA · 23/06/2025</text:span></text:p>
            </table:table-cell>
            <table:table-cell office:value-type="string">
              <text:p text:style-name="InstTableCell"><text:span>PROCESSO LEGISLATIVO Nº 29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2ª SESSÃO ORDINÁRIA · 23/06/2025</text:span></text:p>
            </table:table-cell>
            <table:table-cell office:value-type="string">
              <text:p text:style-name="InstTableCell"><text:span>PROCESSO LEGISLATIVO Nº 18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2ª SESSÃO ORDINÁRIA · 23/06/2025</text:span></text:p>
            </table:table-cell>
            <table:table-cell office:value-type="string">
              <text:p text:style-name="InstTableCell"><text:span>PROCESSO LEGISLATIVO Nº 18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6/2025</text:span></text:p>
            </table:table-cell>
            <table:table-cell office:value-type="string">
              <text:p text:style-name="InstTableCell"><text:span>22ª SESSÃO ORDINÁRIA · 23/06/2025</text:span></text:p>
            </table:table-cell>
            <table:table-cell office:value-type="string">
              <text:p text:style-name="InstTableCell"><text:span>PROCESSO LEGISLATIVO Nº 18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EDIDO DE VISTA</text:span></text:p>
            </table:table-cell>
            <table:table-cell office:value-type="string">
              <text:p text:style-name="InstTableCell"><text:span>21ª SESSÃO ORDINÁRIA · 16/06/2025</text:span></text:p>
            </table:table-cell>
            <table:table-cell office:value-type="string">
              <text:p text:style-name="InstTableCell"><text:span>PROCESSO LEGISLATIVO Nº 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6/06/2025</text:span></text:p>
            </table:table-cell>
            <table:table-cell office:value-type="string">
              <text:p text:style-name="InstTableCell"><text:span>PROCESSO LEGISLATIVO Nº 29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1ª SESSÃO ORDINÁRIA · 16/06/2025</text:span></text:p>
            </table:table-cell>
            <table:table-cell office:value-type="string">
              <text:p text:style-name="InstTableCell"><text:span>PROCESSO LEGISLATIVO Nº 29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AO PROJETO DE LEI Nº 47/2025</text:span></text:p>
            </table:table-cell>
            <table:table-cell office:value-type="string">
              <text:p text:style-name="InstTableCell"><text:span>21ª SESSÃO ORDINÁRIA · 16/06/2025</text:span></text:p>
            </table:table-cell>
            <table:table-cell office:value-type="string">
              <text:p text:style-name="InstTableCell"><text:span>PROCESSO LEGISLATIVO Nº 1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19/2025</text:span></text:p>
            </table:table-cell>
            <table:table-cell office:value-type="string">
              <text:p text:style-name="InstTableCell"><text:span>21ª SESSÃO ORDINÁRIA · 16/06/2025</text:span></text:p>
            </table:table-cell>
            <table:table-cell office:value-type="string">
              <text:p text:style-name="InstTableCell"><text:span>PROCESSO LEGISLATIVO Nº 29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1ª SESSÃO ORDINÁRIA · 16/06/2025</text:span></text:p>
            </table:table-cell>
            <table:table-cell office:value-type="string">
              <text:p text:style-name="InstTableCell"><text:span>PROCESSO LEGISLATIVO Nº 1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1ª SESSÃO ORDINÁRIA · 16/06/2025</text:span></text:p>
            </table:table-cell>
            <table:table-cell office:value-type="string">
              <text:p text:style-name="InstTableCell"><text:span>PROCESSO LEGISLATIVO Nº 1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7/2025</text:span></text:p>
            </table:table-cell>
            <table:table-cell office:value-type="string">
              <text:p text:style-name="InstTableCell"><text:span>21ª SESSÃO ORDINÁRIA · 16/06/2025</text:span></text:p>
            </table:table-cell>
            <table:table-cell office:value-type="string">
              <text:p text:style-name="InstTableCell"><text:span>PROCESSO LEGISLATIVO Nº 183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6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8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8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01 AO PROJETO DE LEI COMPLEMENTAR Nº 18/2025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7/2025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8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COMPLEMENTAR Nº 18/2025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8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RESOLUÇÃO Nº 6/2025</text:span></text:p>
            </table:table-cell>
            <table:table-cell office:value-type="string">
              <text:p text:style-name="InstTableCell"><text:span>20ª SESSÃO ORDINÁRIA · 09/06/2025</text:span></text:p>
            </table:table-cell>
            <table:table-cell office:value-type="string">
              <text:p text:style-name="InstTableCell"><text:span>PROCESSO LEGISLATIVO Nº 26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AO PROJETO DE LEI Nº 71/2025</text:span></text:p>
            </table:table-cell>
            <table:table-cell office:value-type="string">
              <text:p text:style-name="InstTableCell"><text:span>19ª SESSÃO ORDINÁRIA · 02/06/2025</text:span></text:p>
            </table:table-cell>
            <table:table-cell office:value-type="string">
              <text:p text:style-name="InstTableCell"><text:span>PROCESSO LEGISLATIVO Nº 27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9ª SESSÃO ORDINÁRIA · 02/06/2025</text:span></text:p>
            </table:table-cell>
            <table:table-cell office:value-type="string">
              <text:p text:style-name="InstTableCell"><text:span>PROCESSO LEGISLATIVO Nº 23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9ª SESSÃO ORDINÁRIA · 02/06/2025</text:span></text:p>
            </table:table-cell>
            <table:table-cell office:value-type="string">
              <text:p text:style-name="InstTableCell"><text:span>PROCESSO LEGISLATIVO Nº 23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9ª SESSÃO ORDINÁRIA · 02/06/2025</text:span></text:p>
            </table:table-cell>
            <table:table-cell office:value-type="string">
              <text:p text:style-name="InstTableCell"><text:span>PROCESSO LEGISLATIVO Nº 27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9ª SESSÃO ORDINÁRIA · 02/06/2025</text:span></text:p>
            </table:table-cell>
            <table:table-cell office:value-type="string">
              <text:p text:style-name="InstTableCell"><text:span>PROCESSO LEGISLATIVO Nº 27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1/2025</text:span></text:p>
            </table:table-cell>
            <table:table-cell office:value-type="string">
              <text:p text:style-name="InstTableCell"><text:span>19ª SESSÃO ORDINÁRIA · 02/06/2025</text:span></text:p>
            </table:table-cell>
            <table:table-cell office:value-type="string">
              <text:p text:style-name="InstTableCell"><text:span>PROCESSO LEGISLATIVO Nº 270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COMPLEMENTAR Nº 15/2025</text:span></text:p>
            </table:table-cell>
            <table:table-cell office:value-type="string">
              <text:p text:style-name="InstTableCell"><text:span>19ª SESSÃO ORDINÁRIA · 02/06/2025</text:span></text:p>
            </table:table-cell>
            <table:table-cell office:value-type="string">
              <text:p text:style-name="InstTableCell"><text:span>PROCESSO LEGISLATIVO Nº 23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4/2025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4/2025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39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0/2025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5/2025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RESOLUÇÃO Nº 7/2025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4/2025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69/2025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6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1/2025</text:span></text:p>
            </table:table-cell>
            <table:table-cell office:value-type="string">
              <text:p text:style-name="InstTableCell"><text:span>18ª SESSÃO ORDINÁRIA · 26/05/2025</text:span></text:p>
            </table:table-cell>
            <table:table-cell office:value-type="string">
              <text:p text:style-name="InstTableCell"><text:span>PROCESSO LEGISLATIVO Nº 239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01 AO PROJETO DE LEI<text:s text:c="2"/>Nº 68/2025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4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4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8/2025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7/2025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4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7/2025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2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66/2025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5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6/2025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24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17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17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4/2025</text:span></text:p>
            </table:table-cell>
            <table:table-cell office:value-type="string">
              <text:p text:style-name="InstTableCell"><text:span>17ª SESSÃO ORDINÁRIA · 19/05/2025</text:span></text:p>
            </table:table-cell>
            <table:table-cell office:value-type="string">
              <text:p text:style-name="InstTableCell"><text:span>PROCESSO LEGISLATIVO Nº 17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3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3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4/2025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01 AO PROJETO DE LEI Nº 60/2025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3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3/2025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2/2025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4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0/2025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3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1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1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13/2025</text:span></text:p>
            </table:table-cell>
            <table:table-cell office:value-type="string">
              <text:p text:style-name="InstTableCell"><text:span>16ª SESSÃO ORDINÁRIA · 12/05/2025</text:span></text:p>
            </table:table-cell>
            <table:table-cell office:value-type="string">
              <text:p text:style-name="InstTableCell"><text:span>PROCESSO LEGISLATIVO Nº 21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5/05/2025</text:span></text:p>
            </table:table-cell>
            <table:table-cell office:value-type="string">
              <text:p text:style-name="InstTableCell"><text:span>PROCESSO LEGISLATIVO Nº 21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5/2025</text:span></text:p>
            </table:table-cell>
            <table:table-cell office:value-type="string">
              <text:p text:style-name="InstTableCell"><text:span>15ª SESSÃO ORDINÁRIA · 05/05/2025</text:span></text:p>
            </table:table-cell>
            <table:table-cell office:value-type="string">
              <text:p text:style-name="InstTableCell"><text:span>PROCESSO LEGISLATIVO Nº 21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5/05/2025</text:span></text:p>
            </table:table-cell>
            <table:table-cell office:value-type="string">
              <text:p text:style-name="InstTableCell"><text:span>PROCESSO LEGISLATIVO Nº 13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5ª SESSÃO ORDINÁRIA · 05/05/2025</text:span></text:p>
            </table:table-cell>
            <table:table-cell office:value-type="string">
              <text:p text:style-name="InstTableCell"><text:span>PROCESSO LEGISLATIVO Nº 1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4/2025</text:span></text:p>
            </table:table-cell>
            <table:table-cell office:value-type="string">
              <text:p text:style-name="InstTableCell"><text:span>15ª SESSÃO ORDINÁRIA · 05/05/2025</text:span></text:p>
            </table:table-cell>
            <table:table-cell office:value-type="string">
              <text:p text:style-name="InstTableCell"><text:span>PROCESSO LEGISLATIVO Nº 13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3/2025</text:span></text:p>
            </table:table-cell>
            <table:table-cell office:value-type="string">
              <text:p text:style-name="InstTableCell"><text:span>15ª SESSÃO ORDINÁRIA · 05/05/2025</text:span></text:p>
            </table:table-cell>
            <table:table-cell office:value-type="string">
              <text:p text:style-name="InstTableCell"><text:span>PROCESSO LEGISLATIVO Nº 1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11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11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11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09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10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10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10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09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09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199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199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11/2025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11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3/2025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10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2/2025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209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1/2025</text:span></text:p>
            </table:table-cell>
            <table:table-cell office:value-type="string">
              <text:p text:style-name="InstTableCell"><text:span>13ª SESSÃO ORDINÁRIA · 22/04/2025</text:span></text:p>
            </table:table-cell>
            <table:table-cell office:value-type="string">
              <text:p text:style-name="InstTableCell"><text:span>PROCESSO LEGISLATIVO Nº 199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6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8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10/2025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0/2025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49/2025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9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5/2025</text:span></text:p>
            </table:table-cell>
            <table:table-cell office:value-type="string">
              <text:p text:style-name="InstTableCell"><text:span>12ª SESSÃO ORDINÁRIA · 14/04/2025</text:span></text:p>
            </table:table-cell>
            <table:table-cell office:value-type="string">
              <text:p text:style-name="InstTableCell"><text:span>PROCESSO LEGISLATIVO Nº 18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REQUERIMENTO DE VISTA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18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8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8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8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5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58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8/2025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87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5/2025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7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01 AO PROJETO DE LEI Nº 38/2025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58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38/2025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158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9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9/2025</text:span></text:p>
            </table:table-cell>
            <table:table-cell office:value-type="string">
              <text:p text:style-name="InstTableCell"><text:span>11ª SESSÃO ORDINÁRIA · 07/04/2025</text:span></text:p>
            </table:table-cell>
            <table:table-cell office:value-type="string">
              <text:p text:style-name="InstTableCell"><text:span>PROCESSO LEGISLATIVO Nº 9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0ª SESSÃO ORDINÁRIA · 31/03/2025</text:span></text:p>
            </table:table-cell>
            <table:table-cell office:value-type="string">
              <text:p text:style-name="InstTableCell"><text:span>PROCESSO LEGISLATIVO Nº 1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0ª SESSÃO ORDINÁRIA · 31/03/2025</text:span></text:p>
            </table:table-cell>
            <table:table-cell office:value-type="string">
              <text:p text:style-name="InstTableCell"><text:span>PROCESSO LEGISLATIVO Nº 1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0ª SESSÃO ORDINÁRIA · 31/03/2025</text:span></text:p>
            </table:table-cell>
            <table:table-cell office:value-type="string">
              <text:p text:style-name="InstTableCell"><text:span>PROCESSO LEGISLATIVO Nº 1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9/2025</text:span></text:p>
            </table:table-cell>
            <table:table-cell office:value-type="string">
              <text:p text:style-name="InstTableCell"><text:span>10ª SESSÃO ORDINÁRIA · 31/03/2025</text:span></text:p>
            </table:table-cell>
            <table:table-cell office:value-type="string">
              <text:p text:style-name="InstTableCell"><text:span>PROCESSO LEGISLATIVO Nº 16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0ª SESSÃO ORDINÁRIA · 31/03/2025</text:span></text:p>
            </table:table-cell>
            <table:table-cell office:value-type="string">
              <text:p text:style-name="InstTableCell"><text:span>PROCESSO LEGISLATIVO Nº 11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3/2025</text:span></text:p>
            </table:table-cell>
            <table:table-cell office:value-type="string">
              <text:p text:style-name="InstTableCell"><text:span>10ª SESSÃO ORDINÁRIA · 31/03/2025</text:span></text:p>
            </table:table-cell>
            <table:table-cell office:value-type="string">
              <text:p text:style-name="InstTableCell"><text:span>PROCESSO LEGISLATIVO Nº 11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0ª SESSÃO ORDINÁRIA · 31/03/2025</text:span></text:p>
            </table:table-cell>
            <table:table-cell office:value-type="string">
              <text:p text:style-name="InstTableCell"><text:span>PROCESSO LEGISLATIVO Nº 20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5/2025</text:span></text:p>
            </table:table-cell>
            <table:table-cell office:value-type="string">
              <text:p text:style-name="InstTableCell"><text:span>10ª SESSÃO ORDINÁRIA · 31/03/2025</text:span></text:p>
            </table:table-cell>
            <table:table-cell office:value-type="string">
              <text:p text:style-name="InstTableCell"><text:span>PROCESSO LEGISLATIVO Nº 20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8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8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5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5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43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8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42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1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40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65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7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6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6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5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155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82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82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EMENDA MODIFICATIVA Nº 1 AO SUBSTITUTIVO AO PROJETO DE LEI COMPLEMENTAR Nº 2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82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SUBSTITUTIVO AO PROJETO DE LEI COMPLEMENTAR Nº 02/2025</text:span></text:p>
            </table:table-cell>
            <table:table-cell office:value-type="string">
              <text:p text:style-name="InstTableCell"><text:span>9ª SESSÃO ORDINÁRIA · 24/03/2025</text:span></text:p>
            </table:table-cell>
            <table:table-cell office:value-type="string">
              <text:p text:style-name="InstTableCell"><text:span>PROCESSO LEGISLATIVO Nº 82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8ª SESSÃO ORDINÁRIA · 17/03/2025</text:span></text:p>
            </table:table-cell>
            <table:table-cell office:value-type="string">
              <text:p text:style-name="InstTableCell"><text:span>PROCESSO LEGISLATIVO Nº 1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8ª SESSÃO ORDINÁRIA · 17/03/2025</text:span></text:p>
            </table:table-cell>
            <table:table-cell office:value-type="string">
              <text:p text:style-name="InstTableCell"><text:span>PROCESSO LEGISLATIVO Nº 1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8ª SESSÃO ORDINÁRIA · 17/03/2025</text:span></text:p>
            </table:table-cell>
            <table:table-cell office:value-type="string">
              <text:p text:style-name="InstTableCell"><text:span>PROCESSO LEGISLATIVO Nº 1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RESOLUÇÃO Nº 3/2025</text:span></text:p>
            </table:table-cell>
            <table:table-cell office:value-type="string">
              <text:p text:style-name="InstTableCell"><text:span>8ª SESSÃO ORDINÁRIA · 17/03/2025</text:span></text:p>
            </table:table-cell>
            <table:table-cell office:value-type="string">
              <text:p text:style-name="InstTableCell"><text:span>PROCESSO LEGISLATIVO Nº 15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8ª SESSÃO ORDINÁRIA · 17/03/2025</text:span></text:p>
            </table:table-cell>
            <table:table-cell office:value-type="string">
              <text:p text:style-name="InstTableCell"><text:span>PROCESSO LEGISLATIVO Nº 8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23/2025</text:span></text:p>
            </table:table-cell>
            <table:table-cell office:value-type="string">
              <text:p text:style-name="InstTableCell"><text:span>8ª SESSÃO ORDINÁRIA · 17/03/2025</text:span></text:p>
            </table:table-cell>
            <table:table-cell office:value-type="string">
              <text:p text:style-name="InstTableCell"><text:span>PROCESSO LEGISLATIVO Nº 85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EMENDA MODIFICATIVA Nº 01 AO PROJETO DE LEI COMPLEMENTAR Nº 06/2025.</text:span></text:p>
            </table:table-cell>
            <table:table-cell office:value-type="string">
              <text:p text:style-name="InstTableCell"><text:span>7ª SESSÃO ORDINÁRIA · 10/03/2025</text:span></text:p>
            </table:table-cell>
            <table:table-cell office:value-type="string">
              <text:p text:style-name="InstTableCell"><text:span>PROCESSO LEGISLATIVO Nº 10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7ª SESSÃO ORDINÁRIA · 10/03/2025</text:span></text:p>
            </table:table-cell>
            <table:table-cell office:value-type="string">
              <text:p text:style-name="InstTableCell"><text:span>PROCESSO LEGISLATIVO Nº 10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7ª SESSÃO ORDINÁRIA · 10/03/2025</text:span></text:p>
            </table:table-cell>
            <table:table-cell office:value-type="string">
              <text:p text:style-name="InstTableCell"><text:span>PROCESSO LEGISLATIVO Nº 10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6/2025</text:span></text:p>
            </table:table-cell>
            <table:table-cell office:value-type="string">
              <text:p text:style-name="InstTableCell"><text:span>7ª SESSÃO ORDINÁRIA · 10/03/2025</text:span></text:p>
            </table:table-cell>
            <table:table-cell office:value-type="string">
              <text:p text:style-name="InstTableCell"><text:span>PROCESSO LEGISLATIVO Nº 10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6ª SESSÃO ORDINÁRIA · 05/03/2025</text:span></text:p>
            </table:table-cell>
            <table:table-cell office:value-type="string">
              <text:p text:style-name="InstTableCell"><text:span>PROCESSO LEGISLATIVO Nº 10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6ª SESSÃO ORDINÁRIA · 05/03/2025</text:span></text:p>
            </table:table-cell>
            <table:table-cell office:value-type="string">
              <text:p text:style-name="InstTableCell"><text:span>PROCESSO LEGISLATIVO Nº 10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6ª SESSÃO ORDINÁRIA · 05/03/2025</text:span></text:p>
            </table:table-cell>
            <table:table-cell office:value-type="string">
              <text:p text:style-name="InstTableCell"><text:span>PROCESSO LEGISLATIVO Nº 10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COMPLEMENTAR Nº 5/2025</text:span></text:p>
            </table:table-cell>
            <table:table-cell office:value-type="string">
              <text:p text:style-name="InstTableCell"><text:span>6ª SESSÃO ORDINÁRIA · 05/03/2025</text:span></text:p>
            </table:table-cell>
            <table:table-cell office:value-type="string">
              <text:p text:style-name="InstTableCell"><text:span>PROCESSO LEGISLATIVO Nº 10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VETO TOTAL AO PROJETO DE LEI Nº 14/2025</text:span></text:p>
            </table:table-cell>
            <table:table-cell office:value-type="string">
              <text:p text:style-name="InstTableCell"><text:span>6ª SESSÃO ORDINÁRIA · 05/03/2025</text:span></text:p>
            </table:table-cell>
            <table:table-cell office:value-type="string">
              <text:p text:style-name="InstTableCell"><text:span>PROCESSO LEGISLATIVO Nº 34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5ª SESSÃO ORDINÁRIA · 24/02/2025</text:span></text:p>
            </table:table-cell>
            <table:table-cell office:value-type="string">
              <text:p text:style-name="InstTableCell"><text:span>PROCESSO LEGISLATIVO Nº 89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5ª SESSÃO ORDINÁRIA · 24/02/2025</text:span></text:p>
            </table:table-cell>
            <table:table-cell office:value-type="string">
              <text:p text:style-name="InstTableCell"><text:span>PROCESSO LEGISLATIVO Nº 89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7/2025</text:span></text:p>
            </table:table-cell>
            <table:table-cell office:value-type="string">
              <text:p text:style-name="InstTableCell"><text:span>5ª SESSÃO ORDINÁRIA · 24/02/2025</text:span></text:p>
            </table:table-cell>
            <table:table-cell office:value-type="string">
              <text:p text:style-name="InstTableCell"><text:span>PROCESSO LEGISLATIVO Nº 89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7/2025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O MEIO AMBIENTE, PROTEÇÃO E DEFESA DA VIDA ANIMAL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7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7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5/2025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5/2025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87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87/2025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25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87/2025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8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8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7/2025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EMENDA SUPRESSIVA Nº 03 AO PROJETO DE LEI COMPLEMENTAR Nº 01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7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EMENDA ADITIVA Nº 02 AO PROJETO DE LEI COMPLEMENTAR Nº 01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7/2025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EMENDA MODIFICATIVA Nº 01 AO PROJETO DE LEI COMPLEMENTAR Nº 01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7/2025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5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5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5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5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RESOLUÇÃO Nº 01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5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Nº 20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52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9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51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8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8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ROJETO DE LEI COMPLEMENTAR Nº 1/2025</text:span></text:p>
            </table:table-cell>
            <table:table-cell office:value-type="string">
              <text:p text:style-name="InstTableCell"><text:span>4ª SESSÃO ORDINÁRIA · 17/02/2025</text:span></text:p>
            </table:table-cell>
            <table:table-cell office:value-type="string">
              <text:p text:style-name="InstTableCell"><text:span>PROCESSO LEGISLATIVO Nº 47/2025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ª SESSÃO ORDINÁRIA · 10/02/2025</text:span></text:p>
            </table:table-cell>
            <table:table-cell office:value-type="string">
              <text:p text:style-name="InstTableCell"><text:span>PROCESSO LEGISLATIVO Nº 19/2025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3ª SESSÃO ORDINÁRIA · 10/02/2025</text:span></text:p>
            </table:table-cell>
            <table:table-cell office:value-type="string">
              <text:p text:style-name="InstTableCell"><text:span>PROCESSO LEGISLATIVO Nº 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3ª SESSÃO ORDINÁRIA · 10/02/2025</text:span></text:p>
            </table:table-cell>
            <table:table-cell office:value-type="string">
              <text:p text:style-name="InstTableCell"><text:span>PROCESSO LEGISLATIVO Nº 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6/2025</text:span></text:p>
            </table:table-cell>
            <table:table-cell office:value-type="string">
              <text:p text:style-name="InstTableCell"><text:span>3ª SESSÃO ORDINÁRIA · 10/02/2025</text:span></text:p>
            </table:table-cell>
            <table:table-cell office:value-type="string">
              <text:p text:style-name="InstTableCell"><text:span>PROCESSO LEGISLATIVO Nº 44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DECRETO LEGISLATIVO Nº 1/2025</text:span></text:p>
            </table:table-cell>
            <table:table-cell office:value-type="string">
              <text:p text:style-name="InstTableCell"><text:span>3ª SESSÃO ORDINÁRIA · 10/02/2025</text:span></text:p>
            </table:table-cell>
            <table:table-cell office:value-type="string">
              <text:p text:style-name="InstTableCell"><text:span>PROCESSO LEGISLATIVO Nº 19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OBRAS, SERVIÇOS PÚBLICOS E ATIVIDADES PRIVADAS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SUBSTITUTIVO AO PROJETO DE LEI Nº 4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8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4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4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3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3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2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1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3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6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1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8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3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7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22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3/2025</text:span></text:p>
            </table:table-cell>
            <table:table-cell office:value-type="string">
              <text:p text:style-name="InstTableCell"><text:span>2ª SESSÃO ORDINÁRIA · 03/02/2025</text:span></text:p>
            </table:table-cell>
            <table:table-cell office:value-type="string">
              <text:p text:style-name="InstTableCell"><text:span>PROCESSO LEGISLATIVO Nº 7/2025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EXTRAORDINÁRIA · 10/01/2025</text:span></text:p>
            </table:table-cell>
            <table:table-cell office:value-type="string">
              <text:p text:style-name="InstTableCell"><text:span>PROCESSO LEGISLATIVO Nº 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ª SESSÃO EXTRAORDINÁRIA · 10/01/2025</text:span></text:p>
            </table:table-cell>
            <table:table-cell office:value-type="string">
              <text:p text:style-name="InstTableCell"><text:span>PROCESSO LEGISLATIVO Nº 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EXTRAORDINÁRIA · 10/01/2025</text:span></text:p>
            </table:table-cell>
            <table:table-cell office:value-type="string">
              <text:p text:style-name="InstTableCell"><text:span>PROCESSO LEGISLATIVO Nº 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EDUCAÇÃO, CULTURA, ESPORTE, SAÚDE E ASSISTÊNCIA SOCIAL</text:span></text:p>
            </table:table-cell>
            <table:table-cell office:value-type="string">
              <text:p text:style-name="InstTableCell"><text:span>1ª SESSÃO EXTRAORDINÁRIA · 10/01/2025</text:span></text:p>
            </table:table-cell>
            <table:table-cell office:value-type="string">
              <text:p text:style-name="InstTableCell"><text:span>PROCESSO LEGISLATIVO Nº 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FINANÇAS E ORÇAMENTO</text:span></text:p>
            </table:table-cell>
            <table:table-cell office:value-type="string">
              <text:p text:style-name="InstTableCell"><text:span>1ª SESSÃO EXTRAORDINÁRIA · 10/01/2025</text:span></text:p>
            </table:table-cell>
            <table:table-cell office:value-type="string">
              <text:p text:style-name="InstTableCell"><text:span>PROCESSO LEGISLATIVO Nº 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ARECER DA COMISSÃO DE JUSTIÇA E REDAÇÃO</text:span></text:p>
            </table:table-cell>
            <table:table-cell office:value-type="string">
              <text:p text:style-name="InstTableCell"><text:span>1ª SESSÃO EXTRAORDINÁRIA · 10/01/2025</text:span></text:p>
            </table:table-cell>
            <table:table-cell office:value-type="string">
              <text:p text:style-name="InstTableCell"><text:span>PROCESSO LEGISLATIVO Nº 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2/2025</text:span></text:p>
            </table:table-cell>
            <table:table-cell office:value-type="string">
              <text:p text:style-name="InstTableCell"><text:span>1ª SESSÃO EXTRAORDINÁRIA · 10/01/2025</text:span></text:p>
            </table:table-cell>
            <table:table-cell office:value-type="string">
              <text:p text:style-name="InstTableCell"><text:span>PROCESSO LEGISLATIVO Nº 2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  <table:table-row>
            <table:table-cell office:value-type="string">
              <text:p text:style-name="InstTableCellJustified"><text:span>PROJETO DE LEI Nº 1/2025</text:span></text:p>
            </table:table-cell>
            <table:table-cell office:value-type="string">
              <text:p text:style-name="InstTableCell"><text:span>1ª SESSÃO EXTRAORDINÁRIA · 10/01/2025</text:span></text:p>
            </table:table-cell>
            <table:table-cell office:value-type="string">
              <text:p text:style-name="InstTableCell"><text:span>PROCESSO LEGISLATIVO Nº 1/2025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0</text:span></text:p>
            </table:table-cell>
            <table:table-cell office:value-type="string">
              <text:p text:style-name="InstTableCell"><text:span>APROVADO V.U.</text:span></text:p>
            </table:table-cell>
          </table:table-row>
        </table:table>
        <text:p text:style-name="Standard"/>
        <table:table table:name="488af2" table:style-name="488af2">
          <table:table-column table:style-name="488af2.0"/>
          <table:table-column table:style-name="488af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votacoes-nominais</text:span></text:p>
            </table:table-cell>
            <table:table-cell office:value-type="string">
              <text:p><text:span>Gerado em 16/09/2026 14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551d1" style:family="table">
      <style:table-properties style:rel-width="100" table:align="center"/>
    </style:style>
    <style:style style:name="d551d1.0" style:family="table-column">
      <style:table-column-properties style:column-width="9.70cm"/>
    </style:style>
    <style:style style:name="d551d1.1" style:family="table-column">
      <style:table-column-properties style:column-width="7.94cm"/>
    </style:style>
    <style:style style:name="2933b8" style:family="table">
      <style:table-properties style:rel-width="100" table:align="center"/>
    </style:style>
    <style:style style:name="2933b8.0" style:family="table-column">
      <style:table-column-properties style:column-width="17.64cm"/>
    </style:style>
    <style:style style:name="f0e371" style:family="table">
      <style:table-properties style:rel-width="100" table:align="center"/>
    </style:style>
    <style:style style:name="f0e371.0" style:family="table-column">
      <style:table-column-properties style:column-width="3.18cm"/>
    </style:style>
    <style:style style:name="f0e371.1" style:family="table-column">
      <style:table-column-properties style:column-width="3.18cm"/>
    </style:style>
    <style:style style:name="f0e371.2" style:family="table-column">
      <style:table-column-properties style:column-width="3.18cm"/>
    </style:style>
    <style:style style:name="f0e371.3" style:family="table-column">
      <style:table-column-properties style:column-width="3.18cm"/>
    </style:style>
    <style:style style:name="f0e371.4" style:family="table-column">
      <style:table-column-properties style:column-width="3.18cm"/>
    </style:style>
    <style:style style:name="f0e371.5" style:family="table-column">
      <style:table-column-properties style:column-width="3.18cm"/>
    </style:style>
    <style:style style:name="f0e371.6" style:family="table-column">
      <style:table-column-properties style:column-width="3.18cm"/>
    </style:style>
    <style:style style:name="488af2" style:family="table">
      <style:table-properties style:rel-width="100" table:align="center"/>
    </style:style>
    <style:style style:name="488af2.0" style:family="table-column">
      <style:table-column-properties style:column-width="11.47cm"/>
    </style:style>
    <style:style style:name="488af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6T17:53:18.000</dc:date>
    <meta:generator>PHPWord</meta:generator>
    <meta:initial-creator/>
    <meta:creation-date>2026-09-16T17:53:18.000</meta:creation-date>
    <meta:keyword/>
    <meta:user-defined meta:name="Category"/>
    <meta:user-defined meta:name="Company"/>
    <meta:user-defined meta:name="Manager"/>
  </office:meta>
</office:document-meta>
</file>