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T13" style:family="text">
      <style:text-properties style:font-name="Arial" style:font-name-complex="Arial" fo:font-size="10pt" style:font-size-asian="10pt" style:font-size-complex="10pt" fo:color="#334155"/>
    </style:style>
    <style:style style:name="P13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c3a46" style:family="table">
      <style:table-properties style:rel-width="100" table:align="center"/>
    </style:style>
    <style:style style:name="ec3a46.0" style:family="table-column">
      <style:table-column-properties style:column-width="9.70cm"/>
    </style:style>
    <style:style style:name="ec3a46.1" style:family="table-column">
      <style:table-column-properties style:column-width="7.94cm"/>
    </style:style>
    <style:style style:name="d0febe" style:family="table">
      <style:table-properties style:rel-width="100" table:align="center"/>
    </style:style>
    <style:style style:name="d0febe.0" style:family="table-column">
      <style:table-column-properties style:column-width="17.64cm"/>
    </style:style>
    <style:style style:name="4c54f8" style:family="table">
      <style:table-properties style:rel-width="100" table:align="center"/>
    </style:style>
    <style:style style:name="4c54f8.0" style:family="table-column">
      <style:table-column-properties style:column-width="3.18cm"/>
    </style:style>
    <style:style style:name="4c54f8.1" style:family="table-column">
      <style:table-column-properties style:column-width="3.18cm"/>
    </style:style>
    <style:style style:name="4c54f8.2" style:family="table-column">
      <style:table-column-properties style:column-width="3.18cm"/>
    </style:style>
    <style:style style:name="4c54f8.3" style:family="table-column">
      <style:table-column-properties style:column-width="3.18cm"/>
    </style:style>
    <style:style style:name="4c54f8.4" style:family="table-column">
      <style:table-column-properties style:column-width="3.18cm"/>
    </style:style>
    <style:style style:name="4c54f8.5" style:family="table-column">
      <style:table-column-properties style:column-width="3.18cm"/>
    </style:style>
    <style:style style:name="dc6562" style:family="table">
      <style:table-properties style:rel-width="100" table:align="center"/>
    </style:style>
    <style:style style:name="dc6562.0" style:family="table-column">
      <style:table-column-properties style:column-width="11.47cm"/>
    </style:style>
    <style:style style:name="dc656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c3a46" table:style-name="ec3a46">
          <table:table-column table:style-name="ec3a46.0"/>
          <table:table-column table:style-name="ec3a46.1"/>
          <table:table-row>
            <table:table-cell office:value-type="string">
              <text:p text:style-name="IM1"><draw:frame draw:style-name="fr1" draw:name="ab554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0febe" table:style-name="d0febe">
          <table:table-column table:style-name="d0feb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PEUGEOT 208 ALLURE (PLACA: STX-2B29)</text:span></text:p>
        <text:p text:style-name="P2_InstKicker"><text:span text:style-name="T2">FILTROS APLICADOS</text:span></text:p>
        <text:p text:style-name="P3_InstBodyJustified"><text:span text:style-name="T3">• VEÍCULO: PEUGEOT 208 ALLURE</text:span></text:p>
        <text:p text:style-name="P4_InstBodyJustified"><text:span text:style-name="T4">• PLACA: STX-2B29</text:span></text:p>
        <text:p text:style-name="P5_InstBodyJustified"><text:span text:style-name="T5">• VÍNCULO: PRÓPRIO</text:span></text:p>
        <text:p text:style-name="P6_InstBodyJustified"><text:span text:style-name="T6">• MARCA/MODELO: PEUGEOT 208 ALLURE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200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200</text:span></text:p>
        <text:p text:style-name="P12_InstBodyJustified"><text:span text:style-name="T12">• ABASTECIMENTOS: 13 · 457,9 L · R$ 2.112,41</text:span></text:p>
        <text:p text:style-name="P13_InstBodyJustified"><text:span text:style-name="T13">• VIAGENS (ENTRADA/SAÍDA): 187</text:span></text:p>
        <table:table table:name="4c54f8" table:style-name="4c54f8">
          <table:table-column table:style-name="4c54f8.0"/>
          <table:table-column table:style-name="4c54f8.1"/>
          <table:table-column table:style-name="4c54f8.2"/>
          <table:table-column table:style-name="4c54f8.3"/>
          <table:table-column table:style-name="4c54f8.4"/>
          <table:table-column table:style-name="4c54f8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7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2,919 LT</text:span></text:p>
            </table:table-cell>
            <table:table-cell office:value-type="string">
              <text:p text:style-name="InstTableCell"><text:span>114,8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000 LT</text:span></text:p>
            </table:table-cell>
            <table:table-cell office:value-type="string">
              <text:p text:style-name="InstTableCell"><text:span>198,0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4,698 LT</text:span></text:p>
            </table:table-cell>
            <table:table-cell office:value-type="string">
              <text:p text:style-name="InstTableCell"><text:span>183,7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0,000 LT</text:span></text:p>
            </table:table-cell>
            <table:table-cell office:value-type="string">
              <text:p text:style-name="InstTableCell"><text:span>164,4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1,880 LT</text:span></text:p>
            </table:table-cell>
            <table:table-cell office:value-type="string">
              <text:p text:style-name="InstTableCell"><text:span>131,0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4,390 LT</text:span></text:p>
            </table:table-cell>
            <table:table-cell office:value-type="string">
              <text:p text:style-name="InstTableCell"><text:span>227,66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1,480 LT</text:span></text:p>
            </table:table-cell>
            <table:table-cell office:value-type="string">
              <text:p text:style-name="InstTableCell"><text:span>170,4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651 LT</text:span></text:p>
            </table:table-cell>
            <table:table-cell office:value-type="string">
              <text:p text:style-name="InstTableCell"><text:span>174,4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9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7,611 LT</text:span></text:p>
            </table:table-cell>
            <table:table-cell office:value-type="string">
              <text:p text:style-name="InstTableCell"><text:span>229,0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4,931 LT</text:span></text:p>
            </table:table-cell>
            <table:table-cell office:value-type="string">
              <text:p text:style-name="InstTableCell"><text:span>138,3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5,000 LT</text:span></text:p>
            </table:table-cell>
            <table:table-cell office:value-type="string">
              <text:p text:style-name="InstTableCell"><text:span>132,6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5,711 LT</text:span></text:p>
            </table:table-cell>
            <table:table-cell office:value-type="string">
              <text:p text:style-name="InstTableCell"><text:span>135,3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9,631 LT</text:span></text:p>
            </table:table-cell>
            <table:table-cell office:value-type="string">
              <text:p text:style-name="InstTableCell"><text:span>112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CORREIO S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SECRETARIA DE TRÂNSI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ESTAÇÃO FERROVIÁRIA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CLINIMED<text:s text:c="2"/>MOTIVO DA SAÍDA: BUSCAR DOCUMENTOS (FERNANDO RH)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POSTO VILAR ABASTECE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ESTRADA VICINAL VOTUPORANGA A ÁLVARES FLORENCE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UNIFEV.<text:s text:c="2"/>MOTIVO DA SAÍDA: 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BAIRROS, CANAÃ, COLINAS,PRO- POVO E MATARAZO. MOTIVAÇÃO DA VIAGEM:<text:s text:c="2"/>ATENDER DENÚNCIAS.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SECRETARIA MUNICIPAL DE DIREITOS, HUMANOS, LEVAR CARTÃO DE PONT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SECRETARIA MUNICIPAL DE TRÂNSITO E PREFEITURA<text:s text:c="2"/>MOTIVAÇÃO DA VIAGEM:<text:s text:c="2"/>ATENDER VEREADOR RICARDO BOZ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BAIRRO MONTE VERDE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1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6/2026 · ENTRADA 23/06/2026</text:span></text:p>
            </table:table-cell>
            <table:table-cell office:value-type="string">
              <text:p text:style-name="InstTableCell"><text:span>BAIRRO JARDIM<text:s text:c="2"/>MARIN SONHO MEU E BAIRRO SANTA AMÉLIA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ECO TUDO ECOTUDO SUL MOTIVAÇÃO DA VIAGEM: DESCARTE VIDRO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BAIRRO JARDIM<text:s text:c="2"/>MARIN E BAIRRO SÃO COSME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FORUN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POSTO VITÓRIA<text:s text:c="2"/>MOTIVAÇÃO DA VIAGEM: BUSCAR VEÍCUL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RUA IGUAÇU, CLIMED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BAIRRO POZZOBOM E SECRETARIA DE TRÂNSIT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VALENTIM GENTIL<text:s text:c="2"/>MOTIVAÇÃO DA VIAGEM: VELÓRIO</text:span></text:p>
            </table:table-cell>
            <table:table-cell office:value-type="string">
              <text:p text:style-name="InstTableCell"><text:span>4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6/2026 · ENTRADA 17/06/2026</text:span></text:p>
            </table:table-cell>
            <table:table-cell office:value-type="string">
              <text:p text:style-name="InstTableCell"><text:span>ÓRUM<text:s text:c="2"/>MOTIVO. VERIFICAR<text:s text:c="2"/>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6/2026 · ENTRADA 17/06/2026</text:span></text:p>
            </table:table-cell>
            <table:table-cell office:value-type="string">
              <text:p text:style-name="InstTableCell"><text:span>POSTO VITÓRIA, INFORTEL MOTIVAÇÃO DA VIAGEM: ABASTECIMENTO</text:span></text:p>
            </table:table-cell>
            <table:table-cell office:value-type="string">
              <text:p text:style-name="InstTableCell"><text:span>6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6/2026 · ENTRADA 17/06/2026</text:span></text:p>
            </table:table-cell>
            <table:table-cell office:value-type="string">
              <text:p text:style-name="InstTableCell"><text:span>BOA VISTA<text:s text:c="2"/>MOTIVAÇÃO DA VIAGEM: GRAVAÇÃO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6º DISTRITO E SEC DE ESPORTE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SENAC E SEC DE TRÂNSITO<text:s text:c="3"/>MOTIVAÇÃO DA VIAGEM: EVENT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MARCELINO<text:s text:c="3"/>LOCAL. PARQUE DA CULTURA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PREFEITURA SANTA LUZIA.<text:s text:c="2"/>CORREIOS.<text:s text:c="3"/>MOTIVO. LEVAR DOCUMENTO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POZZOBON<text:s text:c="2"/>CENTRO<text:s text:c="2"/>RUA AMAZONAS.<text:s text:c="3"/>MOTIVO. ATENDER MUNÍCIPE.<text:s text:c="2"/>COMPRAR<text:s text:c="2"/>MOLDURA.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CENTRO DE CONVENÇÕES E POZZOBON<text:s text:c="3"/>MOTIVAÇÃO DA VIAGEM: EVENT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6/2026 · ENTRADA 10/06/2026</text:span></text:p>
            </table:table-cell>
            <table:table-cell office:value-type="string">
              <text:p text:style-name="InstTableCell"><text:span>FERNANDO.<text:s text:c="3"/>LOCAL<text:s text:c="3"/>RUA PERNAMBUCO<text:s text:c="3"/>CENTRO.<text:s text:c="2"/>MOTIVO. DOCUMENTOS<text:s text:c="2"/>PARA DANIEL ASSINAR.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FERNANDO.<text:s text:c="3"/>LOCAL<text:s text:c="3"/>RUA PERNAMBUCO<text:s text:c="3"/>CENTRO.<text:s text:c="2"/>MOTIVO. DOCUMENTOS<text:s text:c="2"/>PARA DANIEL ASSINAR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SANSAÚDE.<text:s text:c="3"/>MOTIVO. ENTREGAR DOCUMENTOS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SECRETARIA<text:s text:c="2"/>DIREITOS HUMANOS.<text:s text:c="2"/>PREFEITURA.<text:s text:c="2"/>PGM. CORREIO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ARENINHA MONTE VERDE<text:s text:c="2"/>MOTIVAÇÃO DA VIAGEM: GRAVACA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APARTAMENTO DR LUCAS/ LUIZ CHAVEIRO<text:s text:c="2"/>MOTIVAÇÃO DA VIAGEM: A PEDIDO DO FERNANDO, A PEDIDO DO WILSON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6 DISTRITO INDUSTRIAL.<text:s text:c="3"/>MOTIVO. BUSCAR VEÍCULO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VOTUPREV.<text:s text:c="2"/>MOTIVO<text:s text:c="2"/>REUNIÃO.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PREFEITURA.<text:s text:c="2"/>PGM. CENTRO EMPREENDEDOR.<text:s text:c="3"/>MOTIVO.<text:s text:c="2"/>EMISSÃO<text:s text:c="2"/>GUIAS. LEVAR DOCUMENTO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6/2026 · ENTRADA 02/06/2026</text:span></text:p>
            </table:table-cell>
            <table:table-cell office:value-type="string">
              <text:p text:style-name="InstTableCell"><text:span>HORTO FLORESTAL<text:s text:c="2"/>MOTIVAÇÃO DA VIAGEM: EVENT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6 DISTRITO INDUSTRIAL.<text:s text:c="2"/>POSTO DO VILAR.<text:s text:c="2"/>MOTIVO. LEVAR VEÍCULO.<text:s text:c="2"/>ABASTECER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TÓRIA.<text:s text:c="3"/>MOTIVO.<text:s text:c="2"/>LEVAR VEÍCULO<text:s text:c="2"/>PARA LAVAR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CENTRO DO IDOSO<text:s text:c="2"/>DIA. COLINAS.<text:s text:c="3"/>MOTIVO.<text:s text:c="2"/>FILMAGENS.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SECRETARIA<text:s text:c="2"/>EDUCAÇÃO.<text:s text:c="2"/>VILA MARIM.<text:s text:c="3"/>MOTIVO.<text:s text:c="2"/>ATENDER MUNÍCIPE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NAUGURAÇÃO DE EMPRESA<text:s text:c="3"/>MOTIVAÇÃO DA VIAGEM: EVENTO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JARDIM MARIM.<text:s text:c="2"/>BAIRRO<text:s text:c="2"/>DO CAFÉ.<text:s text:c="3"/>MOTIVO.<text:s text:c="2"/>ATENDER<text:s text:c="2"/>MUNÍCIPES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DESFAVELAMENTO<text:s text:c="2"/>MOTIVAÇÃO DA VIAGEM: GRAVAÇÃ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ESTRADA DA VANAGUA<text:s text:c="3"/>MOTIVAÇÃO DA VIAGEM: GRAVAÇÕES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CIDADE JARDIM.<text:s text:c="2"/>MINI-HOSPITAL POZZOBON.<text:s text:c="2"/>BAIRRO MARÃO.<text:s text:c="3"/>MOTIVO.<text:s text:c="2"/>ATENDER MUNÍCIPES.<text:s text:c="2"/>GRAVAÇÕES.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CECAP 2 E PACAEMBU<text:s text:c="2"/>MOTIVAÇÃO DA VIAGEM: GRAVAÇÕES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PREFEITURA.<text:s text:c="2"/>VILA MARIM.<text:s text:c="2"/>GABINETE<text:s text:c="2"/>CARLÃO.<text:s text:c="2"/>MOTIVO. REUNIÕES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5/2026 · ENTRADA 22/05/2026</text:span></text:p>
            </table:table-cell>
            <table:table-cell office:value-type="string">
              <text:p text:style-name="InstTableCell"><text:span>JORNAL A CIDADE.<text:s text:c="3"/>MOTIVO.<text:s text:c="2"/>RETIRAR<text:s text:c="2"/>EXEMPLAR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AIRRO FIGUEIRAS<text:s text:c="3"/>MOTIVAÇÃO DA VIAGEM: GRAVAÇÃO DE VÍDE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7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EVENTO NA ACV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MINI HOSPITAL DO POZZOBOM E POSTO DE SAÚDE DO PACAEMBU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5/2026 · ENTRADA 19/05/2026</text:span></text:p>
            </table:table-cell>
            <table:table-cell office:value-type="string">
              <text:p text:style-name="InstTableCell"><text:span>PREFEITURA. SAN REMO.<text:s text:c="2"/>MOTIVO. REUNIÃO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MONTE VERDE<text:s text:c="2"/>MOTIVAÇÃO DA VIAGEM: GRAVAÇÃ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OSTO VITÓRIA,<text:s text:c="2"/>POSTO VILAR<text:s text:c="2"/>MOTIVAÇÃO DA VIAGEM: ABASTECIMENT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5/2026 · ENTRADA 15/05/2026</text:span></text:p>
            </table:table-cell>
            <table:table-cell office:value-type="string">
              <text:p text:style-name="InstTableCell"><text:span>BAIRRO SÃO JOÃO.<text:s text:c="2"/>CHÁCARA AVIAÇÃO.<text:s text:c="2"/>MATARAZZO.<text:s text:c="3"/>MOTIVO.<text:s text:c="2"/>ATENDER MUNÍCIPES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5/2026 · ENTRADA 15/05/2026</text:span></text:p>
            </table:table-cell>
            <table:table-cell office:value-type="string">
              <text:p text:style-name="InstTableCell"><text:span>TOP MÓBILE.<text:s text:c="2"/>CORREIOS.<text:s text:c="3"/>MOTIVO. ENTREGA DE MOSTRUÁRIOS.<text:s text:c="2"/>CARTA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5/2026 · ENTRADA 15/05/2026</text:span></text:p>
            </table:table-cell>
            <table:table-cell office:value-type="string">
              <text:p text:style-name="InstTableCell"><text:span>5 DISTRITO INDUSTRIAL.<text:s text:c="2"/>MONTEVERDE. VILA MARIM.<text:s text:c="2"/>PÇA SÃO BENTO. ESCOLA FAUSTINO PEDROSO.<text:s text:c="3"/>MOTIVO. ATENDER MUNÍCIPES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DESTINO: SECRETARIA DA EDUCAÇÃO E ESCOLA FASTIN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AEV<text:s text:c="2"/>HORTO FLORESTAL.<text:s text:c="2"/>ESTRADA RURAL. HERBERT MECKE. ESTAÇÃO.<text:s text:c="2"/>MATARAZZO.<text:s text:c="2"/>MOTIVO<text:s text:c="2"/>ATENDER MUNÍCIPE.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CORREIOS PREFEITURA.<text:s text:c="3"/>DOCUMENTOS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CENTRO EMPREENDEDOR. PREFEITURA.<text:s text:c="3"/>MOTIVO. LEVAR DOCUMENTO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CORREIO<text:s text:c="2"/>MOTIVAÇÃO DA VIAGEM: LEVAR DOCUMENTOS, PEDIDO FERNANDO RH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ESCOLA MODESTO, UBS PALMEIRAS E SECRETARIA DE SERVIÇOS URBANO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5/2026 · ENTRADA 08/05/2026</text:span></text:p>
            </table:table-cell>
            <table:table-cell office:value-type="string">
              <text:p text:style-name="InstTableCell"><text:span>CECAP<text:s text:c="2"/>2 JARDIM BOM CLIMA.<text:s text:c="3"/>MOTIVO ATENDER MUNÍCIPES.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5/2026 · ENTRADA 07/05/2026</text:span></text:p>
            </table:table-cell>
            <table:table-cell office:value-type="string">
              <text:p text:style-name="InstTableCell"><text:span>BAIRRO POZZOBON<text:s text:c="2"/>MOTIVAÇÃO DA VIAGEM: GRAVAÇÃO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5/2026 · ENTRADA 06/05/2026</text:span></text:p>
            </table:table-cell>
            <table:table-cell office:value-type="string">
              <text:p text:style-name="InstTableCell"><text:span>SIMONSEM, ESCOLA EROZIMBO MOTIVAÇÃO DA VIAGEM: LEVAR DOCUMENTOS, PEDIDO DA VEREADORA NATIELI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5/2026 · ENTRADA 04/05/2026</text:span></text:p>
            </table:table-cell>
            <table:table-cell office:value-type="string">
              <text:p text:style-name="InstTableCell"><text:span>PREFEITURA.<text:s text:c="2"/>CENTRO<text:s text:c="2"/>CORREIOS.<text:s text:c="2"/>MOTIVO. EMISSÃO<text:s text:c="2"/>DE GUI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5/2026 · ENTRADA 04/05/2026</text:span></text:p>
            </table:table-cell>
            <table:table-cell office:value-type="string">
              <text:p text:style-name="InstTableCell"><text:span>CORREIO<text:s text:c="2"/>MOTIVAÇÃO DA VIAGEM: 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SAE E UBS DA SÃO JOÃO<text:s text:c="3"/>MOTIVAÇÃO DA VIAGEM: FAZER IMAGENS DE DRONE PRO VEREADOR MEIDÃO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NOROLUZ.+RETIRAR MATERIAL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4/2026 · ENTRADA 29/04/2026</text:span></text:p>
            </table:table-cell>
            <table:table-cell office:value-type="string">
              <text:p text:style-name="InstTableCell"><text:span>BAIRRO COLINAS E AVENIDA DO ASSARY<text:s text:c="3"/>MOTIVAÇÃO DA VIAGEM: GRAVAÇÃ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8/26 · JOCENIR FABIO DE SOUZ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BAIRRO COLINAS E AVENIDA DO ASSARY<text:s text:c="3"/>MOTIVAÇÃO DA VIAGEM: GRAVAÇÃ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DIREITOS HUMANOS<text:s text:c="2"/>MOTIVAÇÃO DA VIAGEM: LEVAR DOCUMENTO, /CENTR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HÁCARA COACAVO E HOTEL VILLE GRAMADA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4/2026 · ENTRADA 24/04/2026</text:span></text:p>
            </table:table-cell>
            <table:table-cell office:value-type="string">
              <text:p text:style-name="InstTableCell"><text:span>UPA VOTUPORANG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4/2026 · ENTRADA 24/04/2026</text:span></text:p>
            </table:table-cell>
            <table:table-cell office:value-type="string">
              <text:p text:style-name="InstTableCell"><text:span>POSTO VILAR E POZZOBOM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SEC DE ESPORT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POSTO VITÓRIA.<text:s text:c="2"/>ESPAÇO SAÚDE.<text:s text:c="3"/>MOTIVO. LEVAR VEÍCULO.<text:s text:c="2"/>RETIRAR DOCUMENTO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EMERSON PEREIRA.<text:s text:c="3"/>LOCAL. PREFEITURA.<text:s text:c="3"/>MOTIVO<text:s text:c="2"/>BUSCÁ-L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CSU<text:s text:c="2"/>MOTIVAÇÃO DA VIAGEM: EVENT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PREFEITURA<text:s text:c="2"/>CORREIOS CENTRO.<text:s text:c="2"/>MOTIVO. LEVAR DOCUMENTO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4/2026 · ENTRADA 17/04/2026</text:span></text:p>
            </table:table-cell>
            <table:table-cell office:value-type="string">
              <text:p text:style-name="InstTableCell"><text:span>BAIRRO SONHO MEU<text:s text:c="2"/>MOTIVAÇÃO DA VIAGEM: GRAVAÇÕES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4/2026 · ENTRADA 17/04/2026</text:span></text:p>
            </table:table-cell>
            <table:table-cell office:value-type="string">
              <text:p text:style-name="InstTableCell"><text:span>ECOTUDO<text:s text:c="2"/>SUL. MATARAZZO.<text:s text:c="2"/>PAINEIRAS.<text:s text:c="2"/>JD.ELDORADO.<text:s text:c="2"/>MOTIVO. FILMAGENS<text:s text:c="2"/>ATENDER MUNÍCIPES.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4/2026 · ENTRADA 16/04/2026</text:span></text:p>
            </table:table-cell>
            <table:table-cell office:value-type="string">
              <text:p text:style-name="InstTableCell"><text:span>PACAEMBU. POSTO VILAR. VILA PAES.<text:s text:c="2"/>MOTIVO. FILMAGENS.<text:s text:c="2"/>ABASTECIMENTO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COMUNIDADE SÃO FRANCISC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FACUL UNIFEV CENTRO<text:s text:c="2"/>MOTIVAÇÃO DA VIAGEM: GRAVAÇÕES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ESCOLA GENER, ECO TUDO SUL E ESCOLA HELENA BUZATTO<text:s text:c="3"/>MOTIVAÇÃO DA VIAGEM: GRAVAÇÕES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ESTRADA DO BARREIRO<text:s text:c="3"/>MOTIVAÇÃO DA VIAGEM: GRAVAÇÃ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DAFIC<text:s text:c="2"/>MOTIVO<text:s text:c="2"/>VISITA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CENTRO<text:s text:c="2"/>DO EMPREENDEDOR.<text:s text:c="2"/>CARTÓRIO ELEITORAL.<text:s text:c="3"/>MOTIVO.<text:s text:c="2"/>FILMAGENS.<text:s text:c="2"/>VISIT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SIMONSEN E HOTEL IBIS<text:s text:c="3"/>MOTIVAÇÃO DA VIAGEM: GRAVAÇÃO E EVENTO</text:span></text:p>
            </table:table-cell>
            <table:table-cell office:value-type="string">
              <text:p text:style-name="InstTableCell"><text:span>3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7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POZZOBON.<text:s text:c="2"/>SAEV.<text:s text:c="2"/>MOTIVO. FILMAGENS.<text:s text:c="2"/>REUNIÃO.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CENTRO DE EVENTOS HELDER GALERA<text:s text:c="2"/>MOTIVAÇÃO DA VIAGEM: GRAVAÇÃO</text:span></text:p>
            </table:table-cell>
            <table:table-cell office:value-type="string">
              <text:p text:style-name="InstTableCell"><text:span>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PRÓXIMO A KRIK<text:s text:c="2"/>MOTIVAÇÃO DA VIAGEM: GRAVAÇÃ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SANTA CASA<text:s text:c="3"/>MOTIVAÇÃO DA VIAGEM: GRAVAR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POZZOBON E COLINA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5º DISTRITO E BAIRRO MONTE VERDE .</text:span></text:p>
            </table:table-cell>
            <table:table-cell office:value-type="string">
              <text:p text:style-name="InstTableCell"><text:span>4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4/2026 · ENTRADA 02/04/2026</text:span></text:p>
            </table:table-cell>
            <table:table-cell office:value-type="string">
              <text:p text:style-name="InstTableCell"><text:span>PREFEITURA.<text:s text:c="3"/>MOTIVO. EMISSÃO<text:s text:c="2"/>DE GUIAS.<text:s text:c="2"/>FOLHAS<text:s text:c="2"/>DE PONT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1/03/2026 · ENTRADA 31/03/2026</text:span></text:p>
            </table:table-cell>
            <table:table-cell office:value-type="string">
              <text:p text:style-name="InstTableCell"><text:span>PREFEITURA.<text:s text:c="2"/>CAIXA FEDERAL. VILA PAES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ABUTICABEIRAS.<text:s text:c="2"/>PARQUE DAS<text:s text:c="2"/>NAÇÕES.<text:s text:c="2"/>POZZOBON.<text:s text:c="2"/>JARDIM UNIVERSITÁRIO.<text:s text:c="3"/>MOTIVO.<text:s text:c="2"/>FILMAGENS.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BAIRRO PRO POVO, BAIRRO JABOTICABEIRA E POSTO VILAR ABASTECER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CAIXA FEDERAL<text:s text:c="3"/>MOTIVO. DOCUMENTOS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MINI HOSPITAL DO POZZOBON E AVENIDA PANSANI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RESIDENCIAL<text:s text:c="2"/>FIGUEIRAS. BAIRRO<text:s text:c="2"/>SÃO JO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SONHO MEU, PRÓ-POVO,<text:s text:c="2"/>PREFEITURA,<text:s text:c="2"/>SAN REM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3/2026 · ENTRADA 25/03/2026</text:span></text:p>
            </table:table-cell>
            <table:table-cell office:value-type="string">
              <text:p text:style-name="InstTableCell"><text:span>SEC DE TRÂNSITO E EDUCAÇÃO MOTIVAÇÃO DA VIAGEM: VISITAS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SECRETARIA DE TRÂNSITO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3/2026 · ENTRADA 20/03/2026</text:span></text:p>
            </table:table-cell>
            <table:table-cell office:value-type="string">
              <text:p text:style-name="InstTableCell"><text:span>ECOTUDO SUL E ESCOLA ABÍLIO CALILE<text:s text:c="3"/>MOTIVAÇÃO DA VIAGEM: GRAVAÇÕES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BURACOS NA RUA, BUEIRO ENTUPIDO<text:s text:c="2"/>LOCAL: RUA MINAS GERAIS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LOCAL: MARGINAL JOSÉ MARÃO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BAIRRO<text:s text:c="2"/>ESTAÇ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CORREIO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POZZOBON.<text:s text:c="2"/>CENTRO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CANTÓIA FIGUEIREDO. MONTE VERDE.<text:s text:c="2"/>MOTIVO. VISITA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SÃO JOÃO, BOM CCLIMA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VISITA PRÉDIO NOVO PREFEITURA VOTUPORANGA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CORREIO, SECRETARIA DA CULTURA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SANSAUDE E COMUNIDADE SÃO JOÃ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AÇA 9 DE JULHO E BAIRRO SONHO MEU<text:s text:c="2"/>MOTIVAÇÃO DA VIAGEM: GRAVAÇÃO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OSTO VITÓRIA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3/2026 · ENTRADA 06/03/2026</text:span></text:p>
            </table:table-cell>
            <table:table-cell office:value-type="string">
              <text:p text:style-name="InstTableCell"><text:span>CONCHA ACÚSTICA<text:s text:c="2"/>MOTIVAÇÃO DA VIAGEM: ACOMPANHAR VEREADORES EM EVENTO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VILA MARIM (LOJA MAÇÔNICA) ENTIDADES. CLUBE DE SERVIÇOS.<text:s text:c="3"/>MOTIVO.<text:s text:c="2"/>ENTREGA DE CONVITES<text:s text:c="2"/>PARA SESSÃO<text:s text:c="2"/>SOLENE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LOJAS MAÇÔNICAS.<text:s text:c="2"/>CENTRO EMPREENDEDOR.<text:s text:c="2"/>ENTIDADES. SECRETARIAS.<text:s text:c="2"/>POSTO<text:s text:c="2"/>DO VILAR. PREFEITURA.<text:s text:c="3"/>MOTIVOS. ENTREGA DE CONVITES<text:s text:c="2"/>PARA<text:s text:c="2"/>SESSÃO<text:s text:c="2"/>SOLENE.<text:s text:c="2"/>A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ENTIDADES. CLUBES DE SERVIÇO.<text:s text:c="2"/>ÓRGÃOS PÚBLICOS.<text:s text:c="2"/>OUTROS.<text:s text:c="2"/>MOTIVO.<text:s text:c="2"/>ENTREGA DE CONVITES<text:s text:c="2"/>PARA<text:s text:c="2"/>SESSÃO<text:s text:c="2"/>SOLENE.</text:span></text:p>
            </table:table-cell>
            <table:table-cell office:value-type="string">
              <text:p text:style-name="InstTableCell"><text:span>3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CLUBES DE SERVIÇOS.<text:s text:c="2"/>EX. PREFEITOS.<text:s text:c="2"/>ENTIDADES BENEFICENTES. OUTROS.<text:s text:c="2"/>MOTIVO.<text:s text:c="2"/>ENTREGA DE CONVITES PARA SESSÃO<text:s text:c="2"/>SOLENE.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ENTIDADES.<text:s text:c="2"/>SECRETARIAS.<text:s text:c="2"/>EX.PREFEITOS.<text:s text:c="2"/>MOTIVO. ENTREGA<text:s text:c="2"/>DE CONVITES PARA SESSÃO<text:s text:c="2"/>SOLENE.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BISPADO. SECRETARIAS DIVERSAS. ELEKTRO.<text:s text:c="2"/>SINDICATOS.<text:s text:c="3"/>MOTIVO. ENTREGA<text:s text:c="2"/>DE CONVITES PARA SESSÃO<text:s text:c="2"/>SOLENE.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LOCAIS.<text:s text:c="2"/>ENTIDADES. ÓRGÃOS<text:s text:c="2"/>PÚBLICOS.<text:s text:c="2"/>SECRETARIAS. AUTARQUIA<text:s text:c="2"/>SAEV. ASSOCIAÇÕES.<text:s text:c="2"/>SINDICATO RURAL.<text:s text:c="2"/>MOTIVO. ENTREGA DE CONVITES PARA SESSÃO<text:s text:c="2"/>SOLENE.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VALDEMIR.<text:s text:c="2"/>JUNIOR.<text:s text:c="2"/>LOCAIS. POSTO VITÓRIA.<text:s text:c="2"/>ATELIÊ CAROLINA LEMOS.<text:s text:c="3"/>MOTIVO. RETIRAR UNIFORME.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ABÍLIO CALILE E MINI HOSPITAL POZZOBON<text:s text:c="3"/>MOTIVAÇÃO DA VIAGEM: GRAVAÇÃO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CA-LUBRI. IMPRESS.<text:s text:c="2"/>MOTIVOS<text:s text:c="2"/>BUSCAR VEÍCULOS.<text:s text:c="2"/>RETIRAR MATERIAL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JUNIOR<text:s text:c="2"/>LOCAL<text:s text:c="2"/>ATELIÊ<text:s text:c="2"/>CAROLINA LEMOS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ASILO SÃO<text:s text:c="2"/>VICENTE DE PAULA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2/2026 · ENTRADA 24/02/2026</text:span></text:p>
            </table:table-cell>
            <table:table-cell office:value-type="string">
              <text:p text:style-name="InstTableCell"><text:span>CORREIOS. PREFEITURA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2/2026 · ENTRADA 24/02/2026</text:span></text:p>
            </table:table-cell>
            <table:table-cell office:value-type="string">
              <text:p text:style-name="InstTableCell"><text:span>BAIRRO CAROBEIRA, AUTORIZADO FERNANDO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LOCAL PREFEITURA.<text:s text:c="3"/>MOTIVO<text:s text:c="2"/>REUNIÃ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CENTRO EMPREENDEDOR. CORREIOS.<text:s text:c="3"/>MOTIVO.<text:s text:c="2"/>LEVAR DOCUMENTOS.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BAIRRO JARDIM ITÁLIA<text:s text:c="2"/>MOTIVAÇÃO DA VIAGEM: GRAVAÇÃO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BAIRRO SÃO JOÃO,<text:s text:c="2"/>ATENDER MUNICIPI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LUIZ CHAVEIRO<text:s text:c="2"/>MOTIVAÇÃO DA VIAGEM: A PEDIDO DO JORGE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KIT LAR MOTIVAÇÃO DA VIAGEM: A PEDIDO DO JORGE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2/2026 · ENTRADA 18/02/2026</text:span></text:p>
            </table:table-cell>
            <table:table-cell office:value-type="string">
              <text:p text:style-name="InstTableCell"><text:span>VILA PAES, POSTO VILAR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VEREADOR MARCOS MORENO E EMERSON BERTOLAIA-DESTINO: SAEVE AMBIENTAL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PREFEITURA E COMUNIDADE SÃO FRANCISCO<text:s text:c="2"/>MOTIVAÇÃO DA VIAGEM: A PEDIDO DO MARCELIN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2/2026 · ENTRADA 12/02/2026</text:span></text:p>
            </table:table-cell>
            <table:table-cell office:value-type="string">
              <text:p text:style-name="InstTableCell"><text:span>NOROLUZ MOTIVAÇÃO DA VIAGEM: A PEDIDO DO JORGE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2/2026 · ENTRADA 11/02/2026</text:span></text:p>
            </table:table-cell>
            <table:table-cell office:value-type="string">
              <text:p text:style-name="InstTableCell"><text:span>ASA ANZAI. ELÉTRICA<text:s text:c="2"/>TRIFASE.<text:s text:c="3"/>MOTIVO.<text:s text:c="2"/>RETIRAR MERCADORIAS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ANZAI / TRIFASE /NOROLUZ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USUÁRIO.<text:s text:c="2"/>DR LUCAS, REPARO DO UNIFORME.<text:s text:c="3"/>LOCAIS. SUPERMERCADO DONA NENA.<text:s text:c="2"/>MOTIVO. BUSCAR COMPRA,<text:s text:c="2"/>CAFÉ AÇÚCAR SUCOS E MANTEIGA.</text:span></text:p>
            </table:table-cell>
            <table:table-cell office:value-type="string">
              <text:p text:style-name="InstTableCell"><text:span>3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BAIRRO<text:s text:c="2"/>FERRAREZ VILA AMÉRICA.<text:s text:c="2"/>PACAEMBU.<text:s text:c="3"/>MOTIVO. VERIFICAR<text:s text:c="2"/>CONSERTO DE VAZAMENT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BAIRRO SÃO COSME<text:s text:c="3"/>MOTIVAÇÃO DA VIAGEM: GRAVAÇÃ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PREFEITURA<text:s text:c="2"/>CORREIOS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TREVO DE PARISI E CHACARA KRIK<text:s text:c="2"/>MOTIVAÇÃO DA VIAGEM: EVENTO E GRAVAÇÃ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ATELIÊ<text:s text:c="2"/>CAROLINA LEMOS.<text:s text:c="3"/>MOTIVO<text:s text:c="2"/>AJUSTE<text:s text:c="2"/>NO UNIFORME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CORREIOS. AV.GOIÁS.<text:s text:c="2"/>MOTIVO. 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COMERCIARIOS,<text:s text:c="2"/>POSTO VILAR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RUA PERNAMBUCO, UNIFEV<text:s text:c="2"/>MOTIVAÇÃO DA VIAGEM: LEVAR DOCUMENTOS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CONSECIONARIA JEEP<text:s text:c="2"/>MOTIVAÇÃO DA VIAGEM: BUSCAR VEÍCUL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UNIFEV CIDADE UNIVERSITÁRIA<text:s text:c="2"/>MOTIVAÇÃO DA VIAGEM: EVENTO CINORP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2/2026 · ENTRADA 02/02/2026</text:span></text:p>
            </table:table-cell>
            <table:table-cell office:value-type="string">
              <text:p text:style-name="InstTableCell"><text:span>LOCAIS. CORREIOS.<text:s text:c="2"/>DAFIC. BAIRRO MARÃO<text:s text:c="2"/>MOTIVO ENTREGA DOCUMENTOS.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1/2026 · ENTRADA 30/01/2026</text:span></text:p>
            </table:table-cell>
            <table:table-cell office:value-type="string">
              <text:p text:style-name="InstTableCell"><text:span>PARQUE ESPLANADA, SAEV (CIDADE), E PARQUE DA CULTURA<text:s text:c="4"/>MOTIVAÇÃO DA VIAGEM: GRAVAÇÕES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PARQUE ESPLANADA E POZZOBON<text:s text:c="3"/>MOTIVAÇÃO DA VIAGEM: GRAVAÇÃ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CAROL UNIFORMES<text:s text:c="2"/>MOTIVAÇÃO DA VIAGEM: A PEDIDO DO WILSON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RUA JOSÉ NESIO DE OLIVEIRA 1913 MOTIVAÇÃO DA VIAGEM: LEVAR DOCUMENTOS PEDIDO MARILDA( VEREADOR GASPAR)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POSTO VILAR. PROCURADORIA.<text:s text:c="2"/>VILA PAES ABASTECIMENTO.<text:s text:c="2"/>LEVAR DOCUMENTOS.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PREFEITURA.<text:s text:c="3"/>MOTIVO. RETIRAR MERCADORIA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PONTILHÃO DO VILAR E BAIRRO CIDADE JARDIM<text:s text:c="2"/>MOTIVAÇÃO DA VIAGEM: GRAVAÇÃ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9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SÃO JOÃO E MATARAZZO<text:s text:c="2"/>MOTIVAÇÃO DA VIAGEM: GRAVAÇÃ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PREFEITURA E ESCOLA MUNICIPAL AV. WILSON FOZ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ATELIE CAROLINA LEMES -LEVAR UNIFORME P/BORDAR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1/2026 · ENTRADA 23/01/2026</text:span></text:p>
            </table:table-cell>
            <table:table-cell office:value-type="string">
              <text:p text:style-name="InstTableCell"><text:span>LOCAIS. COLINAS. POZZOBON.<text:s text:c="2"/>MATARAZZO.<text:s text:c="2"/>SÃO<text:s text:c="2"/>COSME.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POSTO VITÓRIA.<text:s text:c="2"/>ATELIÊ<text:s text:c="2"/>CAROLINA LEMOS.<text:s text:c="3"/>MOTIVO. LEVAR RICARDO.<text:s text:c="2"/>RETIRAR UNIFORME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RUA MATO GROSSO,<text:s text:c="2"/>CORREIO<text:s text:c="2"/>MOTIVAÇÃO DA VIAGEM: LEVAR DOCUMENTOS NO CORREI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RUA JAVARI, CASA DO PRESIDENTE DANIEL<text:s text:c="2"/>MOTIVAÇÃO DA VIAGEM: LEVAR DOCUMENTOS PARA ASSIN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COMERCIÁRIOS, ELETGRON ICA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VOTUPREV. ATELIÊ<text:s text:c="2"/>CAROLINA<text:s text:c="2"/>LEMES.<text:s text:c="2"/>MOTIVO. REUNIÃO<text:s text:c="2"/>AJUSTES EM UNIFORME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DESTINO: BOA VISTA<text:s text:c="2"/>MOTIVAÇÃO DA VIAGEM: GRAVAÇÃ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9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BOA VISTA<text:s text:c="2"/>MOTIVAÇÃO DA VIAGEM: GRAVAÇÃ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<text:s text:c="3"/>MOTIVO.<text:s text:c="2"/>LAVAGEM<text:s text:c="2"/>VEÍCUL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1/2026 · ENTRADA 19/01/2026</text:span></text:p>
            </table:table-cell>
            <table:table-cell office:value-type="string">
              <text:p text:style-name="InstTableCell"><text:span>PREFEITURA, ESCOLA SAO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1/2026 · ENTRADA 16/01/2026</text:span></text:p>
            </table:table-cell>
            <table:table-cell office:value-type="string">
              <text:p text:style-name="InstTableCell"><text:span>JOVEM PAN, CLUBE FM<text:s text:c="2"/>MOTIVAÇÃO DA VIAGEM: GRAVAÇÃ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5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1/2026 · ENTRADA 16/01/2026</text:span></text:p>
            </table:table-cell>
            <table:table-cell office:value-type="string">
              <text:p text:style-name="InstTableCell"><text:span>COMUNIDADE SÃO FRANCISCO<text:s text:c="2"/>MOTIVAÇÃO DA VIAGEM: DRONE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4/26 · PEDRO KOJIMA</text:span></text:p>
            </table:table-cell>
          </table:table-row>
        </table:table>
        <text:p text:style-name="Standard"/>
        <table:table table:name="dc6562" table:style-name="dc6562">
          <table:table-column table:style-name="dc6562.0"/>
          <table:table-column table:style-name="dc656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STX2B29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c3a46" style:family="table">
      <style:table-properties style:rel-width="100" table:align="center"/>
    </style:style>
    <style:style style:name="ec3a46.0" style:family="table-column">
      <style:table-column-properties style:column-width="9.70cm"/>
    </style:style>
    <style:style style:name="ec3a46.1" style:family="table-column">
      <style:table-column-properties style:column-width="7.94cm"/>
    </style:style>
    <style:style style:name="d0febe" style:family="table">
      <style:table-properties style:rel-width="100" table:align="center"/>
    </style:style>
    <style:style style:name="d0febe.0" style:family="table-column">
      <style:table-column-properties style:column-width="17.64cm"/>
    </style:style>
    <style:style style:name="4c54f8" style:family="table">
      <style:table-properties style:rel-width="100" table:align="center"/>
    </style:style>
    <style:style style:name="4c54f8.0" style:family="table-column">
      <style:table-column-properties style:column-width="3.18cm"/>
    </style:style>
    <style:style style:name="4c54f8.1" style:family="table-column">
      <style:table-column-properties style:column-width="3.18cm"/>
    </style:style>
    <style:style style:name="4c54f8.2" style:family="table-column">
      <style:table-column-properties style:column-width="3.18cm"/>
    </style:style>
    <style:style style:name="4c54f8.3" style:family="table-column">
      <style:table-column-properties style:column-width="3.18cm"/>
    </style:style>
    <style:style style:name="4c54f8.4" style:family="table-column">
      <style:table-column-properties style:column-width="3.18cm"/>
    </style:style>
    <style:style style:name="4c54f8.5" style:family="table-column">
      <style:table-column-properties style:column-width="3.18cm"/>
    </style:style>
    <style:style style:name="dc6562" style:family="table">
      <style:table-properties style:rel-width="100" table:align="center"/>
    </style:style>
    <style:style style:name="dc6562.0" style:family="table-column">
      <style:table-column-properties style:column-width="11.47cm"/>
    </style:style>
    <style:style style:name="dc656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8.000</dc:date>
    <meta:generator>PHPWord</meta:generator>
    <meta:initial-creator/>
    <meta:creation-date>2026-08-18T09:16:58.000</meta:creation-date>
    <meta:keyword/>
    <meta:user-defined meta:name="Category"/>
    <meta:user-defined meta:name="Company"/>
    <meta:user-defined meta:name="Manager"/>
  </office:meta>
</office:document-meta>
</file>