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b0caa" style:family="table">
      <style:table-properties style:rel-width="100" table:align="center"/>
    </style:style>
    <style:style style:name="6b0caa.0" style:family="table-column">
      <style:table-column-properties style:column-width="9.70cm"/>
    </style:style>
    <style:style style:name="6b0caa.1" style:family="table-column">
      <style:table-column-properties style:column-width="7.94cm"/>
    </style:style>
    <style:style style:name="1b5138" style:family="table">
      <style:table-properties style:rel-width="100" table:align="center"/>
    </style:style>
    <style:style style:name="1b5138.0" style:family="table-column">
      <style:table-column-properties style:column-width="17.64cm"/>
    </style:style>
    <style:style style:name="951de0" style:family="table">
      <style:table-properties style:rel-width="100" table:align="center"/>
    </style:style>
    <style:style style:name="951de0.0" style:family="table-column">
      <style:table-column-properties style:column-width="3.18cm"/>
    </style:style>
    <style:style style:name="951de0.1" style:family="table-column">
      <style:table-column-properties style:column-width="3.18cm"/>
    </style:style>
    <style:style style:name="951de0.2" style:family="table-column">
      <style:table-column-properties style:column-width="3.18cm"/>
    </style:style>
    <style:style style:name="951de0.3" style:family="table-column">
      <style:table-column-properties style:column-width="3.18cm"/>
    </style:style>
    <style:style style:name="951de0.4" style:family="table-column">
      <style:table-column-properties style:column-width="3.18cm"/>
    </style:style>
    <style:style style:name="951de0.5" style:family="table-column">
      <style:table-column-properties style:column-width="3.18cm"/>
    </style:style>
    <style:style style:name="3d8bc0" style:family="table">
      <style:table-properties style:rel-width="100" table:align="center"/>
    </style:style>
    <style:style style:name="3d8bc0.0" style:family="table-column">
      <style:table-column-properties style:column-width="11.47cm"/>
    </style:style>
    <style:style style:name="3d8bc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b0caa" table:style-name="6b0caa">
          <table:table-column table:style-name="6b0caa.0"/>
          <table:table-column table:style-name="6b0caa.1"/>
          <table:table-row>
            <table:table-cell office:value-type="string">
              <text:p text:style-name="IM1"><draw:frame draw:style-name="fr1" draw:name="871cf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b5138" table:style-name="1b5138">
          <table:table-column table:style-name="1b513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JEEP RENEGADE LONGITUDE T270 (PLACA: STM-6C55) — ENTRADA E SAÍDA</text:span></text:p>
        <text:p text:style-name="P2_InstKicker"><text:span text:style-name="T2">FILTROS APLICADOS</text:span></text:p>
        <text:p text:style-name="P3_InstBodyJustified"><text:span text:style-name="T3">• VEÍCULO: JEEP RENEGADE LONGITUDE T270</text:span></text:p>
        <text:p text:style-name="P4_InstBodyJustified"><text:span text:style-name="T4">• PLACA: STM-6C55</text:span></text:p>
        <text:p text:style-name="P5_InstBodyJustified"><text:span text:style-name="T5">• VÍNCULO: PRÓPRIO</text:span></text:p>
        <text:p text:style-name="P6_InstBodyJustified"><text:span text:style-name="T6">• MARCA/MODELO: JEEP RENEGADE LONGITUDE T270</text:span></text:p>
        <text:p text:style-name="P7_InstBodyJustified"><text:span text:style-name="T7">• STATUS: ATIVO</text:span></text:p>
        <text:p text:style-name="P8_InstBodyJustified"><text:span text:style-name="T8">• RECORTE: SOMENTE ENTRADA E SAÍDA</text:span></text:p>
        <text:p text:style-name="P9_InstKicker"><text:span text:style-name="T9">19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92</text:span></text:p>
        <text:p text:style-name="P12_InstBodyJustified"><text:span text:style-name="T12">• VIAGENS (ENTRADA/SAÍDA): 192</text:span></text:p>
        <table:table table:name="951de0" table:style-name="951de0">
          <table:table-column table:style-name="951de0.0"/>
          <table:table-column table:style-name="951de0.1"/>
          <table:table-column table:style-name="951de0.2"/>
          <table:table-column table:style-name="951de0.3"/>
          <table:table-column table:style-name="951de0.4"/>
          <table:table-column table:style-name="951de0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OSTO VILAR,<text:s text:c="2"/>POSTO VITÓRIA<text:s text:c="2"/>MOTIVAÇÃO DA VIAGEM: ABASTECIMENTO E LAVAGE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LAUPLACAS JALES-SP</text:span></text:p>
            </table:table-cell>
            <table:table-cell office:value-type="string">
              <text:p text:style-name="InstTableCell"><text:span>19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' PAINEIRAS,<text:s text:c="2"/>VILA AMÉRICA,<text:s text:c="2"/>PRAÇA SÃO BENT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6/2026 · ENTRADA 25/06/2026</text:span></text:p>
            </table:table-cell>
            <table:table-cell office:value-type="string">
              <text:p text:style-name="InstTableCell"><text:span>CENTRO, SECRETARIA ESPORTES, VILA AMÉRICA E CECAP2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VILA CARVALHO,<text:s text:c="2"/>CECAP2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CENTRO,<text:s text:c="2"/>CECAP2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ELETRÔNICA ZELIOLI MOTIVAÇÃO DA VIAGEM: A<text:s text:c="2"/>PEDIDO DO JORGE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6/2026 · ENTRADA 24/06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SECRETARIA ESPORTES,<text:s text:c="2"/>POZZOBOM,<text:s text:c="2"/>PQ DAS NAÇÕES, / FEPASA, SÃO JOÃO,<text:s text:c="2"/>CECAP2</text:span></text:p>
            </table:table-cell>
            <table:table-cell office:value-type="string">
              <text:p text:style-name="InstTableCell"><text:span>5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50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6/2026 · ENTRADA 23/06/2026</text:span></text:p>
            </table:table-cell>
            <table:table-cell office:value-type="string">
              <text:p text:style-name="InstTableCell"><text:span>RELOPO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CIDADE JARDIM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6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ALENTIM GENTIL MOTIVAÇÃO DA VIAGEM: VELÓRIO</text:span></text:p>
            </table:table-cell>
            <table:table-cell office:value-type="string">
              <text:p text:style-name="InstTableCell"><text:span>5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SIMONSEN, E BOA VISTA<text:s text:c="2"/>MOTIVAÇÃO DA VIAGEM: GRAVAÇÕES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POSTO VITÓRIA<text:s text:c="2"/>MOTIVAÇÃO DA VIAGEM: LAVAGEM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POSTO VILAR<text:s text:c="2"/>MOTIVAÇÃO DA VIAGEM: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RODOVIÁRI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PREFEITURA LEVAR DOCUMENTO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9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6/2026 · ENTRADA 15/06/2026</text:span></text:p>
            </table:table-cell>
            <table:table-cell office:value-type="string">
              <text:p text:style-name="InstTableCell"><text:span>BAIRROS, ALVORADA, COMERCIARIOS E MONTE ALTO.</text:span></text:p>
            </table:table-cell>
            <table:table-cell office:value-type="string">
              <text:p text:style-name="InstTableCell"><text:span>3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ECO TUDO ETEC MOTIVAÇÃO DA VIAGEM: DESCARTE DE PODA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8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EMPREENDIMENTO FERRAREZI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6/2026 · ENTRADA 12/06/2026</text:span></text:p>
            </table:table-cell>
            <table:table-cell office:value-type="string">
              <text:p text:style-name="InstTableCell"><text:span>PREFEITURA VOTUPORANGA E SECRETARIA DE TRÂNSI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6/2026 · ENTRADA 11/06/2026</text:span></text:p>
            </table:table-cell>
            <table:table-cell office:value-type="string">
              <text:p text:style-name="InstTableCell"><text:span>ECINTO ELDER GALERA E<text:s text:c="2"/>GABINETE DO CARL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RECANTO TIA MARLENE E PREF NOVA<text:s text:c="3"/>MOTIVAÇÃO DA VIAGEM: EVENTO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6/2026 · ENTRADA 10/06/2026</text:span></text:p>
            </table:table-cell>
            <table:table-cell office:value-type="string">
              <text:p text:style-name="InstTableCell"><text:span>DAFIC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6/2026 · ENTRADA 09/06/2026</text:span></text:p>
            </table:table-cell>
            <table:table-cell office:value-type="string">
              <text:p text:style-name="InstTableCell"><text:span>UBS CAROBEIRA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OFICINA BARBIERI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BAIRRO<text:s text:c="2"/>SANTA AMÉLIA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8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V. TARGINO, PREFEITURA E ESCOLA TERIZINHA GUERRA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6/2026 · ENTRADA 08/06/2026</text:span></text:p>
            </table:table-cell>
            <table:table-cell office:value-type="string">
              <text:p text:style-name="InstTableCell"><text:span>AV. HORÁCIO DOS SANTOS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BAIRRO PACAEMBU E RUA MATO GROSSO, CORREI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AINEIRAS,<text:s text:c="2"/>CAROBEIRAS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7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ECOTUDO ZONA NORTE - PODA DE ARVOVE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5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ECO TUDO ETEC/ ECOTUDO SUL MOTIVAÇÃO DA VIAGEM: DESCARTE MATERIAIS</text:span></text:p>
            </table:table-cell>
            <table:table-cell office:value-type="string">
              <text:p text:style-name="InstTableCell"><text:span>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3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5/2026 · ENTRADA 27/05/2026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SECRETARIA<text:s text:c="2"/>DE TRÂNSITO.<text:s text:c="2"/>VILA MUNIZ. JARDIM MARIM.<text:s text:c="2"/>MOTIVO.<text:s text:c="2"/>ATENDER MUNÍCIPE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VILA MARIM<text:s text:c="2"/>MOTIVO. ATENDER MUNÍCIPE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6/05/2026</text:span></text:p>
            </table:table-cell>
            <table:table-cell office:value-type="string">
              <text:p text:style-name="InstTableCell"><text:span>AIRRO MARÃO<text:s text:c="2"/>ESCOLA NARCISO PIERONI.<text:s text:c="2"/>MOTIVO. ATENDER MUNÍCIPES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SECRETARIA DIREITOS HUMANOS.<text:s text:c="2"/>POSTO VILAR. CORREIOS.<text:s text:c="2"/>MOTIVOS. DESCONTAR CHEQUES. ENTREGAR FOLHA DE PONTO. CAR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POSTO<text:s text:c="2"/>VITÓRIA.<text:s text:c="2"/>BAIRRO ELDORADO.<text:s text:c="3"/>MOTIVO.<text:s text:c="2"/>BUSCAR<text:s text:c="2"/>VEÍCULO<text:s text:c="2"/>002.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SIMONSEN, ESTR DO 27</text:span></text:p>
            </table:table-cell>
            <table:table-cell office:value-type="string">
              <text:p text:style-name="InstTableCell"><text:span>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ASSOCIAÇÃO COMERCIAL DE VOTUPORANGA E CORREGO DO MARINHEIRINHO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REFEITURA, JARDIM PAULIST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5/2026 · ENTRADA 20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00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COTUDO /PAK MOVEL MOTIVAÇÃO DA VIAGEM: DESCARTE DE MATERIAI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8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VENTO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POSTO VITÓRIA CORREIOS.<text:s text:c="3"/>MOTIVO.<text:s text:c="2"/>BUSCAR VEÍCULO 001. ENTREGAR CART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ESCOLA MARIA LIGIA, GINÁSIO DE ESPORTE MÁRIO COVAS E<text:s text:c="2"/>MINI HOSPITAL POZZOBOM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UBS DA VILA MARIN, ÁREA VERDE DA DISVIDRO E RUA IVAI<text:s text:c="2"/>MOTIVAÇÃO DA VIAGEM: GRAVAÇÕE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MINI HOSPITAL DO POZZOBOM, BAIRRO PRO POVO E AV GERONIM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VELÓRIO MUNICIPAL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PACAEMBU<text:s text:c="2"/>MOTIVAÇÃO DA VIAGEM: DRONE PARA VEREADOR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9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RÓ-POV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ÁTIO PREFEITURA,<text:s text:c="2"/>CECAP2,<text:s text:c="2"/>DAFIC, CAROBEIRAS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5/2026 · ENTRADA 11/05/2026</text:span></text:p>
            </table:table-cell>
            <table:table-cell office:value-type="string">
              <text:p text:style-name="InstTableCell"><text:span>PREFEITURA, POZZOBON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5/2026 · ENTRADA 07/05/2026</text:span></text:p>
            </table:table-cell>
            <table:table-cell office:value-type="string">
              <text:p text:style-name="InstTableCell"><text:span>RUA PERNAMBUCO POLO USB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5/2026 · ENTRADA 06/05/2026</text:span></text:p>
            </table:table-cell>
            <table:table-cell office:value-type="string">
              <text:p text:style-name="InstTableCell"><text:span>CENTRO DE CONVIVÊNCIA DO IDOSO. CORREIOS.<text:s text:c="2"/>MOTIVO. EVENTO. ENTREGAR<text:s text:c="2"/>CORRESPONDÊNCIA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5/2026 · ENTRADA 04/05/2026</text:span></text:p>
            </table:table-cell>
            <table:table-cell office:value-type="string">
              <text:p text:style-name="InstTableCell"><text:span>ECOTUDO -LEVAR PÓDA DE ARVORES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SECRETARIA MUNICIPAL DE SAÚDE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4/2026 · ENTRADA 30/04/2026</text:span></text:p>
            </table:table-cell>
            <table:table-cell office:value-type="string">
              <text:p text:style-name="InstTableCell"><text:span>RECANTO TIA MARLENE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4/2026 · ENTRADA 29/04/2026</text:span></text:p>
            </table:table-cell>
            <table:table-cell office:value-type="string">
              <text:p text:style-name="InstTableCell"><text:span>PREFEITURA,<text:s text:c="2"/>SECRETÁRIA DE TRÂNSI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SIMONSEN<text:s text:c="2"/>MOTIVAÇÃO DA VIAGEM: GRAVAÇÃO</text:span></text:p>
            </table:table-cell>
            <table:table-cell office:value-type="string">
              <text:p text:style-name="InstTableCell"><text:span>4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ECAP2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EMPRESA LEVARE. DRS<text:s text:c="2"/>RIO PRETO. SJ.RIO PRETO -SP.<text:s text:c="2"/>MOTIVO. REUNIÃO<text:s text:c="2"/>COM DEPUTADO ESTADUAL SEBASTIÃO<text:s text:c="2"/>SANTOS.</text:span></text:p>
            </table:table-cell>
            <table:table-cell office:value-type="string">
              <text:p text:style-name="InstTableCell"><text:span>17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4/2026 · ENTRADA 24/04/2026</text:span></text:p>
            </table:table-cell>
            <table:table-cell office:value-type="string">
              <text:p text:style-name="InstTableCell"><text:span>CAMARA MUNICIPAL -SJRIO PRETO - PARTIICIPAÇÃO EM CURSO/TREINAMENTO</text:span></text:p>
            </table:table-cell>
            <table:table-cell office:value-type="string">
              <text:p text:style-name="InstTableCell"><text:span>17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4/26 · MAURILO PIMENTA DE MORAI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SU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CECAP<text:s text:c="2"/>2 SAN REMO. PAINEIRAS.<text:s text:c="2"/>BAIRRO<text:s text:c="2"/>DO CAFÉ.<text:s text:c="2"/>JD.ALVORADA. SECRETARIA DA EDUCAÇÃO.<text:s text:c="3"/>MOTIVO. ATENDER MUNÍCIPES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4/2026 · ENTRADA 22/04/2026</text:span></text:p>
            </table:table-cell>
            <table:table-cell office:value-type="string">
              <text:p text:style-name="InstTableCell"><text:span>POSTO VILAR-ABASTECIMENTO E PÁTIO PREFEITURA, SÃO JOAÕ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ECOTUDO<text:s text:c="2"/>-DESCARTE DE MATERIAIS -PODA DE ARVORE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VILA AMÉRICA,<text:s text:c="2"/>CRECHE CAROBEIRA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2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LOJAS DE UTILIDADES NO MUNICÍPIO DE VOTUPORANGA MOTIVAÇÃO DA VIAGEM: VERIFICAR DISPONIBILIDADE DE MODELOS ALTERNATIVOS DE COADORES DE CAFÉ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9/26 · DENISE PERES VI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OZZOBOM,<text:s text:c="2"/>CIDADE JARDIM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ADARIA AQUILES<text:s text:c="2"/>MOTIVAÇÃO DA VIAGEM: A PEDIDO DO JORGE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AV. PRÓXIMO ARENA PLÍNIO MARIM, OBRAS DO SHOPPING, BAIRRO PARQUE DAS NAÇÕES, OBRAS DA PONTE QUE LIGA BAIRRO SÃO COSME E OBRAS PARTICULARES NA CIDADE.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RUA DOS YPES E RUA DOS EUCALIPT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AV. POZZOBO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OUVIDORIA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JARDIM ALVORADA/ CORREIOS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4/2026 · ENTRADA 09/04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1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4/2026 · ENTRADA 08/04/2026</text:span></text:p>
            </table:table-cell>
            <table:table-cell office:value-type="string">
              <text:p text:style-name="InstTableCell"><text:span>PROENÇA SUPERMERCADO<text:s text:c="2"/>MOTIVAÇÃO DA VIAGEM: A PEDIDO DO JORG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CENTRO, SANTA LUZIA, SANTA CASA,<text:s text:c="2"/>DELEGACIA,<text:s text:c="2"/>JARDIM ALVORAD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PADARIA AQUILES, POSTO VITÓRIA<text:s text:c="2"/>MOTIVAÇÃO DA VIAGEM: A PEDIDO DO WILSON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: POSTO VITÓRI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BAIRRO POZZOBOM, PARQUE DAS NAÇÕES E BAIRRO CAROBEIRA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4/2026 · ENTRADA 02/04/2026</text:span></text:p>
            </table:table-cell>
            <table:table-cell office:value-type="string">
              <text:p text:style-name="InstTableCell"><text:span>PRAÇA BEZERRA DE MENEZE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4/2026 · ENTRADA 01/04/2026</text:span></text:p>
            </table:table-cell>
            <table:table-cell office:value-type="string">
              <text:p text:style-name="InstTableCell"><text:span>ESCOLA VALTER PEREZI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0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4/2026 · ENTRADA 01/04/2026</text:span></text:p>
            </table:table-cell>
            <table:table-cell office:value-type="string">
              <text:p text:style-name="InstTableCell"><text:span>BAIRRO PRO POVO, BAIRRO SIMONSEM E SECRETARIA DE TRÂNSITO</text:span></text:p>
            </table:table-cell>
            <table:table-cell office:value-type="string">
              <text:p text:style-name="InstTableCell"><text:span>3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SE POLÍCIA MILITAR<text:s text:c="2"/>MOTIVAÇÃO DA VIAGEM: A PEDIDO DO PRESIDENTE DANIEL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MABRASEG, PADARIA AQUILES MOTIVAÇÃO DA VIAGEM: A PEDIDO DO JORG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POSTO VILAR, PORECATU<text:s text:c="2"/>MOTIVAÇÃO DA VIAGEM: ABASTECIMENTO E PEDIDO DO WILSON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SAEV.<text:s text:c="2"/>MOTIVO. LEVAR DOCUMENTOS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BAIRRO PRO- POVO E ESTRADA VICINAL CAMPO BELO</text:span></text:p>
            </table:table-cell>
            <table:table-cell office:value-type="string">
              <text:p text:style-name="InstTableCell"><text:span>3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3/2026 · ENTRADA 27/03/2026</text:span></text:p>
            </table:table-cell>
            <table:table-cell office:value-type="string">
              <text:p text:style-name="InstTableCell"><text:span>BAIRRO PRO- POVO E VIA MARGINAL DA ROD. PERICLIS BENINE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CAIXA ECONÔMICA FEDERAL.<text:s text:c="2"/>CORREIOS.<text:s text:c="2"/>MOTIVO. LEVAR DOCUMENTO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BAIRRO SÃO COSME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3/2026 · ENTRADA 25/03/2026</text:span></text:p>
            </table:table-cell>
            <table:table-cell office:value-type="string">
              <text:p text:style-name="InstTableCell"><text:span>PÒSTO VILAR<text:s text:c="2"/>(ABAST)- PACAEMBU.<text:s text:c="2"/>COLINAS. POZZOBON.<text:s text:c="2"/>PARQUE<text:s text:c="2"/>DAS NAÇÕES.<text:s text:c="2"/>CENTRO. CECAP 2.<text:s text:c="2"/>MOTIVO.<text:s text:c="2"/>ATENDER<text:s text:c="2"/>MUNÍCIPES.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BAIRRO<text:s text:c="2"/>CÉLIO HONÓRIO. CENTRO. POZZOBON.<text:s text:c="3"/>MOTIVO. ATENDER MUNÍCIPE.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3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SAN REMO,<text:s text:c="2"/>CLINIMED MOTIVAÇÃO DA VIAGEM:A PEDIDO DO FERNAND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VOTUPREV, CENTRO, VILA AMÉRICA,<text:s text:c="2"/>CECAP2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VOTUPREV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ROTA -COMPRAR PEÇA DE REPOSIÇÃO CARRETINHA-REBOQUE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6° DISTRITO, REPRESA SAEV, PLINIO MARIN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COPERVINTE/ POSTO VILAR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4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3/2026 · ENTRADA 18/03/2026</text:span></text:p>
            </table:table-cell>
            <table:table-cell office:value-type="string">
              <text:p text:style-name="InstTableCell"><text:span>ECOTUD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3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ECOTUDO /ANZAI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COMERCIARIOS,<text:s text:c="2"/>POZZOBOM,<text:s text:c="2"/>ETEC, CECAP2,<text:s text:c="2"/>SÃO JOÃO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2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POZZOBOM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3/2026 · ENTRADA 16/03/2026</text:span></text:p>
            </table:table-cell>
            <table:table-cell office:value-type="string">
              <text:p text:style-name="InstTableCell"><text:span>COMERCIARIO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3/2026 · ENTRADA 15/03/2026</text:span></text:p>
            </table:table-cell>
            <table:table-cell office:value-type="string">
              <text:p text:style-name="InstTableCell"><text:span>CLINIMED.<text:s text:c="3"/>MOTIVO. EXAMES PERIÓDIC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ECO TUDO, ANZAI<text:s text:c="2"/>MOTIVO. DESCARTE FOLHAGEM, TROCA MATERIAI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3/2026 · ENTRADA 12/03/2026</text:span></text:p>
            </table:table-cell>
            <table:table-cell office:value-type="string">
              <text:p text:style-name="InstTableCell"><text:span>VALE DO SOL, POZZOBOM,<text:s text:c="2"/>SANTA CASA, CENTRO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IMONSEN - GRAVAÇÃO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3/2026 · ENTRADA 11/03/2026</text:span></text:p>
            </table:table-cell>
            <table:table-cell office:value-type="string">
              <text:p text:style-name="InstTableCell"><text:span>SECRETARIA DE ESPORT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SANTA CASA. VILA AMÉRICA.<text:s text:c="3"/>MOTIVO.<text:s text:c="2"/>ATENDER MUNÍCIPE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1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SECRETARIA DE TRÂNSITO.<text:s text:c="2"/>SECRETARIA<text:s text:c="2"/>DA EDUCAÇÃO.<text:s text:c="2"/>UNIVEF.<text:s text:c="3"/>MOTIVO. REUNIÕE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VITÓRIA -BUSCAR VEÍCUL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3/2026 · ENTRADA 06/03/2026</text:span></text:p>
            </table:table-cell>
            <table:table-cell office:value-type="string">
              <text:p text:style-name="InstTableCell"><text:span>IMPRESSÃO CARTUCHOS, ELETRÔNICA SUZUKI, SUPRICOMP / SECRETARIA DIREITOS HUMANOS/ CONCHA ACÚSTICA<text:s text:c="2"/>MOTIVAÇÃO DA VIAGEM: A PEDIDO DO JORGE E FERNANDO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ECO TUDO<text:s text:c="2"/>MOTIVAÇÃO DA VIAGEM: DESCARTE MATERIAIS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2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PACAEMNBU, CENTRO, POSTO VILAR (ABASTECIMENTO)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MONTE VERDE E CONCHA ACÚSTICA<text:s text:c="3"/>MOTIVAÇÃO DA VIAGEM: GRAVAÇÕ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00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OENÇ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FÓRUM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MABRASEG, PAPELARIA MOTIVAÇÃO DA VIAGEM: A PEDIDO DO JORGE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3/2026 · ENTRADA 03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ESTRADA RURAL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CIDADE JARDIM<text:s text:c="3"/>MOTIVAÇÃO DA VIAGEM: GRAVAÇÃ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2/03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9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SECRETARIA DIREITOS HUMAN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NITA-COPOS. IMPRESS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2/2026 · ENTRADA 23/02/2026</text:span></text:p>
            </table:table-cell>
            <table:table-cell office:value-type="string">
              <text:p text:style-name="InstTableCell"><text:span>ABASTECER POSTO VILAR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DELEGACIA, S COSME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MONTE VERDE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UNIFEV E SECRETARIA DE TRÂNSITO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DELEGACIA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2/2026 · ENTRADA 18/02/2026</text:span></text:p>
            </table:table-cell>
            <table:table-cell office:value-type="string">
              <text:p text:style-name="InstTableCell"><text:span>VILA PAES, POSTO VIL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: VELÓRIO MUNICIPAL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2/2026 · ENTRADA 11/02/2026</text:span></text:p>
            </table:table-cell>
            <table:table-cell office:value-type="string">
              <text:p text:style-name="InstTableCell"><text:span>BAIRROS MATARAZO E SÃO COSME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VEREADORA NATIELI<text:s text:c="2"/>LOCAL : AME VOTUPORANGA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0/02/2026</text:span></text:p>
            </table:table-cell>
            <table:table-cell office:value-type="string">
              <text:p text:style-name="InstTableCell"><text:span>PARQUE DA CULTURA<text:s text:c="2"/>MOTIVAÇÃO DA VIAGEM: EVENTO SAEV</text:span></text:p>
            </table:table-cell>
            <table:table-cell office:value-type="string">
              <text:p text:style-name="InstTableCell"><text:span>3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3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CENTRO, ATELIÊ CAROLINA LEMES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RIO PRETO,<text:s text:c="2"/>POZZOBOM</text:span></text:p>
            </table:table-cell>
            <table:table-cell office:value-type="string">
              <text:p text:style-name="InstTableCell"><text:span>18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DIVERSAS RUAS BAIRRO PACAEMBU, VICINAL DE PARISI SP E UPA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SÃO JOÃO,<text:s text:c="2"/>SÃO COSME, CECAP2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PACAEMBU,<text:s text:c="2"/>SECRETARIA EDUCAÇÃ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MCESSIONARIA JEEP MOTIVAÇÃO DA VIAGEM: REVISÃOCECAP2,<text:s text:c="2"/>PRÓ-POVO, POZZOBOM,<text:s text:c="2"/>VELÓRIO MUNICIPAL</text:span></text:p>
            </table:table-cell>
            <table:table-cell office:value-type="string">
              <text:p text:style-name="InstTableCell"><text:span>1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CECAP2,<text:s text:c="2"/>PRÓ-POVO, POZZOBOM,<text:s text:c="2"/>VELÓRIO MUNICIPAL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2/2026 · ENTRADA 02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2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VARIAS RUAS DA CIDADE,MOTIVO DENÚNCIA DE MINICIPIS DE ÁRVORES COM GALHOS ATRAPALHANDO A PASSAGEM DE ÔNIBUS E CAMINHÕES BAUS TAMBÉM VISITA A PRAÇA FINA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1/2026 · ENTRADA 30/01/2026</text:span></text:p>
            </table:table-cell>
            <table:table-cell office:value-type="string">
              <text:p text:style-name="InstTableCell"><text:span>SECRETARIA MUNICIPAL DA EDUCAÇÃO VOTUPORANG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RUA JOÃO EUGÊNIO BARBOSA. MOTIVAÇÃO: DA VIAGEM: FAZER CORREÇÕES DE UNIFORMES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VILA CARVALHO, CRUZEIRO</text:span></text:p>
            </table:table-cell>
            <table:table-cell office:value-type="string">
              <text:p text:style-name="InstTableCell"><text:span>3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CÂMARA<text:s text:c="2"/>DESTINO: BAIRRO SÃO COSME<text:s text:c="2"/>MOTIVAÇÃO DA VIAGEM: TIRAR FOTOS DE TRABALHO REALIZADO A PEDIDO DO VEREADOR MARCÃ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1/2026 · ENTRADA 28/01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ECOTUDO , MOTIVAÇÃO<text:s text:c="2"/>DESCARTE DE RESIDUOS / ENTULHO / TERRA /GALHO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1/26 · EDILSON RODRIGUES DA SILVA JUNI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PREFEITURA.<text:s text:c="2"/>VOTUPREV.<text:s text:c="2"/>DIREITOS<text:s text:c="2"/>HUMANOS.<text:s text:c="2"/>MOTIVO.<text:s text:c="2"/>LEVAR DOCUMENTOS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1/2026 · ENTRADA 26/01/2026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ANZAI MOTIVAÇÃO DA VIAGEM: A PEDIDO DO JORGE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1/2026 · ENTRADA 23/01/2026</text:span></text:p>
            </table:table-cell>
            <table:table-cell office:value-type="string">
              <text:p text:style-name="InstTableCell"><text:span>CLINIMED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1/2026 · ENTRADA 22/01/2026</text:span></text:p>
            </table:table-cell>
            <table:table-cell office:value-type="string">
              <text:p text:style-name="InstTableCell"><text:span>POSTO VITÓRIA<text:s text:c="2"/>-LAVAGEM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SENAC<text:s text:c="3"/>MOTIVAÇÃO DA VIAGEM: EVE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SIMONSEN<text:s text:c="2"/>MOTIVAÇÃO DA VIAGEM: GRAVAÇÕES</text:span></text:p>
            </table:table-cell>
            <table:table-cell office:value-type="string">
              <text:p text:style-name="InstTableCell"><text:span>3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VILA PAES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BUSCAR MATERIAL<text:s text:c="2"/>LOCAL: CASA DAS SEMENTES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1/2026 · ENTRADA 14/01/2026</text:span></text:p>
            </table:table-cell>
            <table:table-cell office:value-type="string">
              <text:p text:style-name="InstTableCell"><text:span>DESCARTES DE RESÍDUOS<text:s text:c="2"/>LOCAL: ETC RURAL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1/2026 · ENTRADA 13/01/2026</text:span></text:p>
            </table:table-cell>
            <table:table-cell office:value-type="string">
              <text:p text:style-name="InstTableCell"><text:span>CLEIDE MOTIVO: BUSCAR UNIFORM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4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1/2026 · ENTRADA 12/01/2026</text:span></text:p>
            </table:table-cell>
            <table:table-cell office:value-type="string">
              <text:p text:style-name="InstTableCell"><text:span>BUSCAR ROÇADEIRA<text:s text:c="2"/>LOCAL: TAWAT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1/2026 · ENTRADA 09/01/2026</text:span></text:p>
            </table:table-cell>
            <table:table-cell office:value-type="string">
              <text:p text:style-name="InstTableCell"><text:span>BUSCAR MATERIAL DE LIMPEZA<text:s text:c="2"/>LOCAL: AV 9 JULHO, KITILAR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1/2026 · ENTRADA 08/01/2026</text:span></text:p>
            </table:table-cell>
            <table:table-cell office:value-type="string">
              <text:p text:style-name="InstTableCell"><text:span>TAWATY, LEVAR ROCADEIRA PARA CONSERT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1/2026 · ENTRADA 07/01/2026</text:span></text:p>
            </table:table-cell>
            <table:table-cell office:value-type="string">
              <text:p text:style-name="InstTableCell"><text:span>COSTUREIRA,<text:s text:c="2"/>LEVAR UNIFORME FAZER CORREÇÃ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CENTRO,<text:s text:c="2"/>CECAP2,<text:s text:c="2"/>COMERCIARIOS,<text:s text:c="2"/>VILA AMÉRICA,<text:s text:c="2"/>VILA PAES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99/26 · EDILSON RODRIGUES DA SILVA JUNIOR</text:span></text:p>
            </table:table-cell>
          </table:table-row>
        </table:table>
        <text:p text:style-name="Standard"/>
        <table:table table:name="3d8bc0" table:style-name="3d8bc0">
          <table:table-column table:style-name="3d8bc0.0"/>
          <table:table-column table:style-name="3d8bc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STM6C55?secao=entrada-e-saida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b0caa" style:family="table">
      <style:table-properties style:rel-width="100" table:align="center"/>
    </style:style>
    <style:style style:name="6b0caa.0" style:family="table-column">
      <style:table-column-properties style:column-width="9.70cm"/>
    </style:style>
    <style:style style:name="6b0caa.1" style:family="table-column">
      <style:table-column-properties style:column-width="7.94cm"/>
    </style:style>
    <style:style style:name="1b5138" style:family="table">
      <style:table-properties style:rel-width="100" table:align="center"/>
    </style:style>
    <style:style style:name="1b5138.0" style:family="table-column">
      <style:table-column-properties style:column-width="17.64cm"/>
    </style:style>
    <style:style style:name="951de0" style:family="table">
      <style:table-properties style:rel-width="100" table:align="center"/>
    </style:style>
    <style:style style:name="951de0.0" style:family="table-column">
      <style:table-column-properties style:column-width="3.18cm"/>
    </style:style>
    <style:style style:name="951de0.1" style:family="table-column">
      <style:table-column-properties style:column-width="3.18cm"/>
    </style:style>
    <style:style style:name="951de0.2" style:family="table-column">
      <style:table-column-properties style:column-width="3.18cm"/>
    </style:style>
    <style:style style:name="951de0.3" style:family="table-column">
      <style:table-column-properties style:column-width="3.18cm"/>
    </style:style>
    <style:style style:name="951de0.4" style:family="table-column">
      <style:table-column-properties style:column-width="3.18cm"/>
    </style:style>
    <style:style style:name="951de0.5" style:family="table-column">
      <style:table-column-properties style:column-width="3.18cm"/>
    </style:style>
    <style:style style:name="3d8bc0" style:family="table">
      <style:table-properties style:rel-width="100" table:align="center"/>
    </style:style>
    <style:style style:name="3d8bc0.0" style:family="table-column">
      <style:table-column-properties style:column-width="11.47cm"/>
    </style:style>
    <style:style style:name="3d8bc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19.000</dc:date>
    <meta:generator>PHPWord</meta:generator>
    <meta:initial-creator/>
    <meta:creation-date>2026-08-18T10:57:19.000</meta:creation-date>
    <meta:keyword/>
    <meta:user-defined meta:name="Category"/>
    <meta:user-defined meta:name="Company"/>
    <meta:user-defined meta:name="Manager"/>
  </office:meta>
</office:document-meta>
</file>