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0pt" style:font-size-asian="10pt" style:font-size-complex="10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9_InstKicker" style:family="paragraph" style:parent-style-name="InstKicker">
      <style:paragraph-properties/>
    </style:style>
    <style:style style:name="T10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10_InstKicker" style:family="paragraph" style:parent-style-name="InstKicker">
      <style:paragraph-properties/>
    </style:style>
    <style:style style:name="T11" style:family="text">
      <style:text-properties style:font-name="Arial" style:font-name-complex="Arial" fo:font-size="10pt" style:font-size-asian="10pt" style:font-size-complex="10pt" fo:color="#334155"/>
    </style:style>
    <style:style style:name="P11_InstBodyJustified" style:family="paragraph" style:parent-style-name="InstBodyJustified">
      <style:paragraph-properties/>
    </style:style>
    <style:style style:name="T12" style:family="text">
      <style:text-properties style:font-name="Arial" style:font-name-complex="Arial" fo:font-size="10pt" style:font-size-asian="10pt" style:font-size-complex="10pt" fo:color="#334155"/>
    </style:style>
    <style:style style:name="P12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6f193" style:family="table">
      <style:table-properties style:rel-width="100" table:align="center"/>
    </style:style>
    <style:style style:name="86f193.0" style:family="table-column">
      <style:table-column-properties style:column-width="9.70cm"/>
    </style:style>
    <style:style style:name="86f193.1" style:family="table-column">
      <style:table-column-properties style:column-width="7.94cm"/>
    </style:style>
    <style:style style:name="8e4548" style:family="table">
      <style:table-properties style:rel-width="100" table:align="center"/>
    </style:style>
    <style:style style:name="8e4548.0" style:family="table-column">
      <style:table-column-properties style:column-width="17.64cm"/>
    </style:style>
    <style:style style:name="c9f586" style:family="table">
      <style:table-properties style:rel-width="100" table:align="center"/>
    </style:style>
    <style:style style:name="c9f586.0" style:family="table-column">
      <style:table-column-properties style:column-width="3.18cm"/>
    </style:style>
    <style:style style:name="c9f586.1" style:family="table-column">
      <style:table-column-properties style:column-width="3.18cm"/>
    </style:style>
    <style:style style:name="c9f586.2" style:family="table-column">
      <style:table-column-properties style:column-width="3.18cm"/>
    </style:style>
    <style:style style:name="c9f586.3" style:family="table-column">
      <style:table-column-properties style:column-width="3.18cm"/>
    </style:style>
    <style:style style:name="c9f586.4" style:family="table-column">
      <style:table-column-properties style:column-width="3.18cm"/>
    </style:style>
    <style:style style:name="c9f586.5" style:family="table-column">
      <style:table-column-properties style:column-width="3.18cm"/>
    </style:style>
    <style:style style:name="799f8a" style:family="table">
      <style:table-properties style:rel-width="100" table:align="center"/>
    </style:style>
    <style:style style:name="799f8a.0" style:family="table-column">
      <style:table-column-properties style:column-width="11.47cm"/>
    </style:style>
    <style:style style:name="799f8a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6f193" table:style-name="86f193">
          <table:table-column table:style-name="86f193.0"/>
          <table:table-column table:style-name="86f193.1"/>
          <table:table-row>
            <table:table-cell office:value-type="string">
              <text:p text:style-name="IM1"><draw:frame draw:style-name="fr1" draw:name="7bd922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8e4548" table:style-name="8e4548">
          <table:table-column table:style-name="8e454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PRONTUÁRIO — CRUZE 1.4 TURBO LTZ (PLACA: GDK-8336) — ENTRADA E SAÍDA</text:span></text:p>
        <text:p text:style-name="P2_InstKicker"><text:span text:style-name="T2">FILTROS APLICADOS</text:span></text:p>
        <text:p text:style-name="P3_InstBodyJustified"><text:span text:style-name="T3">• VEÍCULO: CRUZE 1.4 TURBO LTZ</text:span></text:p>
        <text:p text:style-name="P4_InstBodyJustified"><text:span text:style-name="T4">• PLACA: GDK-8336</text:span></text:p>
        <text:p text:style-name="P5_InstBodyJustified"><text:span text:style-name="T5">• VÍNCULO: PRÓPRIO</text:span></text:p>
        <text:p text:style-name="P6_InstBodyJustified"><text:span text:style-name="T6">• MARCA/MODELO: CHEVROLET CRUZE 1.4 TURBO LTZ</text:span></text:p>
        <text:p text:style-name="P7_InstBodyJustified"><text:span text:style-name="T7">• STATUS: ATIVO</text:span></text:p>
        <text:p text:style-name="P8_InstBodyJustified"><text:span text:style-name="T8">• RECORTE: SOMENTE ENTRADA E SAÍDA</text:span></text:p>
        <text:p text:style-name="P9_InstKicker"><text:span text:style-name="T9">72 REGISTRO(S) ENCONTRADO(S)</text:span></text:p>
        <text:p text:style-name="P10_InstKicker"><text:span text:style-name="T10">RESUMO DO PRONTUÁRIO</text:span></text:p>
        <text:p text:style-name="P11_InstBodyJustified"><text:span text:style-name="T11">• TOTAL DE LINHAS: 72</text:span></text:p>
        <text:p text:style-name="P12_InstBodyJustified"><text:span text:style-name="T12">• VIAGENS (ENTRADA/SAÍDA): 72</text:span></text:p>
        <table:table table:name="c9f586" table:style-name="c9f586">
          <table:table-column table:style-name="c9f586.0"/>
          <table:table-column table:style-name="c9f586.1"/>
          <table:table-column table:style-name="c9f586.2"/>
          <table:table-column table:style-name="c9f586.3"/>
          <table:table-column table:style-name="c9f586.4"/>
          <table:table-column table:style-name="c9f586.5"/>
          <table:table-row>
            <table:table-cell office:value-type="string">
              <text:p><text:span>SEÇÃO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DETALHE</text:span></text:p>
            </table:table-cell>
            <table:table-cell office:value-type="string">
              <text:p><text:span>QTDE / KM</text:span></text:p>
            </table:table-cell>
            <table:table-cell office:value-type="string">
              <text:p><text:span>VALOR (R$)</text:span></text:p>
            </table:table-cell>
            <table:table-cell office:value-type="string">
              <text:p><text:span>COMPLEMENT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6/2026 · ENTRADA 29/06/2026</text:span></text:p>
            </table:table-cell>
            <table:table-cell office:value-type="string">
              <text:p text:style-name="InstTableCell"><text:span>PARQUE ESPLANADA E EPLATZ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33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6/2026 · ENTRADA 26/06/2026</text:span></text:p>
            </table:table-cell>
            <table:table-cell office:value-type="string">
              <text:p text:style-name="InstTableCell"><text:span>SIMONSEN E ESCOLA NEYDE MARÃO<text:s text:c="4"/>MOTIVAÇÃO DA VIAGEM:<text:s text:c="2"/>GRAVAÇÕES</text:span></text:p>
            </table:table-cell>
            <table:table-cell office:value-type="string">
              <text:p text:style-name="InstTableCell"><text:span>3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32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2/06/2026 · ENTRADA 22/06/2026</text:span></text:p>
            </table:table-cell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31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6/2026 · ENTRADA 19/06/2026</text:span></text:p>
            </table:table-cell>
            <table:table-cell office:value-type="string">
              <text:p text:style-name="InstTableCell"><text:span>CECAP2, CENTRO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30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6/2026 · ENTRADA 19/06/2026</text:span></text:p>
            </table:table-cell>
            <table:table-cell office:value-type="string">
              <text:p text:style-name="InstTableCell"><text:span>7° DISTRITO,<text:s text:c="2"/>CECAP2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2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6/2026 · ENTRADA 19/06/2026</text:span></text:p>
            </table:table-cell>
            <table:table-cell office:value-type="string">
              <text:p text:style-name="InstTableCell"><text:span>POSTO VITORIA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28/26 · CESAR FERNANDO SOARES DA COST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6/2026 · ENTRADA 18/06/2026</text:span></text:p>
            </table:table-cell>
            <table:table-cell office:value-type="string">
              <text:p text:style-name="InstTableCell"><text:span>XVALENTIM GENTIL<text:s text:c="2"/>MOTIVAÇÃO DA VIAGEM: VELÓRIO</text:span></text:p>
            </table:table-cell>
            <table:table-cell office:value-type="string">
              <text:p text:style-name="InstTableCell"><text:span>4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27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1/06/2026 · ENTRADA 11/06/2026</text:span></text:p>
            </table:table-cell>
            <table:table-cell office:value-type="string">
              <text:p text:style-name="InstTableCell"><text:span>RECINTO HELDER GALERA<text:s text:c="3"/>MOTIVAÇÃO DA VIAGEM: EVENTO</text:span></text:p>
            </table:table-cell>
            <table:table-cell office:value-type="string">
              <text:p text:style-name="InstTableCell"><text:span>1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26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6/2026 · ENTRADA 03/06/2026</text:span></text:p>
            </table:table-cell>
            <table:table-cell office:value-type="string">
              <text:p text:style-name="InstTableCell"><text:span>POZZOBOM,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2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6/2026 · ENTRADA 03/06/2026</text:span></text:p>
            </table:table-cell>
            <table:table-cell office:value-type="string">
              <text:p text:style-name="InstTableCell"><text:span>POZZOBOM,<text:s text:c="2"/>RODOVIÁRIA,<text:s text:c="2"/>COLINAS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2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6/2026 · ENTRADA 02/06/2026</text:span></text:p>
            </table:table-cell>
            <table:table-cell office:value-type="string">
              <text:p text:style-name="InstTableCell"><text:span>AV PANSSANI E HORTO FLORESTAL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2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1/06/2026 · ENTRADA 01/06/2026</text:span></text:p>
            </table:table-cell>
            <table:table-cell office:value-type="string">
              <text:p text:style-name="InstTableCell"><text:span>POSTO VILAR ABASTECIMENTO E OFICINA RAMOS</text:span></text:p>
            </table:table-cell>
            <table:table-cell office:value-type="string">
              <text:p text:style-name="InstTableCell"><text:span>2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22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1/06/2026 · ENTRADA 01/06/2026</text:span></text:p>
            </table:table-cell>
            <table:table-cell office:value-type="string">
              <text:p text:style-name="InstTableCell"><text:span>:ESCOLA NO BAIRRO PACAEMBU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2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5/2026 · ENTRADA 29/05/2026</text:span></text:p>
            </table:table-cell>
            <table:table-cell office:value-type="string">
              <text:p text:style-name="InstTableCell"><text:span>ESCOLA NARCISO PIERONI. CONJUNTO HABITACIONAL THUI<text:s text:c="2"/>SEBA.<text:s text:c="3"/>MOTIVOS.<text:s text:c="2"/>REUNIÃO.<text:s text:c="2"/>INAUGURAÇÃO.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4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5/2026 · ENTRADA 28/05/2026</text:span></text:p>
            </table:table-cell>
            <table:table-cell office:value-type="string">
              <text:p text:style-name="InstTableCell"><text:span>SÃO PAULO SP,<text:s text:c="2"/>ALESP E DENIT</text:span></text:p>
            </table:table-cell>
            <table:table-cell office:value-type="string">
              <text:p text:style-name="InstTableCell"><text:span>1.18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4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5/2026 · ENTRADA 21/05/2026</text:span></text:p>
            </table:table-cell>
            <table:table-cell office:value-type="string">
              <text:p text:style-name="InstTableCell"><text:span>RODOVIÁRIA,<text:s text:c="2"/>VILA AMÉRICA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4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5/2026 · ENTRADA 21/05/2026</text:span></text:p>
            </table:table-cell>
            <table:table-cell office:value-type="string">
              <text:p text:style-name="InstTableCell"><text:span>PREFEITURA.<text:s text:c="2"/>RH.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44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5/2026 · ENTRADA 21/05/2026</text:span></text:p>
            </table:table-cell>
            <table:table-cell office:value-type="string">
              <text:p text:style-name="InstTableCell"><text:span>IFESP, VILA AMÉRICA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4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5/2026 · ENTRADA 21/05/2026</text:span></text:p>
            </table:table-cell>
            <table:table-cell office:value-type="string">
              <text:p text:style-name="InstTableCell"><text:span>PREFEITURA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4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4/05/2026 · ENTRADA 14/05/2026</text:span></text:p>
            </table:table-cell>
            <table:table-cell office:value-type="string">
              <text:p text:style-name="InstTableCell"><text:span>BAIRRO<text:s text:c="2"/>VILAR 2 VILA PAES.<text:s text:c="2"/>MOTIVO. ATENDER MUNÍCIPES.</text:span></text:p>
            </table:table-cell>
            <table:table-cell office:value-type="string">
              <text:p text:style-name="InstTableCell"><text:span>1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41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4/05/2026 · ENTRADA 14/05/2026</text:span></text:p>
            </table:table-cell>
            <table:table-cell office:value-type="string">
              <text:p text:style-name="InstTableCell"><text:span>PREFEITURA.<text:s text:c="3"/>MOTIVO. DOCUMENTOS.<text:s text:c="2"/>RH.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4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5/2026 · ENTRADA 13/05/2026</text:span></text:p>
            </table:table-cell>
            <table:table-cell office:value-type="string">
              <text:p text:style-name="InstTableCell"><text:span>BAIRRO PACAEMBU E ESCOLA PIERONE<text:s text:c="2"/>MOTIVAÇÃO DA VIAGEM: GRAVAÇÃO</text:span></text:p>
            </table:table-cell>
            <table:table-cell office:value-type="string">
              <text:p text:style-name="InstTableCell"><text:span>1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3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8/05/2026 · ENTRADA 08/05/2026</text:span></text:p>
            </table:table-cell>
            <table:table-cell office:value-type="string">
              <text:p text:style-name="InstTableCell"><text:span>PREFEITURA VOTUPORANGA<text:s text:c="2"/>MOTIVAÇÃO DA VIAGEM: LEVAR DOCUMENTOS NO RH, PEDIDO DO FERNANDO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38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4/2026 · ENTRADA 27/04/2026</text:span></text:p>
            </table:table-cell>
            <table:table-cell office:value-type="string">
              <text:p text:style-name="InstTableCell"><text:span>PACAEMBU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6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4/2026 · ENTRADA 27/04/2026</text:span></text:p>
            </table:table-cell>
            <table:table-cell office:value-type="string">
              <text:p text:style-name="InstTableCell"><text:span>CENTRO. CONCHA ACÚSTICA.<text:s text:c="3"/>MOTIVO.<text:s text:c="2"/>REUNIÃO.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6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4/2026 · ENTRADA 27/04/2026</text:span></text:p>
            </table:table-cell>
            <table:table-cell office:value-type="string">
              <text:p text:style-name="InstTableCell"><text:span>CATEDRAL NOSSA SENHORA APARECIDA.<text:s text:c="2"/>POSTO VILAR.<text:s text:c="2"/>MOTIVO. REUNIÃO.<text:s text:c="2"/>ABASTECIMENTO.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66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4/2026 · ENTRADA 16/04/2026</text:span></text:p>
            </table:table-cell>
            <table:table-cell office:value-type="string">
              <text:p text:style-name="InstTableCell"><text:span>PACAEMBU.<text:s text:c="2"/>SANTA LUZIA. VALE<text:s text:c="2"/>DO SOL.<text:s text:c="2"/>CECAP<text:s text:c="2"/>2<text:s text:c="2"/>MOTIVO.<text:s text:c="2"/>ATENDER MUNÍCIPES.</text:span></text:p>
            </table:table-cell>
            <table:table-cell office:value-type="string">
              <text:p text:style-name="InstTableCell"><text:span>1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65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4/2026 · ENTRADA 16/04/2026</text:span></text:p>
            </table:table-cell>
            <table:table-cell office:value-type="string">
              <text:p text:style-name="InstTableCell"><text:span>SANTA CASA E PACAEMBU<text:s text:c="3"/>MOTIVAÇÃO DA VIAGEM: GRAVAÇÕES E EVENTO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64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4/2026 · ENTRADA 15/04/2026</text:span></text:p>
            </table:table-cell>
            <table:table-cell office:value-type="string">
              <text:p text:style-name="InstTableCell"><text:span>VOTUPREV MOTIVAÇÃO DA VIAGEM: PREVIDENCIARIO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63/26 · CESAR FERNANDO SOARES DA COST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4/2026 · ENTRADA 10/04/2026</text:span></text:p>
            </table:table-cell>
            <table:table-cell office:value-type="string">
              <text:p text:style-name="InstTableCell"><text:span>SAEV<text:s text:c="2"/>MOTIVAÇÃO DA VIAGEM: EVENTO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62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7/04/2026 · ENTRADA 07/04/2026</text:span></text:p>
            </table:table-cell>
            <table:table-cell office:value-type="string">
              <text:p text:style-name="InstTableCell"><text:span>PEGAR ASSINATURA,<text:s text:c="2"/>PEDIDO DO FERNANDO RH DESTINO: RUA ALAGOAS<text:s text:c="2"/>3958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6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7/04/2026 · ENTRADA 07/04/2026</text:span></text:p>
            </table:table-cell>
            <table:table-cell office:value-type="string">
              <text:p text:style-name="InstTableCell"><text:span>AV.LANCHOPÃ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6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4/2026 · ENTRADA 06/04/2026</text:span></text:p>
            </table:table-cell>
            <table:table-cell office:value-type="string">
              <text:p text:style-name="InstTableCell"><text:span>PROENÇA SUPERMERCADO<text:s text:c="2"/>MOTIVAÇÃO DA VIAGEM: A PEDIDO DO WILSON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5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3/2026 · ENTRADA 30/03/2026</text:span></text:p>
            </table:table-cell>
            <table:table-cell office:value-type="string">
              <text:p text:style-name="InstTableCell"><text:span>BAIRRO JARDIM FIGUEIRAS</text:span></text:p>
            </table:table-cell>
            <table:table-cell office:value-type="string">
              <text:p text:style-name="InstTableCell"><text:span>1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58/26 · JUNIOR DE FARIA VITOR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3/2026 · ENTRADA 19/03/2026</text:span></text:p>
            </table:table-cell>
            <table:table-cell office:value-type="string">
              <text:p text:style-name="InstTableCell"><text:span>BAIRRO PRÓPOVO<text:s text:c="3"/>MOTIVO. FILMAGENS.</text:span></text:p>
            </table:table-cell>
            <table:table-cell office:value-type="string">
              <text:p text:style-name="InstTableCell"><text:span>1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57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7/03/2026 · ENTRADA 17/03/2026</text:span></text:p>
            </table:table-cell>
            <table:table-cell office:value-type="string">
              <text:p text:style-name="InstTableCell"><text:span>SANTA CASA. ESTRADA RURAL<text:s text:c="2"/>PEDRO FURLANI.<text:s text:c="2"/>MOTIVO. FILMAGENS.</text:span></text:p>
            </table:table-cell>
            <table:table-cell office:value-type="string">
              <text:p text:style-name="InstTableCell"><text:span>1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56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3/2026 · ENTRADA 13/03/2026</text:span></text:p>
            </table:table-cell>
            <table:table-cell office:value-type="string">
              <text:p text:style-name="InstTableCell"><text:span>POZZOBON, VISITAS A OBRAS PACAEMBU</text:span></text:p>
            </table:table-cell>
            <table:table-cell office:value-type="string">
              <text:p text:style-name="InstTableCell"><text:span>2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55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5/03/2026 · ENTRADA 05/03/2026</text:span></text:p>
            </table:table-cell>
            <table:table-cell office:value-type="string">
              <text:p text:style-name="InstTableCell"><text:span>POSTO VILAR ABASTECIMENT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5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5/03/2026 · ENTRADA 05/03/2026</text:span></text:p>
            </table:table-cell>
            <table:table-cell office:value-type="string">
              <text:p text:style-name="InstTableCell"><text:span>CECAP, SÃO JOÃO, CENTRO</text:span></text:p>
            </table:table-cell>
            <table:table-cell office:value-type="string">
              <text:p text:style-name="InstTableCell"><text:span>2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5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3/2026 · ENTRADA 04/03/2026</text:span></text:p>
            </table:table-cell>
            <table:table-cell office:value-type="string">
              <text:p text:style-name="InstTableCell"><text:span>SANTA CASA, CONCHA ACÚSTICA ,CENTRO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52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2/2026 · ENTRADA 27/02/2026</text:span></text:p>
            </table:table-cell>
            <table:table-cell office:value-type="string">
              <text:p text:style-name="InstTableCell"><text:span>POSTO VITÓRIA.<text:s text:c="3"/>MOTIVO.<text:s text:c="2"/>BUSCAR VEÍCULO<text:s text:c="2"/>001.<text:s text:c="2"/>LAVAGEM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8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2/2026 · ENTRADA 27/02/2026</text:span></text:p>
            </table:table-cell>
            <table:table-cell office:value-type="string">
              <text:p text:style-name="InstTableCell"><text:span>SAEV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79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2/2026 · ENTRADA 25/02/2026</text:span></text:p>
            </table:table-cell>
            <table:table-cell office:value-type="string">
              <text:p text:style-name="InstTableCell"><text:span>CENTRO TRATAMENTO<text:s text:c="2"/>DE ESGOTO.<text:s text:c="2"/>BAIRRO<text:s text:c="2"/>BOA VISTA.<text:s text:c="2"/>MOTIVO.<text:s text:c="2"/>VERIFICAR<text:s text:c="2"/>VAZAMENTOS.</text:span></text:p>
            </table:table-cell>
            <table:table-cell office:value-type="string">
              <text:p text:style-name="InstTableCell"><text:span>4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78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2/2026 · ENTRADA 24/02/2026</text:span></text:p>
            </table:table-cell>
            <table:table-cell office:value-type="string">
              <text:p text:style-name="InstTableCell"><text:span>WILSON<text:s text:c="2"/>LOCAL DE<text:s text:c="2"/>SAÍDA: DESTINO; CLIMED</text:span></text:p>
            </table:table-cell>
            <table:table-cell office:value-type="string">
              <text:p text:style-name="InstTableCell"><text:span>3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77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2/2026 · ENTRADA 20/02/2026</text:span></text:p>
            </table:table-cell>
            <table:table-cell office:value-type="string">
              <text:p text:style-name="InstTableCell"><text:span>BAIRRO COLINAS E RUA RIO GRANDE , CARRO CAI EM BURACO</text:span></text:p>
            </table:table-cell>
            <table:table-cell office:value-type="string">
              <text:p text:style-name="InstTableCell"><text:span>1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7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2/2026 · ENTRADA 20/02/2026</text:span></text:p>
            </table:table-cell>
            <table:table-cell office:value-type="string">
              <text:p text:style-name="InstTableCell"><text:span>PRAÇA SÃO BENTO DELEGACIA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7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2/2026 · ENTRADA 20/02/2026</text:span></text:p>
            </table:table-cell>
            <table:table-cell office:value-type="string">
              <text:p text:style-name="InstTableCell"><text:span>CASA ANZAI<text:s text:c="2"/>MOTIVAÇÃO DA VIAGEM: BUSCAR MATERIAL ELÉTRICO PEDIDO DO WILSON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7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2/2026 · ENTRADA 19/02/2026</text:span></text:p>
            </table:table-cell>
            <table:table-cell office:value-type="string">
              <text:p text:style-name="InstTableCell"><text:span>VILA CARVALHO</text:span></text:p>
            </table:table-cell>
            <table:table-cell office:value-type="string">
              <text:p text:style-name="InstTableCell"><text:span>2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72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2/2026 · ENTRADA 13/02/2026</text:span></text:p>
            </table:table-cell>
            <table:table-cell office:value-type="string">
              <text:p text:style-name="InstTableCell"><text:span>AIRRO SÃO JOÃO<text:s text:c="2"/>MOTIVAÇÃO DA VIAGEM: ATENDER MUNICÍPIS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7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2/2026 · ENTRADA 13/02/2026</text:span></text:p>
            </table:table-cell>
            <table:table-cell office:value-type="string">
              <text:p text:style-name="InstTableCell"><text:span>CORREGO DO MARINHEIRO<text:s text:c="2"/>MOTIVAÇÃO DA VIAGEM: ATENDER DENÚNCIAS DE ESGOTO NÃO TRATADO</text:span></text:p>
            </table:table-cell>
            <table:table-cell office:value-type="string">
              <text:p text:style-name="InstTableCell"><text:span>1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7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2/2026 · ENTRADA 12/02/2026</text:span></text:p>
            </table:table-cell>
            <table:table-cell office:value-type="string">
              <text:p text:style-name="InstTableCell"><text:span>SEC. PLANEJAMENTO MOTIVAÇÃO DA VIAGEM: SOLUCIONAR QUESTÕES DE ADMINISTRAÇÃO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69/26 · MAURILO PIMENTA DE MORAIS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2/2026 · ENTRADA 12/02/2026</text:span></text:p>
            </table:table-cell>
            <table:table-cell office:value-type="string">
              <text:p text:style-name="InstTableCell"><text:span>POSTO VILAR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6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2/2026 · ENTRADA 11/02/2026</text:span></text:p>
            </table:table-cell>
            <table:table-cell office:value-type="string">
              <text:p text:style-name="InstTableCell"><text:span>S]AO PAULLO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67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2/2026 · ENTRADA 09/02/2026</text:span></text:p>
            </table:table-cell>
            <table:table-cell office:value-type="string">
              <text:p text:style-name="InstTableCell"><text:span>POSTO VILAR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6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2/2026 · ENTRADA 06/02/2026</text:span></text:p>
            </table:table-cell>
            <table:table-cell office:value-type="string">
              <text:p text:style-name="InstTableCell"><text:span>ESTÂNCIA KRIK, RODOVIA PERIQUIS BENINE,<text:s text:c="2"/>VER MAU CHEIRO</text:span></text:p>
            </table:table-cell>
            <table:table-cell office:value-type="string">
              <text:p text:style-name="InstTableCell"><text:span>2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6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6/02/2026 · ENTRADA 06/02/2026</text:span></text:p>
            </table:table-cell>
            <table:table-cell office:value-type="string">
              <text:p text:style-name="InstTableCell"><text:span>IMPRESS BUSCAR MATERIAL PARA WILSON,<text:s text:c="2"/>DEPOIS ESCRITÓRIO DO DEP. CARLÃO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6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5/02/2026 · ENTRADA 05/02/2026</text:span></text:p>
            </table:table-cell>
            <table:table-cell office:value-type="string">
              <text:p text:style-name="InstTableCell"><text:span>CARIMBEIRO,<text:s text:c="2"/>POSTO VILAR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6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5/02/2026 · ENTRADA 05/02/2026</text:span></text:p>
            </table:table-cell>
            <table:table-cell office:value-type="string">
              <text:p text:style-name="InstTableCell"><text:span>DAFIC, JARDIM ALVORADA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62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2/2026 · ENTRADA 04/02/2026</text:span></text:p>
            </table:table-cell>
            <table:table-cell office:value-type="string">
              <text:p text:style-name="InstTableCell"><text:span>MERCADO D.NENA. NITA COPOS. PRO-LIMPO.<text:s text:c="2"/>MOTIVO. RETIRAR MERCADORIAS.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61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4/02/2026 · ENTRADA 04/02/2026</text:span></text:p>
            </table:table-cell>
            <table:table-cell office:value-type="string">
              <text:p text:style-name="InstTableCell"><text:span>PREFEITURA<text:s text:c="2"/>VILA MUNIZ.<text:s text:c="2"/>MOTIVO<text:s text:c="2"/>LEVAR DOCUMENTOS.<text:s text:c="2"/>EMISSÃO<text:s text:c="2"/>DE GUIAS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60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2/2026 · ENTRADA 03/02/2026</text:span></text:p>
            </table:table-cell>
            <table:table-cell office:value-type="string">
              <text:p text:style-name="InstTableCell"><text:span>UBS<text:s text:c="2"/>PACAEMBU.<text:s text:c="2"/>CEMEI<text:s text:c="2"/>VANDIRA. RUA RIO GRANDE.<text:s text:c="3"/>MOTIVO.<text:s text:c="2"/>GRAVAÇÕES.<text:s text:c="2"/>FILMAGENS.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5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2/2026 · ENTRADA 03/02/2026</text:span></text:p>
            </table:table-cell>
            <table:table-cell office:value-type="string">
              <text:p text:style-name="InstTableCell"><text:span>ESTAÇÃO,COMERCIÁRIOS<text:s text:c="2"/>MOTIVAÇÃO DA VIAGEM: GRAVAÇÃO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58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1/2026 · ENTRADA 29/01/2026</text:span></text:p>
            </table:table-cell>
            <table:table-cell office:value-type="string">
              <text:p text:style-name="InstTableCell"><text:span>RESIDÊNCIA DANIEL DAVID.<text:s text:c="2"/>CAIXA FEDERAL.<text:s text:c="2"/>BANCO ITAÚ.<text:s text:c="3"/>MOTIVO.<text:s text:c="2"/>DOCUMENTOS<text:s text:c="2"/>PARA<text:s text:c="2"/>ASSINAR.</text:span></text:p>
            </table:table-cell>
            <table:table-cell office:value-type="string">
              <text:p text:style-name="InstTableCell"><text:span>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13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1/2026 · ENTRADA 29/01/2026</text:span></text:p>
            </table:table-cell>
            <table:table-cell office:value-type="string">
              <text:p text:style-name="InstTableCell"><text:span>CECAP II, MATARAZO ,POZOBOM</text:span></text:p>
            </table:table-cell>
            <table:table-cell office:value-type="string">
              <text:p text:style-name="InstTableCell"><text:span>2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12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1/2026 · ENTRADA 27/01/2026</text:span></text:p>
            </table:table-cell>
            <table:table-cell office:value-type="string">
              <text:p text:style-name="InstTableCell"><text:span>RUA CANADÁ,<text:s text:c="2"/>RUA BENJAMIN CONSTANTE ATENDER MUNICIPIS</text:span></text:p>
            </table:table-cell>
            <table:table-cell office:value-type="string">
              <text:p text:style-name="InstTableCell"><text:span>1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11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1/2026 · ENTRADA 27/01/2026</text:span></text:p>
            </table:table-cell>
            <table:table-cell office:value-type="string">
              <text:p text:style-name="InstTableCell"><text:span>RUA JOÃO EUGÊNIO BARBOSA<text:s text:c="2"/>- VIAGEM: LEVAR UNIFORMES PARA CORREÇÃ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10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1/2026 · ENTRADA 21/01/2026</text:span></text:p>
            </table:table-cell>
            <table:table-cell office:value-type="string">
              <text:p text:style-name="InstTableCell"><text:span>POSTO VITÓRIA<text:s text:c="3"/>MOTIVO.<text:s text:c="2"/>LAVAGEM VEÍCUL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0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1/2026 · ENTRADA 21/01/2026</text:span></text:p>
            </table:table-cell>
            <table:table-cell office:value-type="string">
              <text:p text:style-name="InstTableCell"><text:span>PREFEITURA<text:s text:c="2"/>PASSAGEIRO: EMERSON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08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1/2026 · ENTRADA 21/01/2026</text:span></text:p>
            </table:table-cell>
            <table:table-cell office:value-type="string">
              <text:p text:style-name="InstTableCell"><text:span>POSTO VITÓRIA.<text:s text:c="3"/>MOTIVO.<text:s text:c="2"/>BUSCAR RICARDO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0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1/2026 · ENTRADA 20/01/2026</text:span></text:p>
            </table:table-cell>
            <table:table-cell office:value-type="string">
              <text:p text:style-name="InstTableCell"><text:span>POSTO VITÓRIA - LAVAR VEICULO BUSCAR<text:s text:c="2"/>VEICULO 001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0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1/2026 · ENTRADA 20/01/2026</text:span></text:p>
            </table:table-cell>
            <table:table-cell office:value-type="string">
              <text:p text:style-name="InstTableCell"><text:span>POSTO VITÓRIA - LAVAR VEICUL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0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1/2026 · ENTRADA 20/01/2026</text:span></text:p>
            </table:table-cell>
            <table:table-cell office:value-type="string">
              <text:p text:style-name="InstTableCell"><text:span>POSTO VITÓRIA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04/26 · RICARDO MACHADO</text:span></text:p>
            </table:table-cell>
          </table:table-row>
        </table:table>
        <text:p text:style-name="Standard"/>
        <table:table table:name="799f8a" table:style-name="799f8a">
          <table:table-column table:style-name="799f8a.0"/>
          <table:table-column table:style-name="799f8a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veiculos/GDK8336?secao=entrada-e-saida</text:span></text:p>
            </table:table-cell>
            <table:table-cell office:value-type="string">
              <text:p><text:span>Gerado em 18/08/2026 07:5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6f193" style:family="table">
      <style:table-properties style:rel-width="100" table:align="center"/>
    </style:style>
    <style:style style:name="86f193.0" style:family="table-column">
      <style:table-column-properties style:column-width="9.70cm"/>
    </style:style>
    <style:style style:name="86f193.1" style:family="table-column">
      <style:table-column-properties style:column-width="7.94cm"/>
    </style:style>
    <style:style style:name="8e4548" style:family="table">
      <style:table-properties style:rel-width="100" table:align="center"/>
    </style:style>
    <style:style style:name="8e4548.0" style:family="table-column">
      <style:table-column-properties style:column-width="17.64cm"/>
    </style:style>
    <style:style style:name="c9f586" style:family="table">
      <style:table-properties style:rel-width="100" table:align="center"/>
    </style:style>
    <style:style style:name="c9f586.0" style:family="table-column">
      <style:table-column-properties style:column-width="3.18cm"/>
    </style:style>
    <style:style style:name="c9f586.1" style:family="table-column">
      <style:table-column-properties style:column-width="3.18cm"/>
    </style:style>
    <style:style style:name="c9f586.2" style:family="table-column">
      <style:table-column-properties style:column-width="3.18cm"/>
    </style:style>
    <style:style style:name="c9f586.3" style:family="table-column">
      <style:table-column-properties style:column-width="3.18cm"/>
    </style:style>
    <style:style style:name="c9f586.4" style:family="table-column">
      <style:table-column-properties style:column-width="3.18cm"/>
    </style:style>
    <style:style style:name="c9f586.5" style:family="table-column">
      <style:table-column-properties style:column-width="3.18cm"/>
    </style:style>
    <style:style style:name="799f8a" style:family="table">
      <style:table-properties style:rel-width="100" table:align="center"/>
    </style:style>
    <style:style style:name="799f8a.0" style:family="table-column">
      <style:table-column-properties style:column-width="11.47cm"/>
    </style:style>
    <style:style style:name="799f8a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0:57:18.000</dc:date>
    <meta:generator>PHPWord</meta:generator>
    <meta:initial-creator/>
    <meta:creation-date>2026-08-18T10:57:18.000</meta:creation-date>
    <meta:keyword/>
    <meta:user-defined meta:name="Category"/>
    <meta:user-defined meta:name="Company"/>
    <meta:user-defined meta:name="Manager"/>
  </office:meta>
</office:document-meta>
</file>