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T13" style:family="text">
      <style:text-properties style:font-name="Arial" style:font-name-complex="Arial" fo:font-size="10pt" style:font-size-asian="10pt" style:font-size-complex="10pt" fo:color="#334155"/>
    </style:style>
    <style:style style:name="P13_InstBodyJustified" style:family="paragraph" style:parent-style-name="InstBodyJustified">
      <style:paragraph-properties/>
    </style:style>
    <style:style style:name="T14" style:family="text">
      <style:text-properties style:font-name="Arial" style:font-name-complex="Arial" fo:font-size="10pt" style:font-size-asian="10pt" style:font-size-complex="10pt" fo:color="#334155"/>
    </style:style>
    <style:style style:name="P14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b36d6" style:family="table">
      <style:table-properties style:rel-width="100" table:align="center"/>
    </style:style>
    <style:style style:name="bb36d6.0" style:family="table-column">
      <style:table-column-properties style:column-width="9.70cm"/>
    </style:style>
    <style:style style:name="bb36d6.1" style:family="table-column">
      <style:table-column-properties style:column-width="7.94cm"/>
    </style:style>
    <style:style style:name="c2d98f" style:family="table">
      <style:table-properties style:rel-width="100" table:align="center"/>
    </style:style>
    <style:style style:name="c2d98f.0" style:family="table-column">
      <style:table-column-properties style:column-width="17.64cm"/>
    </style:style>
    <style:style style:name="78be1a" style:family="table">
      <style:table-properties style:rel-width="100" table:align="center"/>
    </style:style>
    <style:style style:name="78be1a.0" style:family="table-column">
      <style:table-column-properties style:column-width="3.18cm"/>
    </style:style>
    <style:style style:name="78be1a.1" style:family="table-column">
      <style:table-column-properties style:column-width="3.18cm"/>
    </style:style>
    <style:style style:name="78be1a.2" style:family="table-column">
      <style:table-column-properties style:column-width="3.18cm"/>
    </style:style>
    <style:style style:name="78be1a.3" style:family="table-column">
      <style:table-column-properties style:column-width="3.18cm"/>
    </style:style>
    <style:style style:name="78be1a.4" style:family="table-column">
      <style:table-column-properties style:column-width="3.18cm"/>
    </style:style>
    <style:style style:name="78be1a.5" style:family="table-column">
      <style:table-column-properties style:column-width="3.18cm"/>
    </style:style>
    <style:style style:name="454c0e" style:family="table">
      <style:table-properties style:rel-width="100" table:align="center"/>
    </style:style>
    <style:style style:name="454c0e.0" style:family="table-column">
      <style:table-column-properties style:column-width="11.47cm"/>
    </style:style>
    <style:style style:name="454c0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b36d6" table:style-name="bb36d6">
          <table:table-column table:style-name="bb36d6.0"/>
          <table:table-column table:style-name="bb36d6.1"/>
          <table:table-row>
            <table:table-cell office:value-type="string">
              <text:p text:style-name="IM1"><draw:frame draw:style-name="fr1" draw:name="b9f42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2d98f" table:style-name="c2d98f">
          <table:table-column table:style-name="c2d98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CRUZE LTZ NB AT (PLACA: FQZ-6C28)</text:span></text:p>
        <text:p text:style-name="P2_InstKicker"><text:span text:style-name="T2">FILTROS APLICADOS</text:span></text:p>
        <text:p text:style-name="P3_InstBodyJustified"><text:span text:style-name="T3">• VEÍCULO: CRUZE LTZ NB AT</text:span></text:p>
        <text:p text:style-name="P4_InstBodyJustified"><text:span text:style-name="T4">• PLACA: FQZ-6C28</text:span></text:p>
        <text:p text:style-name="P5_InstBodyJustified"><text:span text:style-name="T5">• VÍNCULO: PRÓPRIO</text:span></text:p>
        <text:p text:style-name="P6_InstBodyJustified"><text:span text:style-name="T6">• MARCA/MODELO: CHEVROLET CRUZE LTZ NB AT</text:span></text:p>
        <text:p text:style-name="P7_InstBodyJustified"><text:span text:style-name="T7">• STATUS: ATIVO</text:span></text:p>
        <text:p text:style-name="P8_InstBodyJustified"><text:span text:style-name="T8">• RECORTE: TODOS OS VÍNCULOS DO PRONTUÁRIO</text:span></text:p>
        <text:p text:style-name="P9_InstKicker"><text:span text:style-name="T9">62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62</text:span></text:p>
        <text:p text:style-name="P12_InstBodyJustified"><text:span text:style-name="T12">• ABASTECIMENTOS: 13 · 297,9 L · R$ 1.910,71</text:span></text:p>
        <text:p text:style-name="P13_InstBodyJustified"><text:span text:style-name="T13">• OUTRAS REQUISIÇÕES: 7 · R$ 4.163,00</text:span></text:p>
        <text:p text:style-name="P14_InstBodyJustified"><text:span text:style-name="T14">• VIAGENS (ENTRADA/SAÍDA): 42</text:span></text:p>
        <table:table table:name="78be1a" table:style-name="78be1a">
          <table:table-column table:style-name="78be1a.0"/>
          <table:table-column table:style-name="78be1a.1"/>
          <table:table-column table:style-name="78be1a.2"/>
          <table:table-column table:style-name="78be1a.3"/>
          <table:table-column table:style-name="78be1a.4"/>
          <table:table-column table:style-name="78be1a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1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4,929 LT</text:span></text:p>
            </table:table-cell>
            <table:table-cell office:value-type="string">
              <text:p text:style-name="InstTableCell"><text:span>159,3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9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900 LT</text:span></text:p>
            </table:table-cell>
            <table:table-cell office:value-type="string">
              <text:p text:style-name="InstTableCell"><text:span>178,2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9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1,719 LT</text:span></text:p>
            </table:table-cell>
            <table:table-cell office:value-type="string">
              <text:p text:style-name="InstTableCell"><text:span>74,8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3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570 LT</text:span></text:p>
            </table:table-cell>
            <table:table-cell office:value-type="string">
              <text:p text:style-name="InstTableCell"><text:span>201,7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6,749 LT</text:span></text:p>
            </table:table-cell>
            <table:table-cell office:value-type="string">
              <text:p text:style-name="InstTableCell"><text:span>43,1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671 LT</text:span></text:p>
            </table:table-cell>
            <table:table-cell office:value-type="string">
              <text:p text:style-name="InstTableCell"><text:span>183,1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3,000 LT</text:span></text:p>
            </table:table-cell>
            <table:table-cell office:value-type="string">
              <text:p text:style-name="InstTableCell"><text:span>152,26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020 LT</text:span></text:p>
            </table:table-cell>
            <table:table-cell office:value-type="string">
              <text:p text:style-name="InstTableCell"><text:span>185,49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5,360 LT</text:span></text:p>
            </table:table-cell>
            <table:table-cell office:value-type="string">
              <text:p text:style-name="InstTableCell"><text:span>234,0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7,741 LT</text:span></text:p>
            </table:table-cell>
            <table:table-cell office:value-type="string">
              <text:p text:style-name="InstTableCell"><text:span>117,4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9,390 LT</text:span></text:p>
            </table:table-cell>
            <table:table-cell office:value-type="string">
              <text:p text:style-name="InstTableCell"><text:span>118,09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700 LT</text:span></text:p>
            </table:table-cell>
            <table:table-cell office:value-type="string">
              <text:p text:style-name="InstTableCell"><text:span>94,0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180 LT</text:span></text:p>
            </table:table-cell>
            <table:table-cell office:value-type="string">
              <text:p text:style-name="InstTableCell"><text:span>168,8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ALMOXARIFADO · ÓLEO SINTÉTICO SAE 0W20 API SP DEXOS1 G3 LUBRIFICANTE DE MOTOR LITRO</text:span></text:p>
            </table:table-cell>
            <table:table-cell office:value-type="string">
              <text:p text:style-name="InstTableCell"><text:span>4,000 LT</text:span></text:p>
            </table:table-cell>
            <table:table-cell office:value-type="string">
              <text:p text:style-name="InstTableCell"><text:span>20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PEÇAS · FILTRO DE COMBUSTÍVEL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38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ALMOXARIFADO · FILTRO DO AR CONDICIONAD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55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ALMOXARIFADO · FILTRO DE AR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8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PEÇAS · FILTRO DE ÓLEO DO MOTOR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5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PNEUS · PNEU 215/50 R17 91V</text:span></text:p>
            </table:table-cell>
            <table:table-cell office:value-type="string">
              <text:p text:style-name="InstTableCell"><text:span>4,000 UN</text:span></text:p>
            </table:table-cell>
            <table:table-cell office:value-type="string">
              <text:p text:style-name="InstTableCell"><text:span>3.68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ALMOXARIFADO · CONSERTO DE PNEU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60,00</text:span></text:p>
            </table:table-cell>
            <table:table-cell office:value-type="string">
              <text:p text:style-name="InstTableCell"><text:span>GILMAR JOAQUIM DA SILVA 05143979188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PACAEMBU SIMONSEN<text:s text:c="3"/>MOTIVAÇÃO DA VIAGEM: GRAVAÇÃO</text:span></text:p>
            </table:table-cell>
            <table:table-cell office:value-type="string">
              <text:p text:style-name="InstTableCell"><text:span>4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0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6/2026</text:span></text:p>
            </table:table-cell>
            <table:table-cell office:value-type="string">
              <text:p text:style-name="InstTableCell"><text:span>POSTO VILAR, POSTO VITÓRIA<text:s text:c="2"/>MOTIVAÇÃO DA VIAGEM: ABASTECIMENTO</text:span></text:p>
            </table:table-cell>
            <table:table-cell office:value-type="string">
              <text:p text:style-name="InstTableCell"><text:span>1.2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6/2026 · ENTRADA 23/06/2026</text:span></text:p>
            </table:table-cell>
            <table:table-cell office:value-type="string">
              <text:p text:style-name="InstTableCell"><text:span>SECRETARIA<text:s text:c="2"/>MUNICIPAL<text:s text:c="2"/>DA PESSOA COM DEFICIÊNCIA.<text:s text:c="3"/>SHOPPING ELDORADO.<text:s text:c="2"/>SÃO PAULO SP.<text:s text:c="2"/>MOTIVO.<text:s text:c="2"/>REUNIÕES.</text:span></text:p>
            </table:table-cell>
            <table:table-cell office:value-type="string">
              <text:p text:style-name="InstTableCell"><text:span>1.20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POSTO<text:s text:c="2"/>VITÓRIA<text:s text:c="2"/>POSTO<text:s text:c="2"/>VILAR.<text:s text:c="2"/>MOTIVO. LAVAR VEÍCULO<text:s text:c="2"/>ABASTECER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6/2026 · ENTRADA 18/06/2026</text:span></text:p>
            </table:table-cell>
            <table:table-cell office:value-type="string">
              <text:p text:style-name="InstTableCell"><text:span>VELÓRIO MUNICIPAL DE VALENTIM GENTIL SP.</text:span></text:p>
            </table:table-cell>
            <table:table-cell office:value-type="string">
              <text:p text:style-name="InstTableCell"><text:span>3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BAIRRO SÃO JOÃO E VILA CARVALHO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OSTO VITÓRIA.<text:s text:c="2"/>POSTO VILAR.<text:s text:c="2"/>MOTIVO.<text:s text:c="2"/>LAVAGEM. ABASTECIMENTO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5/2026 · ENTRADA 29/05/2026</text:span></text:p>
            </table:table-cell>
            <table:table-cell office:value-type="string">
              <text:p text:style-name="InstTableCell"><text:span>ATENDER MUNÍCIPES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8/05/2026</text:span></text:p>
            </table:table-cell>
            <table:table-cell office:value-type="string">
              <text:p text:style-name="InstTableCell"><text:span>BRASÍLIA- DF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ARDIM UNIVERSITÁRIO,<text:s text:c="2"/>CENTRO, CONCHA ACÚSTICA<text:s text:c="2"/>MOTIVAÇÃO DA VIAGEM: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POSTO VITÓRIA E POSTO VILAR<text:s text:c="2"/>MOTIVAÇÃO DA VIAGEM: LAVAR E ABASTECER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SIOMONSEN, ESTRADA DO 27 -</text:span></text:p>
            </table:table-cell>
            <table:table-cell office:value-type="string">
              <text:p text:style-name="InstTableCell"><text:span>3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PÇ TRABALHADOR MOTIVAÇÃO DA VIAGEM: GRAVAÇÃO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8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ECOTUDO<text:s text:c="2"/>MOTIVAÇÃO DA VIAGEM: GRAVAÇÃO</text:span></text:p>
            </table:table-cell>
            <table:table-cell office:value-type="string">
              <text:p text:style-name="InstTableCell"><text:span>3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7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TOLONI, AO LADO DO MÁRIO COVAS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6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PARQUE ESPLANADA MOTIVAÇÃO DA VIAGEM: GRAVAÇÃO DRONE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5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PREFEITURA, SEC ESPORTES<text:s text:c="2"/>MOTIVAÇÃO DA VIAGEM: REUNIÃO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4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SEBRAE<text:s text:c="2"/>MOTIVAÇÃO DA VIAGEM: REUNIÃ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.<text:s text:c="2"/>LOCAL ASSOCIAÇÃO COMERCIAL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PREFEITURA.<text:s text:c="2"/>UNIODONTO.<text:s text:c="3"/>MOTIVO. RETIRAR DOCUMENTO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IBIS MOTIVAÇÃO DA VIAGEM: EVENT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0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ATENDER MUNÍCIPE.<text:s text:c="2"/>ABASTECER VEÍCULO. POZZOBON.<text:s text:c="2"/>POSTO VILAR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9/04/2026</text:span></text:p>
            </table:table-cell>
            <table:table-cell office:value-type="string">
              <text:p text:style-name="InstTableCell"><text:span>CENTRO DE CONVENÇÕES ANHEMBI. SÃO PAULO<text:s text:c="2"/>SP.</text:span></text:p>
            </table:table-cell>
            <table:table-cell office:value-type="string">
              <text:p text:style-name="InstTableCell"><text:span>1.29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SAO COSME, PACEMBU. CECAP2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7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3/2026 · ENTRADA 24/03/2026</text:span></text:p>
            </table:table-cell>
            <table:table-cell office:value-type="string">
              <text:p text:style-name="InstTableCell"><text:span>PREFEITURA -RETIORAR DOCUMENTOS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3/2026 · ENTRADA 23/03/2026</text:span></text:p>
            </table:table-cell>
            <table:table-cell office:value-type="string">
              <text:p text:style-name="InstTableCell"><text:span>STA CASA -SECR ESPORTE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ESTRADA VICNAL SIOMONSEN - PONTE RISCO DESABAR -VL CARVALHO</text:span></text:p>
            </table:table-cell>
            <table:table-cell office:value-type="string">
              <text:p text:style-name="InstTableCell"><text:span>5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SIMONSEN -FOTOS</text:span></text:p>
            </table:table-cell>
            <table:table-cell office:value-type="string">
              <text:p text:style-name="InstTableCell"><text:span>2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PREFEITURA -LEVAR 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POSTO LAVAR E ABASTECE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7/03/2026</text:span></text:p>
            </table:table-cell>
            <table:table-cell office:value-type="string">
              <text:p text:style-name="InstTableCell"><text:span>BRASÍLIA CAPITAL<text:s text:c="2"/>- MOTIVAÇÃO DA VIAGEM: CURSOS .</text:span></text:p>
            </table:table-cell>
            <table:table-cell office:value-type="string">
              <text:p text:style-name="InstTableCell"><text:span>1.63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CDHU, SAO JOAO</text:span></text:p>
            </table:table-cell>
            <table:table-cell office:value-type="string">
              <text:p text:style-name="InstTableCell"><text:span>12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8/26 · EMERSON LUIZ PANIÁGUA BORTOLAI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POSTO VILAR E POSTO VITÓRIA<text:s text:c="2"/>MOTIVAÇÃO DA VIAGEM: LAVAR E ABASTECE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2/2026 · ENTRADA 26/02/2026</text:span></text:p>
            </table:table-cell>
            <table:table-cell office:value-type="string">
              <text:p text:style-name="InstTableCell"><text:span>CALUBRI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COLINAS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4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2/2026 · ENTRADA 07/02/2026</text:span></text:p>
            </table:table-cell>
            <table:table-cell office:value-type="string">
              <text:p text:style-name="InstTableCell"><text:span>KRIK,SABADO</text:span></text:p>
            </table:table-cell>
            <table:table-cell office:value-type="string">
              <text:p text:style-name="InstTableCell"><text:span>3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CONCESSIONÁRIA<text:s text:c="2"/>JEEP.<text:s text:c="2"/>MOTIVO. BUSCAR RICARDO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31/01/2026</text:span></text:p>
            </table:table-cell>
            <table:table-cell office:value-type="string">
              <text:p text:style-name="InstTableCell"><text:span>SÃO PÀULO - ALESP</text:span></text:p>
            </table:table-cell>
            <table:table-cell office:value-type="string">
              <text:p text:style-name="InstTableCell"><text:span>1.15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1/26 · WILSON DA SILVA BORGES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OSTO VITORIA - LEVAR SEBASTIÃO - OBS: TROCAR PNEU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OSTO VITÓRIA<text:s text:c="2"/>ATELIÊ<text:s text:c="2"/>CAROLINA LEMOS.<text:s text:c="3"/>MOTIVO. LAVAGEM.<text:s text:c="2"/>AJUSTES NAS ROUPAS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1/2026 · ENTRADA 19/01/2026</text:span></text:p>
            </table:table-cell>
            <table:table-cell office:value-type="string">
              <text:p text:style-name="InstTableCell"><text:span>BRASIL<text:s text:c="2"/>EPI , TRIFASE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1/26 · PEDRO KOJIMA</text:span></text:p>
            </table:table-cell>
          </table:table-row>
        </table:table>
        <text:p text:style-name="Standard"/>
        <table:table table:name="454c0e" table:style-name="454c0e">
          <table:table-column table:style-name="454c0e.0"/>
          <table:table-column table:style-name="454c0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FQZ6C28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b36d6" style:family="table">
      <style:table-properties style:rel-width="100" table:align="center"/>
    </style:style>
    <style:style style:name="bb36d6.0" style:family="table-column">
      <style:table-column-properties style:column-width="9.70cm"/>
    </style:style>
    <style:style style:name="bb36d6.1" style:family="table-column">
      <style:table-column-properties style:column-width="7.94cm"/>
    </style:style>
    <style:style style:name="c2d98f" style:family="table">
      <style:table-properties style:rel-width="100" table:align="center"/>
    </style:style>
    <style:style style:name="c2d98f.0" style:family="table-column">
      <style:table-column-properties style:column-width="17.64cm"/>
    </style:style>
    <style:style style:name="78be1a" style:family="table">
      <style:table-properties style:rel-width="100" table:align="center"/>
    </style:style>
    <style:style style:name="78be1a.0" style:family="table-column">
      <style:table-column-properties style:column-width="3.18cm"/>
    </style:style>
    <style:style style:name="78be1a.1" style:family="table-column">
      <style:table-column-properties style:column-width="3.18cm"/>
    </style:style>
    <style:style style:name="78be1a.2" style:family="table-column">
      <style:table-column-properties style:column-width="3.18cm"/>
    </style:style>
    <style:style style:name="78be1a.3" style:family="table-column">
      <style:table-column-properties style:column-width="3.18cm"/>
    </style:style>
    <style:style style:name="78be1a.4" style:family="table-column">
      <style:table-column-properties style:column-width="3.18cm"/>
    </style:style>
    <style:style style:name="78be1a.5" style:family="table-column">
      <style:table-column-properties style:column-width="3.18cm"/>
    </style:style>
    <style:style style:name="454c0e" style:family="table">
      <style:table-properties style:rel-width="100" table:align="center"/>
    </style:style>
    <style:style style:name="454c0e.0" style:family="table-column">
      <style:table-column-properties style:column-width="11.47cm"/>
    </style:style>
    <style:style style:name="454c0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6.000</dc:date>
    <meta:generator>PHPWord</meta:generator>
    <meta:initial-creator/>
    <meta:creation-date>2026-08-18T09:16:56.000</meta:creation-date>
    <meta:keyword/>
    <meta:user-defined meta:name="Category"/>
    <meta:user-defined meta:name="Company"/>
    <meta:user-defined meta:name="Manager"/>
  </office:meta>
</office:document-meta>
</file>