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15971" style:family="table">
      <style:table-properties style:rel-width="100" table:align="center"/>
    </style:style>
    <style:style style:name="b15971.0" style:family="table-column">
      <style:table-column-properties style:column-width="9.70cm"/>
    </style:style>
    <style:style style:name="b15971.1" style:family="table-column">
      <style:table-column-properties style:column-width="7.94cm"/>
    </style:style>
    <style:style style:name="ea3c68" style:family="table">
      <style:table-properties style:rel-width="100" table:align="center"/>
    </style:style>
    <style:style style:name="ea3c68.0" style:family="table-column">
      <style:table-column-properties style:column-width="17.64cm"/>
    </style:style>
    <style:style style:name="9cf845" style:family="table">
      <style:table-properties style:rel-width="100" table:align="center"/>
    </style:style>
    <style:style style:name="9cf845.0" style:family="table-column">
      <style:table-column-properties style:column-width="3.18cm"/>
    </style:style>
    <style:style style:name="9cf845.1" style:family="table-column">
      <style:table-column-properties style:column-width="3.18cm"/>
    </style:style>
    <style:style style:name="9cf845.2" style:family="table-column">
      <style:table-column-properties style:column-width="3.18cm"/>
    </style:style>
    <style:style style:name="9cf845.3" style:family="table-column">
      <style:table-column-properties style:column-width="3.18cm"/>
    </style:style>
    <style:style style:name="9cf845.4" style:family="table-column">
      <style:table-column-properties style:column-width="3.18cm"/>
    </style:style>
    <style:style style:name="9cf845.5" style:family="table-column">
      <style:table-column-properties style:column-width="3.18cm"/>
    </style:style>
    <style:style style:name="1cd004" style:family="table">
      <style:table-properties style:rel-width="100" table:align="center"/>
    </style:style>
    <style:style style:name="1cd004.0" style:family="table-column">
      <style:table-column-properties style:column-width="11.47cm"/>
    </style:style>
    <style:style style:name="1cd00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15971" table:style-name="b15971">
          <table:table-column table:style-name="b15971.0"/>
          <table:table-column table:style-name="b15971.1"/>
          <table:table-row>
            <table:table-cell office:value-type="string">
              <text:p text:style-name="IM1"><draw:frame draw:style-name="fr1" draw:name="b6fe6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a3c68" table:style-name="ea3c68">
          <table:table-column table:style-name="ea3c6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CRUZE LTZ NB AT (PLACA: FQZ-6C28) — ENTRADA E SAÍDA</text:span></text:p>
        <text:p text:style-name="P2_InstKicker"><text:span text:style-name="T2">FILTROS APLICADOS</text:span></text:p>
        <text:p text:style-name="P3_InstBodyJustified"><text:span text:style-name="T3">• VEÍCULO: CRUZE LTZ NB AT</text:span></text:p>
        <text:p text:style-name="P4_InstBodyJustified"><text:span text:style-name="T4">• PLACA: FQZ-6C28</text:span></text:p>
        <text:p text:style-name="P5_InstBodyJustified"><text:span text:style-name="T5">• VÍNCULO: PRÓPRIO</text:span></text:p>
        <text:p text:style-name="P6_InstBodyJustified"><text:span text:style-name="T6">• MARCA/MODELO: CHEVROLET CRUZE LTZ NB AT</text:span></text:p>
        <text:p text:style-name="P7_InstBodyJustified"><text:span text:style-name="T7">• STATUS: ATIVO</text:span></text:p>
        <text:p text:style-name="P8_InstBodyJustified"><text:span text:style-name="T8">• RECORTE: SOMENTE ENTRADA E SAÍDA</text:span></text:p>
        <text:p text:style-name="P9_InstKicker"><text:span text:style-name="T9">42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42</text:span></text:p>
        <text:p text:style-name="P12_InstBodyJustified"><text:span text:style-name="T12">• VIAGENS (ENTRADA/SAÍDA): 42</text:span></text:p>
        <table:table table:name="9cf845" table:style-name="9cf845">
          <table:table-column table:style-name="9cf845.0"/>
          <table:table-column table:style-name="9cf845.1"/>
          <table:table-column table:style-name="9cf845.2"/>
          <table:table-column table:style-name="9cf845.3"/>
          <table:table-column table:style-name="9cf845.4"/>
          <table:table-column table:style-name="9cf845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PACAEMBU SIMONSEN<text:s text:c="3"/>MOTIVAÇÃO DA VIAGEM: GRAVAÇÃO</text:span></text:p>
            </table:table-cell>
            <table:table-cell office:value-type="string">
              <text:p text:style-name="InstTableCell"><text:span>4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6/2026</text:span></text:p>
            </table:table-cell>
            <table:table-cell office:value-type="string">
              <text:p text:style-name="InstTableCell"><text:span>POSTO VILAR, POSTO VITÓRIA<text:s text:c="2"/>MOTIVAÇÃO DA VIAGEM: ABASTECIMENTO</text:span></text:p>
            </table:table-cell>
            <table:table-cell office:value-type="string">
              <text:p text:style-name="InstTableCell"><text:span>1.2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6/2026 · ENTRADA 23/06/2026</text:span></text:p>
            </table:table-cell>
            <table:table-cell office:value-type="string">
              <text:p text:style-name="InstTableCell"><text:span>SECRETARIA<text:s text:c="2"/>MUNICIPAL<text:s text:c="2"/>DA PESSOA COM DEFICIÊNCIA.<text:s text:c="3"/>SHOPPING ELDORADO.<text:s text:c="2"/>SÃO PAULO SP.<text:s text:c="2"/>MOTIVO.<text:s text:c="2"/>REUNIÕES.</text:span></text:p>
            </table:table-cell>
            <table:table-cell office:value-type="string">
              <text:p text:style-name="InstTableCell"><text:span>1.20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POSTO<text:s text:c="2"/>VITÓRIA<text:s text:c="2"/>POSTO<text:s text:c="2"/>VILAR.<text:s text:c="2"/>MOTIVO. LAVAR VEÍCULO<text:s text:c="2"/>ABASTECER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VELÓRIO MUNICIPAL DE VALENTIM GENTIL SP.</text:span></text:p>
            </table:table-cell>
            <table:table-cell office:value-type="string">
              <text:p text:style-name="InstTableCell"><text:span>3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BAIRRO SÃO JOÃO E VILA CARVALHO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TÓRIA.<text:s text:c="2"/>POSTO VILAR.<text:s text:c="2"/>MOTIVO.<text:s text:c="2"/>LAVAGEM. ABASTECIMENTO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ATENDER MUNÍCIP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8/05/2026</text:span></text:p>
            </table:table-cell>
            <table:table-cell office:value-type="string">
              <text:p text:style-name="InstTableCell"><text:span>BRASÍLIA- DF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ARDIM UNIVERSITÁRIO,<text:s text:c="2"/>CENTRO, CONCHA ACÚSTICA<text:s text:c="2"/>MOTIVAÇÃO DA VIAGEM: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POSTO VITÓRIA E POSTO VILAR<text:s text:c="2"/>MOTIVAÇÃO DA VIAGEM: LAVAR E ABASTECER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SIOMONSEN, ESTRADA DO 27 -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PÇ TRABALHADOR MOTIVAÇÃO DA VIAGEM: GRAVAÇÃO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ECOTUDO<text:s text:c="2"/>MOTIVAÇÃO DA VIAGEM: GRAVAÇÃO</text:span></text:p>
            </table:table-cell>
            <table:table-cell office:value-type="string">
              <text:p text:style-name="InstTableCell"><text:span>3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TOLONI, AO LADO DO MÁRIO COVAS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PARQUE ESPLANADA MOTIVAÇÃO DA VIAGEM: GRAVAÇÃO DRONE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5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PREFEITURA, SEC ESPORTES<text:s text:c="2"/>MOTIVAÇÃO DA VIAGEM: REUNIÃO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SEBRAE<text:s text:c="2"/>MOTIVAÇÃO DA VIAGEM: REUNIÃ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.<text:s text:c="2"/>LOCAL ASSOCIAÇÃO COMERCIAL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PREFEITURA.<text:s text:c="2"/>UNIODONTO.<text:s text:c="3"/>MOTIVO. RETIRAR DOCUMENTO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IBIS MOTIVAÇÃO DA VIAGEM: EVENT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ATENDER MUNÍCIPE.<text:s text:c="2"/>ABASTECER VEÍCULO. POZZOBON.<text:s text:c="2"/>POSTO VILAR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9/04/2026</text:span></text:p>
            </table:table-cell>
            <table:table-cell office:value-type="string">
              <text:p text:style-name="InstTableCell"><text:span>CENTRO DE CONVENÇÕES ANHEMBI. SÃO PAULO<text:s text:c="2"/>SP.</text:span></text:p>
            </table:table-cell>
            <table:table-cell office:value-type="string">
              <text:p text:style-name="InstTableCell"><text:span>1.29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SAO COSME, PACEMBU. CECAP2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PREFEITURA -RETIORAR DOCUMENTOS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3/2026 · ENTRADA 23/03/2026</text:span></text:p>
            </table:table-cell>
            <table:table-cell office:value-type="string">
              <text:p text:style-name="InstTableCell"><text:span>STA CASA -SECR ESPORTE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ESTRADA VICNAL SIOMONSEN - PONTE RISCO DESABAR -VL CARVALHO</text:span></text:p>
            </table:table-cell>
            <table:table-cell office:value-type="string">
              <text:p text:style-name="InstTableCell"><text:span>5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SIMONSEN -FOTOS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EFEITURA -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OSTO LAVAR E ABASTECE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7/03/2026</text:span></text:p>
            </table:table-cell>
            <table:table-cell office:value-type="string">
              <text:p text:style-name="InstTableCell"><text:span>BRASÍLIA CAPITAL<text:s text:c="2"/>- MOTIVAÇÃO DA VIAGEM: CURSOS .</text:span></text:p>
            </table:table-cell>
            <table:table-cell office:value-type="string">
              <text:p text:style-name="InstTableCell"><text:span>1.63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CDHU, SAO JOAO</text:span></text:p>
            </table:table-cell>
            <table:table-cell office:value-type="string">
              <text:p text:style-name="InstTableCell"><text:span>1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8/26 · EMERSON LUIZ PANIÁGUA BORTOLAI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POSTO VILAR E POSTO VITÓRIA<text:s text:c="2"/>MOTIVAÇÃO DA VIAGEM: LAVAR E ABASTECE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CALUBRI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COLINAS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2/2026 · ENTRADA 07/02/2026</text:span></text:p>
            </table:table-cell>
            <table:table-cell office:value-type="string">
              <text:p text:style-name="InstTableCell"><text:span>KRIK,SABADO</text:span></text:p>
            </table:table-cell>
            <table:table-cell office:value-type="string">
              <text:p text:style-name="InstTableCell"><text:span>3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CONCESSIONÁRIA<text:s text:c="2"/>JEEP.<text:s text:c="2"/>MOTIVO. BUSCAR RICARD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31/01/2026</text:span></text:p>
            </table:table-cell>
            <table:table-cell office:value-type="string">
              <text:p text:style-name="InstTableCell"><text:span>SÃO PÀULO - ALESP</text:span></text:p>
            </table:table-cell>
            <table:table-cell office:value-type="string">
              <text:p text:style-name="InstTableCell"><text:span>1.15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1/26 · WILSON DA SILVA BORGES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ORIA - LEVAR SEBASTIÃO - OBS: TROCAR PNEU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ÓRIA<text:s text:c="2"/>ATELIÊ<text:s text:c="2"/>CAROLINA LEMOS.<text:s text:c="3"/>MOTIVO. LAVAGEM.<text:s text:c="2"/>AJUSTES NAS ROUPAS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1/2026 · ENTRADA 19/01/2026</text:span></text:p>
            </table:table-cell>
            <table:table-cell office:value-type="string">
              <text:p text:style-name="InstTableCell"><text:span>BRASIL<text:s text:c="2"/>EPI , TRIFAS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1/26 · PEDRO KOJIMA</text:span></text:p>
            </table:table-cell>
          </table:table-row>
        </table:table>
        <text:p text:style-name="Standard"/>
        <table:table table:name="1cd004" table:style-name="1cd004">
          <table:table-column table:style-name="1cd004.0"/>
          <table:table-column table:style-name="1cd00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FQZ6C28?secao=entrada-e-saida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15971" style:family="table">
      <style:table-properties style:rel-width="100" table:align="center"/>
    </style:style>
    <style:style style:name="b15971.0" style:family="table-column">
      <style:table-column-properties style:column-width="9.70cm"/>
    </style:style>
    <style:style style:name="b15971.1" style:family="table-column">
      <style:table-column-properties style:column-width="7.94cm"/>
    </style:style>
    <style:style style:name="ea3c68" style:family="table">
      <style:table-properties style:rel-width="100" table:align="center"/>
    </style:style>
    <style:style style:name="ea3c68.0" style:family="table-column">
      <style:table-column-properties style:column-width="17.64cm"/>
    </style:style>
    <style:style style:name="9cf845" style:family="table">
      <style:table-properties style:rel-width="100" table:align="center"/>
    </style:style>
    <style:style style:name="9cf845.0" style:family="table-column">
      <style:table-column-properties style:column-width="3.18cm"/>
    </style:style>
    <style:style style:name="9cf845.1" style:family="table-column">
      <style:table-column-properties style:column-width="3.18cm"/>
    </style:style>
    <style:style style:name="9cf845.2" style:family="table-column">
      <style:table-column-properties style:column-width="3.18cm"/>
    </style:style>
    <style:style style:name="9cf845.3" style:family="table-column">
      <style:table-column-properties style:column-width="3.18cm"/>
    </style:style>
    <style:style style:name="9cf845.4" style:family="table-column">
      <style:table-column-properties style:column-width="3.18cm"/>
    </style:style>
    <style:style style:name="9cf845.5" style:family="table-column">
      <style:table-column-properties style:column-width="3.18cm"/>
    </style:style>
    <style:style style:name="1cd004" style:family="table">
      <style:table-properties style:rel-width="100" table:align="center"/>
    </style:style>
    <style:style style:name="1cd004.0" style:family="table-column">
      <style:table-column-properties style:column-width="11.47cm"/>
    </style:style>
    <style:style style:name="1cd00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9.000</dc:date>
    <meta:generator>PHPWord</meta:generator>
    <meta:initial-creator/>
    <meta:creation-date>2026-08-18T09:16:59.000</meta:creation-date>
    <meta:keyword/>
    <meta:user-defined meta:name="Category"/>
    <meta:user-defined meta:name="Company"/>
    <meta:user-defined meta:name="Manager"/>
  </office:meta>
</office:document-meta>
</file>