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7e1c6" style:family="table">
      <style:table-properties style:rel-width="100" table:align="center"/>
    </style:style>
    <style:style style:name="c7e1c6.0" style:family="table-column">
      <style:table-column-properties style:column-width="9.70cm"/>
    </style:style>
    <style:style style:name="c7e1c6.1" style:family="table-column">
      <style:table-column-properties style:column-width="7.94cm"/>
    </style:style>
    <style:style style:name="1afd93" style:family="table">
      <style:table-properties style:rel-width="100" table:align="center"/>
    </style:style>
    <style:style style:name="1afd93.0" style:family="table-column">
      <style:table-column-properties style:column-width="17.64cm"/>
    </style:style>
    <style:style style:name="87ff89" style:family="table">
      <style:table-properties style:rel-width="100" table:align="center"/>
    </style:style>
    <style:style style:name="87ff89.0" style:family="table-column">
      <style:table-column-properties style:column-width="3.18cm"/>
    </style:style>
    <style:style style:name="87ff89.1" style:family="table-column">
      <style:table-column-properties style:column-width="3.18cm"/>
    </style:style>
    <style:style style:name="87ff89.2" style:family="table-column">
      <style:table-column-properties style:column-width="3.18cm"/>
    </style:style>
    <style:style style:name="87ff89.3" style:family="table-column">
      <style:table-column-properties style:column-width="3.18cm"/>
    </style:style>
    <style:style style:name="87ff89.4" style:family="table-column">
      <style:table-column-properties style:column-width="3.18cm"/>
    </style:style>
    <style:style style:name="87ff89.5" style:family="table-column">
      <style:table-column-properties style:column-width="3.18cm"/>
    </style:style>
    <style:style style:name="87ff89.6" style:family="table-column">
      <style:table-column-properties style:column-width="3.18cm"/>
    </style:style>
    <style:style style:name="87ff89.7" style:family="table-column">
      <style:table-column-properties style:column-width="3.18cm"/>
    </style:style>
    <style:style style:name="87ff89.8" style:family="table-column">
      <style:table-column-properties style:column-width="3.18cm"/>
    </style:style>
    <style:style style:name="32dab2" style:family="table">
      <style:table-properties style:rel-width="100" table:align="center"/>
    </style:style>
    <style:style style:name="32dab2.0" style:family="table-column">
      <style:table-column-properties style:column-width="11.47cm"/>
    </style:style>
    <style:style style:name="32dab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7e1c6" table:style-name="c7e1c6">
          <table:table-column table:style-name="c7e1c6.0"/>
          <table:table-column table:style-name="c7e1c6.1"/>
          <table:table-row>
            <table:table-cell office:value-type="string">
              <text:p text:style-name="IM1"><draw:frame draw:style-name="fr1" draw:name="aec28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afd93" table:style-name="1afd93">
          <table:table-column table:style-name="1afd9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OUTRAS REQUISIÇÕES</text:span></text:p>
        <text:p text:style-name="P2_InstBodyJustified"><text:span text:style-name="T2">CONSULTA SEM FILTROS — TODAS AS REQUISIÇÕES DA FROTA (EXCETO ABASTECIMENTO).</text:span></text:p>
        <text:p text:style-name="P3_InstKicker"><text:span text:style-name="T3">18 REQUISIÇÃO(ÕES) ENCONTRADA(S)</text:span></text:p>
        <text:p text:style-name="P4_InstKicker"><text:span text:style-name="T4">INDICADORES DE OUTRAS REQUISIÇÕES</text:span></text:p>
        <text:p text:style-name="P5_InstBodyJustified"><text:span text:style-name="T5">• REQUISIÇÕES: 18 · VEÍCULOS: 3</text:span></text:p>
        <text:p text:style-name="P6_InstBodyJustified"><text:span text:style-name="T6">• VALOR: R$ 9.331,78 · VALOR MÉDIO: R$ 518,43</text:span></text:p>
        <text:p text:style-name="P7_InstBodyJustified"><text:span text:style-name="T7">• QUALIDADE: 0% SEM QUANTIDADE · 0% SEM VALOR · 0% SEM FORNECEDOR</text:span></text:p>
        <text:p text:style-name="P8_InstBodyJustified"><text:span text:style-name="T8">• TOP VEÍCULOS: 1. JEEP RENEGADE LONGITUDE T270 (STM-6C55) — 10 REQ. · R$ 5.129,78 · 2. CRUZE LTZ NB AT (FQZ-6C28) — 7 REQ. · R$ 4.163,00 · 3. MOTOCICLETA HONDA CG 60 FAN (FRN-8E27) — 1 REQ. · R$ 39,00</text:span></text:p>
        <text:p text:style-name="P9_InstBodyJustified"><text:span text:style-name="T9">• TOP TIPOS: 1. PNEUS — 2 REQ. · R$ 7.400,00 · 2. ALMOXARIFADO — 12 REQ. · R$ 1.695,42 · 3. PEÇAS — 4 REQ. · R$ 236,36</text:span></text:p>
        <text:p text:style-name="P10_InstBodyJustified"><text:span text:style-name="T10">• TOP PRODUTOS: 1. PNEU 225/55 R18 98V — 1 REQ. · R$ 3.720,00 · 2. PNEU 215/50 R17 91V — 1 REQ. · R$ 3.680,00 · 3. REVISÃO DE VEÍCULO — 1 REQ. · R$ 684,44</text:span></text:p>
        <text:p text:style-name="P11_InstBodyJustified"><text:span text:style-name="T11">• TOP FORNECEDORES: 1. CA-LUBRI AUTO CENTER LTDA — 7 REQ. · R$ 7.823,00 · 2. ALLMA NOBRE COMERCIO DE VEICULOS LTDA — 9 REQ. · R$ 1.409,78 · 3. GILMAR JOAQUIM DA SILVA 05143979188 — 1 REQ. · R$ 60,00</text:span></text:p>
        <table:table table:name="87ff89" table:style-name="87ff89">
          <table:table-column table:style-name="87ff89.0"/>
          <table:table-column table:style-name="87ff89.1"/>
          <table:table-column table:style-name="87ff89.2"/>
          <table:table-column table:style-name="87ff89.3"/>
          <table:table-column table:style-name="87ff89.4"/>
          <table:table-column table:style-name="87ff89.5"/>
          <table:table-column table:style-name="87ff89.6"/>
          <table:table-column table:style-name="87ff89.7"/>
          <table:table-column table:style-name="87ff89.8"/>
          <table:table-row>
            <table:table-cell office:value-type="string">
              <text:p><text:span>DATA</text:span></text:p>
            </table:table-cell>
            <table:table-cell office:value-type="string">
              <text:p><text:span>VEÍCULO</text:span></text:p>
            </table:table-cell>
            <table:table-cell office:value-type="string">
              <text:p><text:span>PLACA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PRODUTO</text:span></text:p>
            </table:table-cell>
            <table:table-cell office:value-type="string">
              <text:p><text:span>QTDE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FORNECEDOR</text:span></text:p>
            </table:table-cell>
            <table:table-cell office:value-type="string">
              <text:p><text:span>CENTRO DE CUSTO</text:span></text:p>
            </table:table-cell>
          </table:table-row>
          <table:table-row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MOTOCICLETA HONDA CG 60 FAN</text:span></text:p>
            </table:table-cell>
            <table:table-cell office:value-type="string">
              <text:p text:style-name="InstTableCell"><text:span>FRN-8E27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ÓLEO SINTÉTICO 10W30</text:span></text:p>
            </table:table-cell>
            <table:table-cell office:value-type="string">
              <text:p text:style-name="InstTableCell"><text:span>1,000 LT</text:span></text:p>
            </table:table-cell>
            <table:table-cell office:value-type="string">
              <text:p text:style-name="InstTableCell"><text:span>39,00</text:span></text:p>
            </table:table-cell>
            <table:table-cell office:value-type="string">
              <text:p text:style-name="InstTableCell"><text:span>POSTO VILAR VOTUPORANGA LTDA</text:span></text:p>
            </table:table-cell>
            <table:table-cell office:value-type="string">
              <text:p text:style-name="InstTableCell"><text:span>MOTO HONDA -CG-160 FAN</text:span></text:p>
            </table:table-cell>
          </table:table-row>
          <table:table-row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PNEUS</text:span></text:p>
            </table:table-cell>
            <table:table-cell office:value-type="string">
              <text:p text:style-name="InstTableCell"><text:span>PNEU 225/55 R18 98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720,00</text:span></text:p>
            </table:table-cell>
            <table:table-cell office:value-type="string">
              <text:p text:style-name="InstTableCell"><text:span>CA-LUBRI AUTO CENTER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ÓLEO SINTÉTICO SAE 0W20 API SP DEXOS1 G3 LUBRIFICANTE DE MOTOR LITRO</text:span></text:p>
            </table:table-cell>
            <table:table-cell office:value-type="string">
              <text:p text:style-name="InstTableCell"><text:span>4,000 LT</text:span></text:p>
            </table:table-cell>
            <table:table-cell office:value-type="string">
              <text:p text:style-name="InstTableCell"><text:span>200,00</text:span></text:p>
            </table:table-cell>
            <table:table-cell office:value-type="string">
              <text:p text:style-name="InstTableCell"><text:span>CA-LUBRI AUTO CENTER LTDA</text:span></text:p>
            </table:table-cell>
            <table:table-cell office:value-type="string">
              <text:p text:style-name="InstTableCell"><text:span>CRUZE LTZ -FQZ6C28</text:span></text:p>
            </table:table-cell>
          </table:table-row>
          <table:table-row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PEÇAS</text:span></text:p>
            </table:table-cell>
            <table:table-cell office:value-type="string">
              <text:p text:style-name="InstTableCell"><text:span>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8,00</text:span></text:p>
            </table:table-cell>
            <table:table-cell office:value-type="string">
              <text:p text:style-name="InstTableCell"><text:span>CA-LUBRI AUTO CENTER LTDA</text:span></text:p>
            </table:table-cell>
            <table:table-cell office:value-type="string">
              <text:p text:style-name="InstTableCell"><text:span>CRUZE LTZ -FQZ6C28</text:span></text:p>
            </table:table-cell>
          </table:table-row>
          <table:table-row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FILTRO DO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5,00</text:span></text:p>
            </table:table-cell>
            <table:table-cell office:value-type="string">
              <text:p text:style-name="InstTableCell"><text:span>CA-LUBRI AUTO CENTER LTDA</text:span></text:p>
            </table:table-cell>
            <table:table-cell office:value-type="string">
              <text:p text:style-name="InstTableCell"><text:span>CRUZE LTZ -FQZ6C28</text:span></text:p>
            </table:table-cell>
          </table:table-row>
          <table:table-row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FILTRO DE A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0,00</text:span></text:p>
            </table:table-cell>
            <table:table-cell office:value-type="string">
              <text:p text:style-name="InstTableCell"><text:span>CA-LUBRI AUTO CENTER LTDA</text:span></text:p>
            </table:table-cell>
            <table:table-cell office:value-type="string">
              <text:p text:style-name="InstTableCell"><text:span>CRUZE LTZ -FQZ6C28</text:span></text:p>
            </table:table-cell>
          </table:table-row>
          <table:table-row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PEÇAS</text:span></text:p>
            </table:table-cell>
            <table:table-cell office:value-type="string">
              <text:p text:style-name="InstTableCell"><text:span>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0,00</text:span></text:p>
            </table:table-cell>
            <table:table-cell office:value-type="string">
              <text:p text:style-name="InstTableCell"><text:span>CA-LUBRI AUTO CENTER LTDA</text:span></text:p>
            </table:table-cell>
            <table:table-cell office:value-type="string">
              <text:p text:style-name="InstTableCell"><text:span>CRUZE LTZ -FQZ6C28</text:span></text:p>
            </table:table-cell>
          </table:table-row>
          <table:table-row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PNEUS</text:span></text:p>
            </table:table-cell>
            <table:table-cell office:value-type="string">
              <text:p text:style-name="InstTableCell"><text:span>PNEU 215/50 R17 91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680,00</text:span></text:p>
            </table:table-cell>
            <table:table-cell office:value-type="string">
              <text:p text:style-name="InstTableCell"><text:span>CA-LUBRI AUTO CENTER LTDA</text:span></text:p>
            </table:table-cell>
            <table:table-cell office:value-type="string">
              <text:p text:style-name="InstTableCell"><text:span>CRUZE LTZ -FQZ6C28</text:span></text:p>
            </table:table-cell>
          </table:table-row>
          <table:table-row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CONSERTO DE PNEU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0,00</text:span></text:p>
            </table:table-cell>
            <table:table-cell office:value-type="string">
              <text:p text:style-name="InstTableCell"><text:span>GILMAR JOAQUIM DA SILVA 05143979188</text:span></text:p>
            </table:table-cell>
            <table:table-cell office:value-type="string">
              <text:p text:style-name="InstTableCell"><text:span>CRUZE LTZ -FQZ6C28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REVISÃO DE VEÍCUL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84,44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LUBRIFICANTE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,06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OLEO PARA MOTOR</text:span></text:p>
            </table:table-cell>
            <table:table-cell office:value-type="string">
              <text:p text:style-name="InstTableCell"><text:span>5,000 UN</text:span></text:p>
            </table:table-cell>
            <table:table-cell office:value-type="string">
              <text:p text:style-name="InstTableCell"><text:span>405,00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LIMPA BIC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,14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CONDICIONADOR DE METAIS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60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HIGIENIZADOR DE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01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PEÇAS</text:span></text:p>
            </table:table-cell>
            <table:table-cell office:value-type="string">
              <text:p text:style-name="InstTableCell"><text:span>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2,46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PEÇAS</text:span></text:p>
            </table:table-cell>
            <table:table-cell office:value-type="string">
              <text:p text:style-name="InstTableCell"><text:span>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5,90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  <table:table-row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ALMOXARIFADO</text:span></text:p>
            </table:table-cell>
            <table:table-cell office:value-type="string">
              <text:p text:style-name="InstTableCell"><text:span>ELEMENTO FIL/O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4,17</text:span></text:p>
            </table:table-cell>
            <table:table-cell office:value-type="string">
              <text:p text:style-name="InstTableCell"><text:span>ALLMA NOBRE COMERCIO DE VEICULOS LTDA</text:span></text:p>
            </table:table-cell>
            <table:table-cell office:value-type="string">
              <text:p text:style-name="InstTableCell"><text:span>JEEP RENEGADE- STM6C55</text:span></text:p>
            </table:table-cell>
          </table:table-row>
        </table:table>
        <text:p text:style-name="Standard"/>
        <table:table table:name="32dab2" table:style-name="32dab2">
          <table:table-column table:style-name="32dab2.0"/>
          <table:table-column table:style-name="32dab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outras-requisicoes</text:span></text:p>
            </table:table-cell>
            <table:table-cell office:value-type="string">
              <text:p><text:span>Gerado em 18/08/2026 03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7e1c6" style:family="table">
      <style:table-properties style:rel-width="100" table:align="center"/>
    </style:style>
    <style:style style:name="c7e1c6.0" style:family="table-column">
      <style:table-column-properties style:column-width="9.70cm"/>
    </style:style>
    <style:style style:name="c7e1c6.1" style:family="table-column">
      <style:table-column-properties style:column-width="7.94cm"/>
    </style:style>
    <style:style style:name="1afd93" style:family="table">
      <style:table-properties style:rel-width="100" table:align="center"/>
    </style:style>
    <style:style style:name="1afd93.0" style:family="table-column">
      <style:table-column-properties style:column-width="17.64cm"/>
    </style:style>
    <style:style style:name="87ff89" style:family="table">
      <style:table-properties style:rel-width="100" table:align="center"/>
    </style:style>
    <style:style style:name="87ff89.0" style:family="table-column">
      <style:table-column-properties style:column-width="3.18cm"/>
    </style:style>
    <style:style style:name="87ff89.1" style:family="table-column">
      <style:table-column-properties style:column-width="3.18cm"/>
    </style:style>
    <style:style style:name="87ff89.2" style:family="table-column">
      <style:table-column-properties style:column-width="3.18cm"/>
    </style:style>
    <style:style style:name="87ff89.3" style:family="table-column">
      <style:table-column-properties style:column-width="3.18cm"/>
    </style:style>
    <style:style style:name="87ff89.4" style:family="table-column">
      <style:table-column-properties style:column-width="3.18cm"/>
    </style:style>
    <style:style style:name="87ff89.5" style:family="table-column">
      <style:table-column-properties style:column-width="3.18cm"/>
    </style:style>
    <style:style style:name="87ff89.6" style:family="table-column">
      <style:table-column-properties style:column-width="3.18cm"/>
    </style:style>
    <style:style style:name="87ff89.7" style:family="table-column">
      <style:table-column-properties style:column-width="3.18cm"/>
    </style:style>
    <style:style style:name="87ff89.8" style:family="table-column">
      <style:table-column-properties style:column-width="3.18cm"/>
    </style:style>
    <style:style style:name="32dab2" style:family="table">
      <style:table-properties style:rel-width="100" table:align="center"/>
    </style:style>
    <style:style style:name="32dab2.0" style:family="table-column">
      <style:table-column-properties style:column-width="11.47cm"/>
    </style:style>
    <style:style style:name="32dab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6:48:43.000</dc:date>
    <meta:generator>PHPWord</meta:generator>
    <meta:initial-creator/>
    <meta:creation-date>2026-08-18T06:48:43.000</meta:creation-date>
    <meta:keyword/>
    <meta:user-defined meta:name="Category"/>
    <meta:user-defined meta:name="Company"/>
    <meta:user-defined meta:name="Manager"/>
  </office:meta>
</office:document-meta>
</file>