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56386" style:family="table">
      <style:table-properties style:rel-width="100" table:align="center"/>
    </style:style>
    <style:style style:name="656386.0" style:family="table-column">
      <style:table-column-properties style:column-width="9.70cm"/>
    </style:style>
    <style:style style:name="656386.1" style:family="table-column">
      <style:table-column-properties style:column-width="7.94cm"/>
    </style:style>
    <style:style style:name="ada9ee" style:family="table">
      <style:table-properties style:rel-width="100" table:align="center"/>
    </style:style>
    <style:style style:name="ada9ee.0" style:family="table-column">
      <style:table-column-properties style:column-width="17.64cm"/>
    </style:style>
    <style:style style:name="8c960e" style:family="table">
      <style:table-properties style:rel-width="100" table:align="center"/>
    </style:style>
    <style:style style:name="8c960e.0" style:family="table-column">
      <style:table-column-properties style:column-width="3.18cm"/>
    </style:style>
    <style:style style:name="8c960e.1" style:family="table-column">
      <style:table-column-properties style:column-width="3.18cm"/>
    </style:style>
    <style:style style:name="8c960e.2" style:family="table-column">
      <style:table-column-properties style:column-width="3.18cm"/>
    </style:style>
    <style:style style:name="8c960e.3" style:family="table-column">
      <style:table-column-properties style:column-width="3.18cm"/>
    </style:style>
    <style:style style:name="8c960e.4" style:family="table-column">
      <style:table-column-properties style:column-width="3.18cm"/>
    </style:style>
    <style:style style:name="8c960e.5" style:family="table-column">
      <style:table-column-properties style:column-width="3.18cm"/>
    </style:style>
    <style:style style:name="8c960e.6" style:family="table-column">
      <style:table-column-properties style:column-width="3.18cm"/>
    </style:style>
    <style:style style:name="8c960e.7" style:family="table-column">
      <style:table-column-properties style:column-width="3.18cm"/>
    </style:style>
    <style:style style:name="8c960e.8" style:family="table-column">
      <style:table-column-properties style:column-width="3.18cm"/>
    </style:style>
    <style:style style:name="91717d" style:family="table">
      <style:table-properties style:rel-width="100" table:align="center"/>
    </style:style>
    <style:style style:name="91717d.0" style:family="table-column">
      <style:table-column-properties style:column-width="11.47cm"/>
    </style:style>
    <style:style style:name="91717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56386" table:style-name="656386">
          <table:table-column table:style-name="656386.0"/>
          <table:table-column table:style-name="656386.1"/>
          <table:table-row>
            <table:table-cell office:value-type="string">
              <text:p text:style-name="IM1"><draw:frame draw:style-name="fr1" draw:name="cb399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da9ee" table:style-name="ada9ee">
          <table:table-column table:style-name="ada9e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ENTRADA E SAÍDA DE VEÍCULOS</text:span></text:p>
        <text:p text:style-name="P2_InstBodyJustified"><text:span text:style-name="T2">CONSULTA SEM FILTROS — TODAS AS VIAGENS DE PORTARIA.</text:span></text:p>
        <text:p text:style-name="P3_InstKicker"><text:span text:style-name="T3">493 VIAGEM(NS) ENCONTRADA(S)</text:span></text:p>
        <text:p text:style-name="P4_InstKicker"><text:span text:style-name="T4">INDICADORES DE ENTRADA E SAÍDA</text:span></text:p>
        <text:p text:style-name="P5_InstBodyJustified"><text:span text:style-name="T5">• VIAGENS: 493 · VEÍCULOS: 4</text:span></text:p>
        <text:p text:style-name="P6_InstBodyJustified"><text:span text:style-name="T6">• KM RODADOS: 14.751 · MÉDIA: 30,2 KM/VIAGEM</text:span></text:p>
        <text:p text:style-name="P7_InstBodyJustified"><text:span text:style-name="T7">• CONCLUÍDAS: 492 (100%) · AGUARDANDO RETORNO: 1 · SEM SAÍDA: 0</text:span></text:p>
        <text:p text:style-name="P8_InstBodyJustified"><text:span text:style-name="T8">• ABERTAS HÁ MAIS DE 7 DIAS: 0 · DIAS MÉDIOS EM VIAGEM: 0,1</text:span></text:p>
        <text:p text:style-name="P9_InstBodyJustified"><text:span text:style-name="T9">• QUALIDADE: 0% SEM MOTORISTA · 0% SEM DESTINO · 1% SEM KM · 3 COM KM INCONSISTENTE</text:span></text:p>
        <text:p text:style-name="P10_InstBodyJustified"><text:span text:style-name="T10">• COMBUSTÍVEL: 53 ABASTECIMENTO(S) · 1.581,7 LITROS · R$ 8.234,82 · R$ 0,56/KM · 9,3 KM/LITRO</text:span></text:p>
        <text:p text:style-name="P11_InstBodyJustified"><text:span text:style-name="T11">• TOP VEÍCULOS: 1. CRUZE LTZ NB AT (FQZ-6C28) — 42 VIAG. · 7.198 KM · 2. JEEP RENEGADE LONGITUDE T270 (STM-6C55) — 192 VIAG. · 3.128 KM · 3. PEUGEOT 208 ALLURE (STX-2B29) — 187 VIAG. · 2.372 KM</text:span></text:p>
        <text:p text:style-name="P12_InstBodyJustified"><text:span text:style-name="T12">• TOP DESTINOS: 1. BRASÍLIA CAPITAL<text:s text:c="2"/>- MOTIVAÇÃO DA VIAGEM: CURSOS . — 1 VIAG. · 1.637 KM · 2. CENTRO DE CONVENÇÕES ANHEMBI. SÃO PAULO<text:s text:c="2"/>SP. — 1 VIAG. · 1.297 KM · 3. POSTO VILAR, POSTO VITÓRIA<text:s text:c="2"/>MOTIVAÇÃO DA VIAGEM: ABASTECIMENTO — 1 VIAG. · 1.222 KM</text:span></text:p>
        <text:p text:style-name="P13_InstBodyJustified"><text:span text:style-name="T13">• TOP MOTORISTAS: 1. VALDEMIR MARZOCHI — 131 VIAG. · 4.433 KM · 2. SEBASTIÃO LOURENÇO DE OLIVEIRA — 112 VIAG. · 3.925 KM · 3. RICARDO MACHADO — 135 VIAG. · 3.033 KM</text:span></text:p>
        <table:table table:name="8c960e" table:style-name="8c960e">
          <table:table-column table:style-name="8c960e.0"/>
          <table:table-column table:style-name="8c960e.1"/>
          <table:table-column table:style-name="8c960e.2"/>
          <table:table-column table:style-name="8c960e.3"/>
          <table:table-column table:style-name="8c960e.4"/>
          <table:table-column table:style-name="8c960e.5"/>
          <table:table-column table:style-name="8c960e.6"/>
          <table:table-column table:style-name="8c960e.7"/>
          <table:table-column table:style-name="8c960e.8"/>
          <table:table-row>
            <table:table-cell office:value-type="string">
              <text:p><text:span>VEÍCULO</text:span></text:p>
            </table:table-cell>
            <table:table-cell office:value-type="string">
              <text:p><text:span>PLACA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SAÍDA</text:span></text:p>
            </table:table-cell>
            <table:table-cell office:value-type="string">
              <text:p><text:span>ENTRADA</text:span></text:p>
            </table:table-cell>
            <table:table-cell office:value-type="string">
              <text:p><text:span>SITUAÇÃO</text:span></text:p>
            </table:table-cell>
            <table:table-cell office:value-type="string">
              <text:p><text:span>MOTORISTA</text:span></text:p>
            </table:table-cell>
            <table:table-cell office:value-type="string">
              <text:p><text:span>DESTINO</text:span></text:p>
            </table:table-cell>
            <table:table-cell office:value-type="string">
              <text:p><text:span>ODÔMETRO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420/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ACAEMBU SIMONSEN<text:s text:c="3"/>MOTIVAÇÃO DA VIAGEM: GRAVAÇÃO</text:span></text:p>
            </table:table-cell>
            <table:table-cell office:value-type="string">
              <text:p text:style-name="InstTableCell"><text:span>87429 → 87478 (+4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9/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7617 → 37620 (+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8/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,<text:s text:c="2"/>POSTO VITÓRIA<text:s text:c="2"/>MOTIVAÇÃO DA VIAGEM: ABASTECIMENTO E LAVAGEM</text:span></text:p>
            </table:table-cell>
            <table:table-cell office:value-type="string">
              <text:p text:style-name="InstTableCell"><text:span>37611 → 37617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74/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15360 → 15369 (+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73/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ORREIO S</text:span></text:p>
            </table:table-cell>
            <table:table-cell office:value-type="string">
              <text:p text:style-name="InstTableCell"><text:span>15356 → 15360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72/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15352 → 15356 (+4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33/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ARQUE ESPLANADA E EPLATZ</text:span></text:p>
            </table:table-cell>
            <table:table-cell office:value-type="string">
              <text:p text:style-name="InstTableCell"><text:span>84674 → 84695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7/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LAUPLACAS JALES-SP</text:span></text:p>
            </table:table-cell>
            <table:table-cell office:value-type="string">
              <text:p text:style-name="InstTableCell"><text:span>37418 → 37611 (+19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71/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STAÇÃO FERROVIÁRIA</text:span></text:p>
            </table:table-cell>
            <table:table-cell office:value-type="string">
              <text:p text:style-name="InstTableCell"><text:span>15346 → 15352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70/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LINIMED<text:s text:c="2"/>MOTIVO DA SAÍDA: BUSCAR DOCUMENTOS (FERNANDO RH)</text:span></text:p>
            </table:table-cell>
            <table:table-cell office:value-type="string">
              <text:p text:style-name="InstTableCell"><text:span>15342 → 15346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9/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LAR ABASTECER</text:span></text:p>
            </table:table-cell>
            <table:table-cell office:value-type="string">
              <text:p text:style-name="InstTableCell"><text:span>15337 → 15342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32/26</text:span></text:p>
            </table:table-cell>
            <table:table-cell office:value-type="string">
              <text:p text:style-name="InstTableCell"><text:span>26/06/2026</text:span></text:p>
            </table:table-cell>
            <table:table-cell office:value-type="string">
              <text:p text:style-name="InstTableCell"><text:span>2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IMONSEN E ESCOLA NEYDE MARÃO<text:s text:c="4"/>MOTIVAÇÃO DA VIAGEM:<text:s text:c="2"/>GRAVAÇÕES</text:span></text:p>
            </table:table-cell>
            <table:table-cell office:value-type="string">
              <text:p text:style-name="InstTableCell"><text:span>84636 → 84674 (+3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8/26</text:span></text:p>
            </table:table-cell>
            <table:table-cell office:value-type="string">
              <text:p text:style-name="InstTableCell"><text:span>26/06/2026</text:span></text:p>
            </table:table-cell>
            <table:table-cell office:value-type="string">
              <text:p text:style-name="InstTableCell"><text:span>2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STRADA VICINAL VOTUPORANGA A ÁLVARES FLORENCE</text:span></text:p>
            </table:table-cell>
            <table:table-cell office:value-type="string">
              <text:p text:style-name="InstTableCell"><text:span>15324 → 15337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7/26</text:span></text:p>
            </table:table-cell>
            <table:table-cell office:value-type="string">
              <text:p text:style-name="InstTableCell"><text:span>26/06/2026</text:span></text:p>
            </table:table-cell>
            <table:table-cell office:value-type="string">
              <text:p text:style-name="InstTableCell"><text:span>2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UNIFEV.<text:s text:c="2"/>MOTIVO DA SAÍDA: LEVAR DOCUMENTOS</text:span></text:p>
            </table:table-cell>
            <table:table-cell office:value-type="string">
              <text:p text:style-name="InstTableCell"><text:span>15321 → 15324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6/26</text:span></text:p>
            </table:table-cell>
            <table:table-cell office:value-type="string">
              <text:p text:style-name="InstTableCell"><text:span>26/06/2026</text:span></text:p>
            </table:table-cell>
            <table:table-cell office:value-type="string">
              <text:p text:style-name="InstTableCell"><text:span>2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S, CANAÃ, COLINAS,PRO- POVO E MATARAZO. MOTIVAÇÃO DA VIAGEM:<text:s text:c="2"/>ATENDER DENÚNCIAS.</text:span></text:p>
            </table:table-cell>
            <table:table-cell office:value-type="string">
              <text:p text:style-name="InstTableCell"><text:span>15303 → 15321 (+18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378/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, POSTO VITÓRIA<text:s text:c="2"/>MOTIVAÇÃO DA VIAGEM: ABASTECIMENTO</text:span></text:p>
            </table:table-cell>
            <table:table-cell office:value-type="string">
              <text:p text:style-name="InstTableCell"><text:span>83205 → 84427 (+122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6/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' PAINEIRAS,<text:s text:c="2"/>VILA AMÉRICA,<text:s text:c="2"/>PRAÇA SÃO BENTO</text:span></text:p>
            </table:table-cell>
            <table:table-cell office:value-type="string">
              <text:p text:style-name="InstTableCell"><text:span>37407 → 37418 (+1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5/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NTRO, SECRETARIA ESPORTES, VILA AMÉRICA E CECAP2</text:span></text:p>
            </table:table-cell>
            <table:table-cell office:value-type="string">
              <text:p text:style-name="InstTableCell"><text:span>37394 → 37407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5/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ECRETARIA MUNICIPAL DE DIREITOS, HUMANOS, LEVAR CARTÃO DE PONTO</text:span></text:p>
            </table:table-cell>
            <table:table-cell office:value-type="string">
              <text:p text:style-name="InstTableCell"><text:span>15296 → 15303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4/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2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ECRETARIA MUNICIPAL DE TRÂNSITO E PREFEITURA<text:s text:c="2"/>MOTIVAÇÃO DA VIAGEM:<text:s text:c="2"/>ATENDER VEREADOR RICARDO BOZO</text:span></text:p>
            </table:table-cell>
            <table:table-cell office:value-type="string">
              <text:p text:style-name="InstTableCell"><text:span>15291 → 15296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4/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ILA CARVALHO,<text:s text:c="2"/>CECAP2</text:span></text:p>
            </table:table-cell>
            <table:table-cell office:value-type="string">
              <text:p text:style-name="InstTableCell"><text:span>37367 → 37394 (+2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3/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NTRO,<text:s text:c="2"/>CECAP2</text:span></text:p>
            </table:table-cell>
            <table:table-cell office:value-type="string">
              <text:p text:style-name="InstTableCell"><text:span>37360 → 37367 (+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2/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ELETRÔNICA ZELIOLI MOTIVAÇÃO DA VIAGEM: A<text:s text:c="2"/>PEDIDO DO JORGE</text:span></text:p>
            </table:table-cell>
            <table:table-cell office:value-type="string">
              <text:p text:style-name="InstTableCell"><text:span>37355 → 37360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1/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37350 → 37355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510/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BAIRRO MONTE VERDE</text:span></text:p>
            </table:table-cell>
            <table:table-cell office:value-type="string">
              <text:p text:style-name="InstTableCell"><text:span>15287 → 15291 (+4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419/26</text:span></text:p>
            </table:table-cell>
            <table:table-cell office:value-type="string">
              <text:p text:style-name="InstTableCell"><text:span>21/06/2026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SECRETARIA<text:s text:c="2"/>MUNICIPAL<text:s text:c="2"/>DA PESSOA COM DEFICIÊNCIA.<text:s text:c="3"/>SHOPPING ELDORADO.<text:s text:c="2"/>SÃO PAULO SP.<text:s text:c="2"/>MOTIVO.<text:s text:c="2"/>REUNIÕES.</text:span></text:p>
            </table:table-cell>
            <table:table-cell office:value-type="string">
              <text:p text:style-name="InstTableCell"><text:span>86225 → 87429 (+120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500/26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ECRETARIA ESPORTES,<text:s text:c="2"/>POZZOBOM,<text:s text:c="2"/>PQ DAS NAÇÕES, / FEPASA, SÃO JOÃO,<text:s text:c="2"/>CECAP2</text:span></text:p>
            </table:table-cell>
            <table:table-cell office:value-type="string">
              <text:p text:style-name="InstTableCell"><text:span>37294 → 37350 (+5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9/26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RELOPONTO</text:span></text:p>
            </table:table-cell>
            <table:table-cell office:value-type="string">
              <text:p text:style-name="InstTableCell"><text:span>37290 → 37294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2/26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BAIRRO JARDIM<text:s text:c="2"/>MARIN SONHO MEU E BAIRRO SANTA AMÉLIA</text:span></text:p>
            </table:table-cell>
            <table:table-cell office:value-type="string">
              <text:p text:style-name="InstTableCell"><text:span>15261 → 15287 (+26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31/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84630 → 84636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8/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IDADE JARDIM</text:span></text:p>
            </table:table-cell>
            <table:table-cell office:value-type="string">
              <text:p text:style-name="InstTableCell"><text:span>37279 → 37290 (+1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7/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7275 → 37279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6/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7273 → 37275 (+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1/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 TUDO ECOTUDO SUL MOTIVAÇÃO DA VIAGEM: DESCARTE VIDROS</text:span></text:p>
            </table:table-cell>
            <table:table-cell office:value-type="string">
              <text:p text:style-name="InstTableCell"><text:span>15249 → 15261 (+1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60/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JARDIM<text:s text:c="2"/>MARIN E BAIRRO SÃO COSME</text:span></text:p>
            </table:table-cell>
            <table:table-cell office:value-type="string">
              <text:p text:style-name="InstTableCell"><text:span>15234 → 15249 (+1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418/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<text:s text:c="2"/>VITÓRIA<text:s text:c="2"/>POSTO<text:s text:c="2"/>VILAR.<text:s text:c="2"/>MOTIVO. LAVAR VEÍCULO<text:s text:c="2"/>ABASTECER.</text:span></text:p>
            </table:table-cell>
            <table:table-cell office:value-type="string">
              <text:p text:style-name="InstTableCell"><text:span>86219 → 86225 (+6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30/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CAP2, CENTRO</text:span></text:p>
            </table:table-cell>
            <table:table-cell office:value-type="string">
              <text:p text:style-name="InstTableCell"><text:span>84622 → 84630 (+8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9/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7° DISTRITO,<text:s text:c="2"/>CECAP2</text:span></text:p>
            </table:table-cell>
            <table:table-cell office:value-type="string">
              <text:p text:style-name="InstTableCell"><text:span>84603 → 84622 (+19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8/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POSTO VITORIA</text:span></text:p>
            </table:table-cell>
            <table:table-cell office:value-type="string">
              <text:p text:style-name="InstTableCell"><text:span>84598 → 84603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9/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FORUN</text:span></text:p>
            </table:table-cell>
            <table:table-cell office:value-type="string">
              <text:p text:style-name="InstTableCell"><text:span>15230 → 15234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8/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TÓRIA<text:s text:c="2"/>MOTIVAÇÃO DA VIAGEM: BUSCAR VEÍCULO</text:span></text:p>
            </table:table-cell>
            <table:table-cell office:value-type="string">
              <text:p text:style-name="InstTableCell"><text:span>15225 → 15230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7/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IGUAÇU, CLIMED</text:span></text:p>
            </table:table-cell>
            <table:table-cell office:value-type="string">
              <text:p text:style-name="InstTableCell"><text:span>15220 → 15225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6/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POZZOBOM E SECRETARIA DE TRÂNSITO</text:span></text:p>
            </table:table-cell>
            <table:table-cell office:value-type="string">
              <text:p text:style-name="InstTableCell"><text:span>15205 → 15220 (+1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417/26</text:span></text:p>
            </table:table-cell>
            <table:table-cell office:value-type="string">
              <text:p text:style-name="InstTableCell"><text:span>18/06/2026</text:span></text:p>
            </table:table-cell>
            <table:table-cell office:value-type="string">
              <text:p text:style-name="InstTableCell"><text:span>1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VELÓRIO MUNICIPAL DE VALENTIM GENTIL SP.</text:span></text:p>
            </table:table-cell>
            <table:table-cell office:value-type="string">
              <text:p text:style-name="InstTableCell"><text:span>86185 → 86219 (+34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7/26</text:span></text:p>
            </table:table-cell>
            <table:table-cell office:value-type="string">
              <text:p text:style-name="InstTableCell"><text:span>18/06/2026</text:span></text:p>
            </table:table-cell>
            <table:table-cell office:value-type="string">
              <text:p text:style-name="InstTableCell"><text:span>1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XVALENTIM GENTIL<text:s text:c="2"/>MOTIVAÇÃO DA VIAGEM: VELÓRIO</text:span></text:p>
            </table:table-cell>
            <table:table-cell office:value-type="string">
              <text:p text:style-name="InstTableCell"><text:span>84549 → 84598 (+4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4/26</text:span></text:p>
            </table:table-cell>
            <table:table-cell office:value-type="string">
              <text:p text:style-name="InstTableCell"><text:span>18/06/2026</text:span></text:p>
            </table:table-cell>
            <table:table-cell office:value-type="string">
              <text:p text:style-name="InstTableCell"><text:span>1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ALENTIM GENTIL MOTIVAÇÃO DA VIAGEM: VELÓRIO</text:span></text:p>
            </table:table-cell>
            <table:table-cell office:value-type="string">
              <text:p text:style-name="InstTableCell"><text:span>37186 → 37237 (+5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5/26</text:span></text:p>
            </table:table-cell>
            <table:table-cell office:value-type="string">
              <text:p text:style-name="InstTableCell"><text:span>18/06/2026</text:span></text:p>
            </table:table-cell>
            <table:table-cell office:value-type="string">
              <text:p text:style-name="InstTableCell"><text:span>1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VALENTIM GENTIL<text:s text:c="2"/>MOTIVAÇÃO DA VIAGEM: VELÓRIO</text:span></text:p>
            </table:table-cell>
            <table:table-cell office:value-type="string">
              <text:p text:style-name="InstTableCell"><text:span>15165 → 15205 (+40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4/26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ÓRUM<text:s text:c="2"/>MOTIVO. VERIFICAR<text:s text:c="2"/>DOCUMENTOS</text:span></text:p>
            </table:table-cell>
            <table:table-cell office:value-type="string">
              <text:p text:style-name="InstTableCell"><text:span>15162 → 15165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3/26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OSTO VITÓRIA, INFORTEL MOTIVAÇÃO DA VIAGEM: ABASTECIMENTO</text:span></text:p>
            </table:table-cell>
            <table:table-cell office:value-type="string">
              <text:p text:style-name="InstTableCell"><text:span>15097 → 15162 (+6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2/26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17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15076 → 15097 (+21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416/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SÃO JOÃO E VILA CARVALHO</text:span></text:p>
            </table:table-cell>
            <table:table-cell office:value-type="string">
              <text:p text:style-name="InstTableCell"><text:span>86161 → 86185 (+2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5/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IMONSEN, E BOA VISTA<text:s text:c="2"/>MOTIVAÇÃO DA VIAGEM: GRAVAÇÕES</text:span></text:p>
            </table:table-cell>
            <table:table-cell office:value-type="string">
              <text:p text:style-name="InstTableCell"><text:span>37237 → 37273 (+3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3/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TÓRIA<text:s text:c="2"/>MOTIVAÇÃO DA VIAGEM: LAVAGEM</text:span></text:p>
            </table:table-cell>
            <table:table-cell office:value-type="string">
              <text:p text:style-name="InstTableCell"><text:span>37177 → 37186 (+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2/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LAR<text:s text:c="2"/>MOTIVAÇÃO DA VIAGEM: ABASTECER</text:span></text:p>
            </table:table-cell>
            <table:table-cell office:value-type="string">
              <text:p text:style-name="InstTableCell"><text:span>37172 → 37177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1/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6º DISTRITO E SEC DE ESPORTE</text:span></text:p>
            </table:table-cell>
            <table:table-cell office:value-type="string">
              <text:p text:style-name="InstTableCell"><text:span>15061 → 15076 (+1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50/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16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ENAC E SEC DE TRÂNSITO<text:s text:c="3"/>MOTIVAÇÃO DA VIAGEM: EVENTO</text:span></text:p>
            </table:table-cell>
            <table:table-cell office:value-type="string">
              <text:p text:style-name="InstTableCell"><text:span>15054 → 15061 (+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1/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ODOVIÁRIA</text:span></text:p>
            </table:table-cell>
            <table:table-cell office:value-type="string">
              <text:p text:style-name="InstTableCell"><text:span>37160 → 37172 (+1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90/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 LEVAR DOCUMENTOS</text:span></text:p>
            </table:table-cell>
            <table:table-cell office:value-type="string">
              <text:p text:style-name="InstTableCell"><text:span>37156 → 37160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9/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S, ALVORADA, COMERCIARIOS E MONTE ALTO.</text:span></text:p>
            </table:table-cell>
            <table:table-cell office:value-type="string">
              <text:p text:style-name="InstTableCell"><text:span>37126 → 37156 (+30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9/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MARCELINO<text:s text:c="3"/>LOCAL. PARQUE DA CULTURA.</text:span></text:p>
            </table:table-cell>
            <table:table-cell office:value-type="string">
              <text:p text:style-name="InstTableCell"><text:span>15046 → 15054 (+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8/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 SANTA LUZIA.<text:s text:c="2"/>CORREIOS.<text:s text:c="3"/>MOTIVO. LEVAR DOCUMENTOS.</text:span></text:p>
            </table:table-cell>
            <table:table-cell office:value-type="string">
              <text:p text:style-name="InstTableCell"><text:span>15041 → 15046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7/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ZZOBON<text:s text:c="2"/>CENTRO<text:s text:c="2"/>RUA AMAZONAS.<text:s text:c="3"/>MOTIVO. ATENDER MUNÍCIPE.<text:s text:c="2"/>COMPRAR<text:s text:c="2"/>MOLDURA.</text:span></text:p>
            </table:table-cell>
            <table:table-cell office:value-type="string">
              <text:p text:style-name="InstTableCell"><text:span>15015 → 15041 (+2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8/26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 TUDO ETEC MOTIVAÇÃO DA VIAGEM: DESCARTE DE PODA</text:span></text:p>
            </table:table-cell>
            <table:table-cell office:value-type="string">
              <text:p text:style-name="InstTableCell"><text:span>37098 → 37126 (+2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7/26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MPREENDIMENTO FERRAREZI</text:span></text:p>
            </table:table-cell>
            <table:table-cell office:value-type="string">
              <text:p text:style-name="InstTableCell"><text:span>37093 → 37098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6/26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 VOTUPORANGA E SECRETARIA DE TRÂNSITO</text:span></text:p>
            </table:table-cell>
            <table:table-cell office:value-type="string">
              <text:p text:style-name="InstTableCell"><text:span>37088 → 37093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6/26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CENTRO DE CONVENÇÕES E POZZOBON<text:s text:c="3"/>MOTIVAÇÃO DA VIAGEM: EVENTO</text:span></text:p>
            </table:table-cell>
            <table:table-cell office:value-type="string">
              <text:p text:style-name="InstTableCell"><text:span>14999 → 15015 (+16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6/26</text:span></text:p>
            </table:table-cell>
            <table:table-cell office:value-type="string">
              <text:p text:style-name="InstTableCell"><text:span>11/06/2026</text:span></text:p>
            </table:table-cell>
            <table:table-cell office:value-type="string">
              <text:p text:style-name="InstTableCell"><text:span>1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RECINTO HELDER GALERA<text:s text:c="3"/>MOTIVAÇÃO DA VIAGEM: EVENTO</text:span></text:p>
            </table:table-cell>
            <table:table-cell office:value-type="string">
              <text:p text:style-name="InstTableCell"><text:span>84532 → 84549 (+1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5/26</text:span></text:p>
            </table:table-cell>
            <table:table-cell office:value-type="string">
              <text:p text:style-name="InstTableCell"><text:span>11/06/2026</text:span></text:p>
            </table:table-cell>
            <table:table-cell office:value-type="string">
              <text:p text:style-name="InstTableCell"><text:span>1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CINTO ELDER GALERA E<text:s text:c="2"/>GABINETE DO CARLÃO</text:span></text:p>
            </table:table-cell>
            <table:table-cell office:value-type="string">
              <text:p text:style-name="InstTableCell"><text:span>37066 → 37088 (+2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4/26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RECANTO TIA MARLENE E PREF NOVA<text:s text:c="3"/>MOTIVAÇÃO DA VIAGEM: EVENTOS</text:span></text:p>
            </table:table-cell>
            <table:table-cell office:value-type="string">
              <text:p text:style-name="InstTableCell"><text:span>37045 → 37066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3/26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DAFIC</text:span></text:p>
            </table:table-cell>
            <table:table-cell office:value-type="string">
              <text:p text:style-name="InstTableCell"><text:span>37040 → 37045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5/26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14979 → 14999 (+2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2/26</text:span></text:p>
            </table:table-cell>
            <table:table-cell office:value-type="string">
              <text:p text:style-name="InstTableCell"><text:span>09/06/2026</text:span></text:p>
            </table:table-cell>
            <table:table-cell office:value-type="string">
              <text:p text:style-name="InstTableCell"><text:span>0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UBS CAROBEIRA</text:span></text:p>
            </table:table-cell>
            <table:table-cell office:value-type="string">
              <text:p text:style-name="InstTableCell"><text:span>37030 → 37040 (+10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4/26</text:span></text:p>
            </table:table-cell>
            <table:table-cell office:value-type="string">
              <text:p text:style-name="InstTableCell"><text:span>09/06/2026</text:span></text:p>
            </table:table-cell>
            <table:table-cell office:value-type="string">
              <text:p text:style-name="InstTableCell"><text:span>0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FERNANDO.<text:s text:c="3"/>LOCAL<text:s text:c="3"/>RUA PERNAMBUCO<text:s text:c="3"/>CENTRO.<text:s text:c="2"/>MOTIVO. DOCUMENTOS<text:s text:c="2"/>PARA DANIEL ASSINAR.</text:span></text:p>
            </table:table-cell>
            <table:table-cell office:value-type="string">
              <text:p text:style-name="InstTableCell"><text:span>14976 → 14979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3/26</text:span></text:p>
            </table:table-cell>
            <table:table-cell office:value-type="string">
              <text:p text:style-name="InstTableCell"><text:span>09/06/2026</text:span></text:p>
            </table:table-cell>
            <table:table-cell office:value-type="string">
              <text:p text:style-name="InstTableCell"><text:span>0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ANSAÚDE.<text:s text:c="3"/>MOTIVO. ENTREGAR DOCUMENTOS.</text:span></text:p>
            </table:table-cell>
            <table:table-cell office:value-type="string">
              <text:p text:style-name="InstTableCell"><text:span>14973 → 14976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2/26</text:span></text:p>
            </table:table-cell>
            <table:table-cell office:value-type="string">
              <text:p text:style-name="InstTableCell"><text:span>09/06/2026</text:span></text:p>
            </table:table-cell>
            <table:table-cell office:value-type="string">
              <text:p text:style-name="InstTableCell"><text:span>09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ECRETARIA<text:s text:c="2"/>DIREITOS HUMANOS.<text:s text:c="2"/>PREFEITURA.<text:s text:c="2"/>PGM. CORREIOS.</text:span></text:p>
            </table:table-cell>
            <table:table-cell office:value-type="string">
              <text:p text:style-name="InstTableCell"><text:span>14967 → 14973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1/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OFICINA BARBIERI</text:span></text:p>
            </table:table-cell>
            <table:table-cell office:value-type="string">
              <text:p text:style-name="InstTableCell"><text:span>37022 → 37030 (+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80/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<text:s text:c="2"/>SANTA AMÉLIA</text:span></text:p>
            </table:table-cell>
            <table:table-cell office:value-type="string">
              <text:p text:style-name="InstTableCell"><text:span>37011 → 37022 (+1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79/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V. TARGINO, PREFEITURA E ESCOLA TERIZINHA GUERRA</text:span></text:p>
            </table:table-cell>
            <table:table-cell office:value-type="string">
              <text:p text:style-name="InstTableCell"><text:span>37001 → 37011 (+1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78/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AV. HORÁCIO DOS SANTOS</text:span></text:p>
            </table:table-cell>
            <table:table-cell office:value-type="string">
              <text:p text:style-name="InstTableCell"><text:span>36988 → 37001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1/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ARENINHA MONTE VERDE<text:s text:c="2"/>MOTIVAÇÃO DA VIAGEM: GRAVACAO</text:span></text:p>
            </table:table-cell>
            <table:table-cell office:value-type="string">
              <text:p text:style-name="InstTableCell"><text:span>14962 → 14967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40/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APARTAMENTO DR LUCAS/ LUIZ CHAVEIRO<text:s text:c="2"/>MOTIVAÇÃO DA VIAGEM: A PEDIDO DO FERNANDO, A PEDIDO DO WILSON</text:span></text:p>
            </table:table-cell>
            <table:table-cell office:value-type="string">
              <text:p text:style-name="InstTableCell"><text:span>14955 → 14962 (+7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5/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ZZOBOM,</text:span></text:p>
            </table:table-cell>
            <table:table-cell office:value-type="string">
              <text:p text:style-name="InstTableCell"><text:span>84527 → 84532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4/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ZZOBOM,<text:s text:c="2"/>RODOVIÁRIA,<text:s text:c="2"/>COLINAS</text:span></text:p>
            </table:table-cell>
            <table:table-cell office:value-type="string">
              <text:p text:style-name="InstTableCell"><text:span>84508 → 84527 (+1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77/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PACAEMBU E RUA MATO GROSSO, CORREIO</text:span></text:p>
            </table:table-cell>
            <table:table-cell office:value-type="string">
              <text:p text:style-name="InstTableCell"><text:span>36969 → 36988 (+1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39/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6 DISTRITO INDUSTRIAL.<text:s text:c="3"/>MOTIVO. BUSCAR VEÍCULO.</text:span></text:p>
            </table:table-cell>
            <table:table-cell office:value-type="string">
              <text:p text:style-name="InstTableCell"><text:span>14942 → 14955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38/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VOTUPREV.<text:s text:c="2"/>MOTIVO<text:s text:c="2"/>REUNIÃO.</text:span></text:p>
            </table:table-cell>
            <table:table-cell office:value-type="string">
              <text:p text:style-name="InstTableCell"><text:span>14933 → 14942 (+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37/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2"/>PGM. CENTRO EMPREENDEDOR.<text:s text:c="3"/>MOTIVO.<text:s text:c="2"/>EMISSÃO<text:s text:c="2"/>GUIAS. LEVAR DOCUMENTOS.</text:span></text:p>
            </table:table-cell>
            <table:table-cell office:value-type="string">
              <text:p text:style-name="InstTableCell"><text:span>14926 → 14933 (+7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3/26</text:span></text:p>
            </table:table-cell>
            <table:table-cell office:value-type="string">
              <text:p text:style-name="InstTableCell"><text:span>02/06/2026</text:span></text:p>
            </table:table-cell>
            <table:table-cell office:value-type="string">
              <text:p text:style-name="InstTableCell"><text:span>0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AV PANSSANI E HORTO FLORESTAL</text:span></text:p>
            </table:table-cell>
            <table:table-cell office:value-type="string">
              <text:p text:style-name="InstTableCell"><text:span>84487 → 84508 (+2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36/26</text:span></text:p>
            </table:table-cell>
            <table:table-cell office:value-type="string">
              <text:p text:style-name="InstTableCell"><text:span>02/06/2026</text:span></text:p>
            </table:table-cell>
            <table:table-cell office:value-type="string">
              <text:p text:style-name="InstTableCell"><text:span>02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HORTO FLORESTAL<text:s text:c="2"/>MOTIVAÇÃO DA VIAGEM: EVENTO</text:span></text:p>
            </table:table-cell>
            <table:table-cell office:value-type="string">
              <text:p text:style-name="InstTableCell"><text:span>14910 → 14926 (+16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415/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.<text:s text:c="2"/>POSTO VILAR.<text:s text:c="2"/>MOTIVO.<text:s text:c="2"/>LAVAGEM. ABASTECIMENTO.</text:span></text:p>
            </table:table-cell>
            <table:table-cell office:value-type="string">
              <text:p text:style-name="InstTableCell"><text:span>86155 → 86161 (+6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2/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LAR ABASTECIMENTO E OFICINA RAMOS</text:span></text:p>
            </table:table-cell>
            <table:table-cell office:value-type="string">
              <text:p text:style-name="InstTableCell"><text:span>84467 → 84487 (+2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421/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:ESCOLA NO BAIRRO PACAEMBU</text:span></text:p>
            </table:table-cell>
            <table:table-cell office:value-type="string">
              <text:p text:style-name="InstTableCell"><text:span>84454 → 84467 (+1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76/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36964 → 36969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75/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AINEIRAS,<text:s text:c="2"/>CAROBEIRAS</text:span></text:p>
            </table:table-cell>
            <table:table-cell office:value-type="string">
              <text:p text:style-name="InstTableCell"><text:span>336951 → 36964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5/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TUDO ZONA NORTE - PODA DE ARVOVES</text:span></text:p>
            </table:table-cell>
            <table:table-cell office:value-type="string">
              <text:p text:style-name="InstTableCell"><text:span>36938 → 36964 (+2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35/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6 DISTRITO INDUSTRIAL.<text:s text:c="2"/>POSTO DO VILAR.<text:s text:c="2"/>MOTIVO. LEVAR VEÍCULO.<text:s text:c="2"/>ABASTECER.</text:span></text:p>
            </table:table-cell>
            <table:table-cell office:value-type="string">
              <text:p text:style-name="InstTableCell"><text:span>14897 → 14910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434/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.<text:s text:c="3"/>MOTIVO.<text:s text:c="2"/>LEVAR VEÍCULO<text:s text:c="2"/>PARA LAVAR.</text:span></text:p>
            </table:table-cell>
            <table:table-cell office:value-type="string">
              <text:p text:style-name="InstTableCell"><text:span>14892 → 14897 (+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414/26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ATENDER MUNÍCIPES</text:span></text:p>
            </table:table-cell>
            <table:table-cell office:value-type="string">
              <text:p text:style-name="InstTableCell"><text:span>86148 → 86155 (+7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47/26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ESCOLA NARCISO PIERONI. CONJUNTO HABITACIONAL THUI<text:s text:c="2"/>SEBA.<text:s text:c="3"/>MOTIVOS.<text:s text:c="2"/>REUNIÃO.<text:s text:c="2"/>INAUGURAÇÃO.</text:span></text:p>
            </table:table-cell>
            <table:table-cell office:value-type="string">
              <text:p text:style-name="InstTableCell"><text:span>84433 → 84454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13/26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 TUDO ETEC/ ECOTUDO SUL MOTIVAÇÃO DA VIAGEM: DESCARTE MATERIAIS</text:span></text:p>
            </table:table-cell>
            <table:table-cell office:value-type="string">
              <text:p text:style-name="InstTableCell"><text:span>36938 → 36938 (+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12/26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36931 → 36938 (+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380/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BRASÍLIA- DF</text:span></text:p>
            </table:table-cell>
            <table:table-cell office:value-type="string">
              <text:p text:style-name="InstTableCell"><text:span>84440 → 86148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46/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ÃO PAULO SP,<text:s text:c="2"/>ALESP E DENIT</text:span></text:p>
            </table:table-cell>
            <table:table-cell office:value-type="string">
              <text:p text:style-name="InstTableCell"><text:span>83248 → 84433 (+118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77/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NTRO DO IDOSO<text:s text:c="2"/>DIA. COLINAS.<text:s text:c="3"/>MOTIVO.<text:s text:c="2"/>FILMAGENS.</text:span></text:p>
            </table:table-cell>
            <table:table-cell office:value-type="string">
              <text:p text:style-name="InstTableCell"><text:span>14869 → 14892 (+2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76/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SECRETARIA<text:s text:c="2"/>EDUCAÇÃO.<text:s text:c="2"/>VILA MARIM.<text:s text:c="3"/>MOTIVO.<text:s text:c="2"/>ATENDER MUNÍCIPE.</text:span></text:p>
            </table:table-cell>
            <table:table-cell office:value-type="string">
              <text:p text:style-name="InstTableCell"><text:span>14858 → 14869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75/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NAUGURAÇÃO DE EMPRESA<text:s text:c="3"/>MOTIVAÇÃO DA VIAGEM: EVENTOS</text:span></text:p>
            </table:table-cell>
            <table:table-cell office:value-type="string">
              <text:p text:style-name="InstTableCell"><text:span>14843 → 14858 (+1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74/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JARDIM MARIM.<text:s text:c="2"/>BAIRRO<text:s text:c="2"/>DO CAFÉ.<text:s text:c="3"/>MOTIVO.<text:s text:c="2"/>ATENDER<text:s text:c="2"/>MUNÍCIPES.</text:span></text:p>
            </table:table-cell>
            <table:table-cell office:value-type="string">
              <text:p text:style-name="InstTableCell"><text:span>14833 → 14843 (+1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11/26</text:span></text:p>
            </table:table-cell>
            <table:table-cell office:value-type="string">
              <text:p text:style-name="InstTableCell"><text:span>27/05/2026</text:span></text:p>
            </table:table-cell>
            <table:table-cell office:value-type="string">
              <text:p text:style-name="InstTableCell"><text:span>27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ROSELAINE.<text:s text:c="3"/>LOCAL VOTUPREV.<text:s text:c="3"/>MOTIVO.<text:s text:c="2"/>REUNIÃO.</text:span></text:p>
            </table:table-cell>
            <table:table-cell office:value-type="string">
              <text:p text:style-name="InstTableCell"><text:span>36896 → 36903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73/26</text:span></text:p>
            </table:table-cell>
            <table:table-cell office:value-type="string">
              <text:p text:style-name="InstTableCell"><text:span>27/05/2026</text:span></text:p>
            </table:table-cell>
            <table:table-cell office:value-type="string">
              <text:p text:style-name="InstTableCell"><text:span>27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DESFAVELAMENTO<text:s text:c="2"/>MOTIVAÇÃO DA VIAGEM: GRAVAÇÃO</text:span></text:p>
            </table:table-cell>
            <table:table-cell office:value-type="string">
              <text:p text:style-name="InstTableCell"><text:span>14827 → 14833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72/26</text:span></text:p>
            </table:table-cell>
            <table:table-cell office:value-type="string">
              <text:p text:style-name="InstTableCell"><text:span>27/05/2026</text:span></text:p>
            </table:table-cell>
            <table:table-cell office:value-type="string">
              <text:p text:style-name="InstTableCell"><text:span>27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ESTRADA DA VANAGUA<text:s text:c="3"/>MOTIVAÇÃO DA VIAGEM: GRAVAÇÕES</text:span></text:p>
            </table:table-cell>
            <table:table-cell office:value-type="string">
              <text:p text:style-name="InstTableCell"><text:span>14813 → 14827 (+1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71/26</text:span></text:p>
            </table:table-cell>
            <table:table-cell office:value-type="string">
              <text:p text:style-name="InstTableCell"><text:span>27/05/2026</text:span></text:p>
            </table:table-cell>
            <table:table-cell office:value-type="string">
              <text:p text:style-name="InstTableCell"><text:span>27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IDADE JARDIM.<text:s text:c="2"/>MINI-HOSPITAL POZZOBON.<text:s text:c="2"/>BAIRRO MARÃO.<text:s text:c="3"/>MOTIVO.<text:s text:c="2"/>ATENDER MUNÍCIPES.<text:s text:c="2"/>GRAVAÇÕES.</text:span></text:p>
            </table:table-cell>
            <table:table-cell office:value-type="string">
              <text:p text:style-name="InstTableCell"><text:span>14784 → 14813 (+2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10/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SECRETARIA<text:s text:c="2"/>DE TRÂNSITO.<text:s text:c="2"/>VILA MUNIZ. JARDIM MARIM.<text:s text:c="2"/>MOTIVO.<text:s text:c="2"/>ATENDER MUNÍCIPE</text:span></text:p>
            </table:table-cell>
            <table:table-cell office:value-type="string">
              <text:p text:style-name="InstTableCell"><text:span>36881 → 36896 (+1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9/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ILA MARIM<text:s text:c="2"/>MOTIVO. ATENDER MUNÍCIPE.</text:span></text:p>
            </table:table-cell>
            <table:table-cell office:value-type="string">
              <text:p text:style-name="InstTableCell"><text:span>36871 → 36881 (+1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8/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26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AIRRO MARÃO<text:s text:c="2"/>ESCOLA NARCISO PIERONI.<text:s text:c="2"/>MOTIVO. ATENDER MUNÍCIPES.</text:span></text:p>
            </table:table-cell>
            <table:table-cell office:value-type="string">
              <text:p text:style-name="InstTableCell"><text:span>36863 → 36871 (+8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379/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ARDIM UNIVERSITÁRIO,<text:s text:c="2"/>CENTRO, CONCHA ACÚSTICA<text:s text:c="2"/>MOTIVAÇÃO DA VIAGEM:</text:span></text:p>
            </table:table-cell>
            <table:table-cell office:value-type="string">
              <text:p text:style-name="InstTableCell"><text:span>84427 → 84440 (+1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7/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36855 → 36863 (+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6/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SECRETARIA DIREITOS HUMANOS.<text:s text:c="2"/>POSTO VILAR. CORREIOS.<text:s text:c="2"/>MOTIVOS. DESCONTAR CHEQUES. ENTREGAR FOLHA DE PONTO. CARTAS.</text:span></text:p>
            </table:table-cell>
            <table:table-cell office:value-type="string">
              <text:p text:style-name="InstTableCell"><text:span>36850 → 36855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5/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<text:s text:c="2"/>VITÓRIA.<text:s text:c="2"/>BAIRRO ELDORADO.<text:s text:c="3"/>MOTIVO.<text:s text:c="2"/>BUSCAR<text:s text:c="2"/>VEÍCULO<text:s text:c="2"/>002.</text:span></text:p>
            </table:table-cell>
            <table:table-cell office:value-type="string">
              <text:p text:style-name="InstTableCell"><text:span>36838 → 36850 (+1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70/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CECAP 2 E PACAEMBU<text:s text:c="2"/>MOTIVAÇÃO DA VIAGEM: GRAVAÇÕES</text:span></text:p>
            </table:table-cell>
            <table:table-cell office:value-type="string">
              <text:p text:style-name="InstTableCell"><text:span>14765 → 14784 (+1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9/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2"/>VILA MARIM.<text:s text:c="2"/>GABINETE<text:s text:c="2"/>CARLÃO.<text:s text:c="2"/>MOTIVO. REUNIÕES.</text:span></text:p>
            </table:table-cell>
            <table:table-cell office:value-type="string">
              <text:p text:style-name="InstTableCell"><text:span>14752 → 14765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8/26</text:span></text:p>
            </table:table-cell>
            <table:table-cell office:value-type="string">
              <text:p text:style-name="InstTableCell"><text:span>22/05/2026</text:span></text:p>
            </table:table-cell>
            <table:table-cell office:value-type="string">
              <text:p text:style-name="InstTableCell"><text:span>22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JORNAL A CIDADE.<text:s text:c="3"/>MOTIVO.<text:s text:c="2"/>RETIRAR<text:s text:c="2"/>EXEMPLAR.</text:span></text:p>
            </table:table-cell>
            <table:table-cell office:value-type="string">
              <text:p text:style-name="InstTableCell"><text:span>14746 → 14752 (+6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45/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RODOVIÁRIA,<text:s text:c="2"/>VILA AMÉRICA</text:span></text:p>
            </table:table-cell>
            <table:table-cell office:value-type="string">
              <text:p text:style-name="InstTableCell"><text:span>83241 → 83248 (+7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44/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2"/>RH.</text:span></text:p>
            </table:table-cell>
            <table:table-cell office:value-type="string">
              <text:p text:style-name="InstTableCell"><text:span>83238 → 83241 (+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43/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IFESP, VILA AMÉRICA</text:span></text:p>
            </table:table-cell>
            <table:table-cell office:value-type="string">
              <text:p text:style-name="InstTableCell"><text:span>83226 → 83238 (+12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42/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83224 → 83226 (+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4/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SIMONSEN, ESTR DO 27</text:span></text:p>
            </table:table-cell>
            <table:table-cell office:value-type="string">
              <text:p text:style-name="InstTableCell"><text:span>36810 → 36838 (+2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3/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ASSOCIAÇÃO COMERCIAL DE VOTUPORANGA E CORREGO DO MARINHEIRINHO</text:span></text:p>
            </table:table-cell>
            <table:table-cell office:value-type="string">
              <text:p text:style-name="InstTableCell"><text:span>36786 → 36810 (+2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7/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AIRRO FIGUEIRAS<text:s text:c="3"/>MOTIVAÇÃO DA VIAGEM: GRAVAÇÃO DE VÍDEO</text:span></text:p>
            </table:table-cell>
            <table:table-cell office:value-type="string">
              <text:p text:style-name="InstTableCell"><text:span>14735 → 14746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6/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2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VENTO NA ACV</text:span></text:p>
            </table:table-cell>
            <table:table-cell office:value-type="string">
              <text:p text:style-name="InstTableCell"><text:span>14730 → 14735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2/26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EFEITURA, JARDIM PAULISTA</text:span></text:p>
            </table:table-cell>
            <table:table-cell office:value-type="string">
              <text:p text:style-name="InstTableCell"><text:span>36781 → 36786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1/26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36779 → 36781 (+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400/26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36774 → 36779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5/26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INI HOSPITAL DO POZZOBOM E POSTO DE SAÚDE DO PACAEMBU</text:span></text:p>
            </table:table-cell>
            <table:table-cell office:value-type="string">
              <text:p text:style-name="InstTableCell"><text:span>14703 → 14730 (+2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4/26</text:span></text:p>
            </table:table-cell>
            <table:table-cell office:value-type="string">
              <text:p text:style-name="InstTableCell"><text:span>19/05/2026</text:span></text:p>
            </table:table-cell>
            <table:table-cell office:value-type="string">
              <text:p text:style-name="InstTableCell"><text:span>19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REFEITURA. SAN REMO.<text:s text:c="2"/>MOTIVO. REUNIÃO.</text:span></text:p>
            </table:table-cell>
            <table:table-cell office:value-type="string">
              <text:p text:style-name="InstTableCell"><text:span>14698 → 14703 (+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336/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TÓRIA E POSTO VILAR<text:s text:c="2"/>MOTIVAÇÃO DA VIAGEM: LAVAR E ABASTECER</text:span></text:p>
            </table:table-cell>
            <table:table-cell office:value-type="string">
              <text:p text:style-name="InstTableCell"><text:span>83201 → 83205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8/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TUDO /PAK MOVEL MOTIVAÇÃO DA VIAGEM: DESCARTE DE MATERIAIS</text:span></text:p>
            </table:table-cell>
            <table:table-cell office:value-type="string">
              <text:p text:style-name="InstTableCell"><text:span>36738 → 36750 (+1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7/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EVENTOS</text:span></text:p>
            </table:table-cell>
            <table:table-cell office:value-type="string">
              <text:p text:style-name="InstTableCell"><text:span>36726 → 36738 (+1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6/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 CORREIOS.<text:s text:c="3"/>MOTIVO.<text:s text:c="2"/>BUSCAR VEÍCULO 001. ENTREGAR CARTAS.</text:span></text:p>
            </table:table-cell>
            <table:table-cell office:value-type="string">
              <text:p text:style-name="InstTableCell"><text:span>36721 → 36726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5/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SCOLA MARIA LIGIA, GINÁSIO DE ESPORTE MÁRIO COVAS E<text:s text:c="2"/>MINI HOSPITAL POZZOBOM</text:span></text:p>
            </table:table-cell>
            <table:table-cell office:value-type="string">
              <text:p text:style-name="InstTableCell"><text:span>36695 → 36721 (+2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3/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MONTE VERDE<text:s text:c="2"/>MOTIVAÇÃO DA VIAGEM: GRAVAÇÃO</text:span></text:p>
            </table:table-cell>
            <table:table-cell office:value-type="string">
              <text:p text:style-name="InstTableCell"><text:span>14690 → 14698 (+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2/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OSTO VITÓRIA,<text:s text:c="2"/>POSTO VILAR<text:s text:c="2"/>MOTIVAÇÃO DA VIAGEM: ABASTECIMENTO</text:span></text:p>
            </table:table-cell>
            <table:table-cell office:value-type="string">
              <text:p text:style-name="InstTableCell"><text:span>14680 → 14690 (+10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1/26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BAIRRO SÃO JOÃO.<text:s text:c="2"/>CHÁCARA AVIAÇÃO.<text:s text:c="2"/>MATARAZZO.<text:s text:c="3"/>MOTIVO.<text:s text:c="2"/>ATENDER MUNÍCIPES.</text:span></text:p>
            </table:table-cell>
            <table:table-cell office:value-type="string">
              <text:p text:style-name="InstTableCell"><text:span>14672 → 14680 (+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60/26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TOP MÓBILE.<text:s text:c="2"/>CORREIOS.<text:s text:c="3"/>MOTIVO. ENTREGA DE MOSTRUÁRIOS.<text:s text:c="2"/>CARTAS.</text:span></text:p>
            </table:table-cell>
            <table:table-cell office:value-type="string">
              <text:p text:style-name="InstTableCell"><text:span>14666 → 14672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9/26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5 DISTRITO INDUSTRIAL.<text:s text:c="2"/>MONTEVERDE. VILA MARIM.<text:s text:c="2"/>PÇA SÃO BENTO. ESCOLA FAUSTINO PEDROSO.<text:s text:c="3"/>MOTIVO. ATENDER MUNÍCIPES.</text:span></text:p>
            </table:table-cell>
            <table:table-cell office:value-type="string">
              <text:p text:style-name="InstTableCell"><text:span>14645 → 14666 (+21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41/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BAIRRO<text:s text:c="2"/>VILAR 2 VILA PAES.<text:s text:c="2"/>MOTIVO. ATENDER MUNÍCIPES.</text:span></text:p>
            </table:table-cell>
            <table:table-cell office:value-type="string">
              <text:p text:style-name="InstTableCell"><text:span>83210 → 83224 (+14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40/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3"/>MOTIVO. DOCUMENTOS.<text:s text:c="2"/>RH.</text:span></text:p>
            </table:table-cell>
            <table:table-cell office:value-type="string">
              <text:p text:style-name="InstTableCell"><text:span>83208 → 83210 (+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4/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UBS DA VILA MARIN, ÁREA VERDE DA DISVIDRO E RUA IVAI<text:s text:c="2"/>MOTIVAÇÃO DA VIAGEM: GRAVAÇÕES</text:span></text:p>
            </table:table-cell>
            <table:table-cell office:value-type="string">
              <text:p text:style-name="InstTableCell"><text:span>36669 → 36695 (+2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3/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36656 → 36669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8/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14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DESTINO: SECRETARIA DA EDUCAÇÃO E ESCOLA FASTINO</text:span></text:p>
            </table:table-cell>
            <table:table-cell office:value-type="string">
              <text:p text:style-name="InstTableCell"><text:span>14638 → 14645 (+7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39/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PACAEMBU E ESCOLA PIERONE<text:s text:c="2"/>MOTIVAÇÃO DA VIAGEM: GRAVAÇÃO</text:span></text:p>
            </table:table-cell>
            <table:table-cell office:value-type="string">
              <text:p text:style-name="InstTableCell"><text:span>83191 → 83208 (+1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2/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STRADA RURAL VICINAL SENTIDO BAIRRO BARREIRO</text:span></text:p>
            </table:table-cell>
            <table:table-cell office:value-type="string">
              <text:p text:style-name="InstTableCell"><text:span>36637 → 36656 (+1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1/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MINI HOSPITAL DO POZZOBOM, BAIRRO PRO POVO E AV GERONIMO</text:span></text:p>
            </table:table-cell>
            <table:table-cell office:value-type="string">
              <text:p text:style-name="InstTableCell"><text:span>36621 → 36637 (+1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0/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VELÓRIO MUNICIPAL</text:span></text:p>
            </table:table-cell>
            <table:table-cell office:value-type="string">
              <text:p text:style-name="InstTableCell"><text:span>36618 → 36621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7/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AEV<text:s text:c="2"/>HORTO FLORESTAL.<text:s text:c="2"/>ESTRADA RURAL. HERBERT MECKE. ESTAÇÃO.<text:s text:c="2"/>MATARAZZO.<text:s text:c="2"/>MOTIVO<text:s text:c="2"/>ATENDER MUNÍCIPE.</text:span></text:p>
            </table:table-cell>
            <table:table-cell office:value-type="string">
              <text:p text:style-name="InstTableCell"><text:span>14611 → 14638 (+2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335/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IOMONSEN, ESTRADA DO 27 -</text:span></text:p>
            </table:table-cell>
            <table:table-cell office:value-type="string">
              <text:p text:style-name="InstTableCell"><text:span>83165 → 83201 (+3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89/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ACAEMBU<text:s text:c="2"/>MOTIVAÇÃO DA VIAGEM: DRONE PARA VEREADOR</text:span></text:p>
            </table:table-cell>
            <table:table-cell office:value-type="string">
              <text:p text:style-name="InstTableCell"><text:span>36610 → 36618 (+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88/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36604 → 36610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6/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ORREIOS PREFEITURA.<text:s text:c="3"/>DOCUMENTOS.</text:span></text:p>
            </table:table-cell>
            <table:table-cell office:value-type="string">
              <text:p text:style-name="InstTableCell"><text:span>14608 → 14611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5/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12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NTRO EMPREENDEDOR. PREFEITURA.<text:s text:c="3"/>MOTIVO. LEVAR DOCUMENTOS.</text:span></text:p>
            </table:table-cell>
            <table:table-cell office:value-type="string">
              <text:p text:style-name="InstTableCell"><text:span>14602 → 14608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87/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Ó-POVO</text:span></text:p>
            </table:table-cell>
            <table:table-cell office:value-type="string">
              <text:p text:style-name="InstTableCell"><text:span>36587 → 36604 (+1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86/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ÁTIO PREFEITURA,<text:s text:c="2"/>CECAP2,<text:s text:c="2"/>DAFIC, CAROBEIRAS</text:span></text:p>
            </table:table-cell>
            <table:table-cell office:value-type="string">
              <text:p text:style-name="InstTableCell"><text:span>36561 → 36587 (+2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85/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EFEITURA, POZZOBON</text:span></text:p>
            </table:table-cell>
            <table:table-cell office:value-type="string">
              <text:p text:style-name="InstTableCell"><text:span>36540 → 36561 (+2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4/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ORREIO<text:s text:c="2"/>MOTIVAÇÃO DA VIAGEM: LEVAR DOCUMENTOS, PEDIDO FERNANDO RH</text:span></text:p>
            </table:table-cell>
            <table:table-cell office:value-type="string">
              <text:p text:style-name="InstTableCell"><text:span>14599 → 14602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3/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SCOLA MODESTO, UBS PALMEIRAS E SECRETARIA DE SERVIÇOS URBANOS</text:span></text:p>
            </table:table-cell>
            <table:table-cell office:value-type="string">
              <text:p text:style-name="InstTableCell"><text:span>14589 → 14599 (+1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338/26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 VOTUPORANGA<text:s text:c="2"/>MOTIVAÇÃO DA VIAGEM: LEVAR DOCUMENTOS NO RH, PEDIDO DO FERNANDO</text:span></text:p>
            </table:table-cell>
            <table:table-cell office:value-type="string">
              <text:p text:style-name="InstTableCell"><text:span>83187 → 83191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2/26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CAP<text:s text:c="2"/>2 JARDIM BOM CLIMA.<text:s text:c="3"/>MOTIVO ATENDER MUNÍCIPES.</text:span></text:p>
            </table:table-cell>
            <table:table-cell office:value-type="string">
              <text:p text:style-name="InstTableCell"><text:span>14575 → 14589 (+1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84/26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PERNAMBUCO POLO USB</text:span></text:p>
            </table:table-cell>
            <table:table-cell office:value-type="string">
              <text:p text:style-name="InstTableCell"><text:span>36533 → 36540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1/26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BAIRRO POZZOBON<text:s text:c="2"/>MOTIVAÇÃO DA VIAGEM: GRAVAÇÃO</text:span></text:p>
            </table:table-cell>
            <table:table-cell office:value-type="string">
              <text:p text:style-name="InstTableCell"><text:span>14557 → 14575 (+1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83/26</text:span></text:p>
            </table:table-cell>
            <table:table-cell office:value-type="string">
              <text:p text:style-name="InstTableCell"><text:span>06/05/2026</text:span></text:p>
            </table:table-cell>
            <table:table-cell office:value-type="string">
              <text:p text:style-name="InstTableCell"><text:span>06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NTRO DE CONVIVÊNCIA DO IDOSO. CORREIOS.<text:s text:c="2"/>MOTIVO. EVENTO. ENTREGAR<text:s text:c="2"/>CORRESPONDÊNCIAS</text:span></text:p>
            </table:table-cell>
            <table:table-cell office:value-type="string">
              <text:p text:style-name="InstTableCell"><text:span>36523 → 36533 (+10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50/26</text:span></text:p>
            </table:table-cell>
            <table:table-cell office:value-type="string">
              <text:p text:style-name="InstTableCell"><text:span>06/05/2026</text:span></text:p>
            </table:table-cell>
            <table:table-cell office:value-type="string">
              <text:p text:style-name="InstTableCell"><text:span>06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SIMONSEM, ESCOLA EROZIMBO MOTIVAÇÃO DA VIAGEM: LEVAR DOCUMENTOS, PEDIDO DA VEREADORA NATIELI</text:span></text:p>
            </table:table-cell>
            <table:table-cell office:value-type="string">
              <text:p text:style-name="InstTableCell"><text:span>14533 → 14557 (+2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82/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TUDO -LEVAR PÓDA DE ARVORES</text:span></text:p>
            </table:table-cell>
            <table:table-cell office:value-type="string">
              <text:p text:style-name="InstTableCell"><text:span>36501 → 36523 (+2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49/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2"/>CENTRO<text:s text:c="2"/>CORREIOS.<text:s text:c="2"/>MOTIVO. EMISSÃO<text:s text:c="2"/>DE GUIAS.</text:span></text:p>
            </table:table-cell>
            <table:table-cell office:value-type="string">
              <text:p text:style-name="InstTableCell"><text:span>14528 → 14533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48/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ORREIO<text:s text:c="2"/>MOTIVAÇÃO DA VIAGEM: LEVAR DOCUMENTOS</text:span></text:p>
            </table:table-cell>
            <table:table-cell office:value-type="string">
              <text:p text:style-name="InstTableCell"><text:span>14525 → 14528 (+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33/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ECRETARIA MUNICIPAL DE SAÚDE</text:span></text:p>
            </table:table-cell>
            <table:table-cell office:value-type="string">
              <text:p text:style-name="InstTableCell"><text:span>36488 → 36501 (+1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32/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ECANTO TIA MARLENE</text:span></text:p>
            </table:table-cell>
            <table:table-cell office:value-type="string">
              <text:p text:style-name="InstTableCell"><text:span>36472 → 36488 (+1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01/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AE E UBS DA SÃO JOÃO<text:s text:c="3"/>MOTIVAÇÃO DA VIAGEM: FAZER IMAGENS DE DRONE PRO VEREADOR MEIDÃO</text:span></text:p>
            </table:table-cell>
            <table:table-cell office:value-type="string">
              <text:p text:style-name="InstTableCell"><text:span>14507 → 14525 (+1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300/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NOROLUZ.+RETIRAR MATERIAL</text:span></text:p>
            </table:table-cell>
            <table:table-cell office:value-type="string">
              <text:p text:style-name="InstTableCell"><text:span>14499 → 14502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9/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14494 → 14499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31/26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EFEITURA,<text:s text:c="2"/>SECRETÁRIA DE TRÂNSITO</text:span></text:p>
            </table:table-cell>
            <table:table-cell office:value-type="string">
              <text:p text:style-name="InstTableCell"><text:span>36467 → 36472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8/26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OCENIR FABIO DE SOUZA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14487 → 14494 (+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8/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Ç TRABALHADOR MOTIVAÇÃO DA VIAGEM: GRAVAÇÃO</text:span></text:p>
            </table:table-cell>
            <table:table-cell office:value-type="string">
              <text:p text:style-name="InstTableCell"><text:span>83156 → 83165 (+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30/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SIMONSEN<text:s text:c="2"/>MOTIVAÇÃO DA VIAGEM: GRAVAÇÃO</text:span></text:p>
            </table:table-cell>
            <table:table-cell office:value-type="string">
              <text:p text:style-name="InstTableCell"><text:span>36425 → 36467 (+4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9/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36406 → 36425 (+1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6/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BAIRRO COLINAS E AVENIDA DO ASSARY<text:s text:c="3"/>MOTIVAÇÃO DA VIAGEM: GRAVAÇÃO</text:span></text:p>
            </table:table-cell>
            <table:table-cell office:value-type="string">
              <text:p text:style-name="InstTableCell"><text:span>14455 → 14475 (+20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5/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DIREITOS HUMANOS<text:s text:c="2"/>MOTIVAÇÃO DA VIAGEM: LEVAR DOCUMENTO, /CENTRO</text:span></text:p>
            </table:table-cell>
            <table:table-cell office:value-type="string">
              <text:p text:style-name="InstTableCell"><text:span>14444 → 14455 (+11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8/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83174 → 83187 (+1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7/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NTRO. CONCHA ACÚSTICA.<text:s text:c="3"/>MOTIVO.<text:s text:c="2"/>REUNIÃO.</text:span></text:p>
            </table:table-cell>
            <table:table-cell office:value-type="string">
              <text:p text:style-name="InstTableCell"><text:span>83171 → 83174 (+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6/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ATEDRAL NOSSA SENHORA APARECIDA.<text:s text:c="2"/>POSTO VILAR.<text:s text:c="2"/>MOTIVO. REUNIÃO.<text:s text:c="2"/>ABASTECIMENTO.</text:span></text:p>
            </table:table-cell>
            <table:table-cell office:value-type="string">
              <text:p text:style-name="InstTableCell"><text:span>83164 → 83171 (+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7/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ECOTUDO<text:s text:c="2"/>MOTIVAÇÃO DA VIAGEM: GRAVAÇÃO</text:span></text:p>
            </table:table-cell>
            <table:table-cell office:value-type="string">
              <text:p text:style-name="InstTableCell"><text:span>83119 → 83156 (+3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8/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CAP2</text:span></text:p>
            </table:table-cell>
            <table:table-cell office:value-type="string">
              <text:p text:style-name="InstTableCell"><text:span>36402 → 36406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6/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EMPRESA LEVARE. DRS<text:s text:c="2"/>RIO PRETO. SJ.RIO PRETO -SP.<text:s text:c="2"/>MOTIVO. REUNIÃO<text:s text:c="2"/>COM DEPUTADO ESTADUAL SEBASTIÃO<text:s text:c="2"/>SANTOS.</text:span></text:p>
            </table:table-cell>
            <table:table-cell office:value-type="string">
              <text:p text:style-name="InstTableCell"><text:span>36209 → 36387 (+17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5/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36204 → 36209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4/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HÁCARA COACAVO E HOTEL VILLE GRAMADAO</text:span></text:p>
            </table:table-cell>
            <table:table-cell office:value-type="string">
              <text:p text:style-name="InstTableCell"><text:span>14427 → 14444 (+1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34/26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CAMARA MUNICIPAL -SJRIO PRETO - PARTIICIPAÇÃO EM CURSO/TREINAMENTO</text:span></text:p>
            </table:table-cell>
            <table:table-cell office:value-type="string">
              <text:p text:style-name="InstTableCell"><text:span>36029 → 36204 (+17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3/26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UPA VOTUPORANGA</text:span></text:p>
            </table:table-cell>
            <table:table-cell office:value-type="string">
              <text:p text:style-name="InstTableCell"><text:span>14424 → 14427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2/26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LAR E POZZOBOM</text:span></text:p>
            </table:table-cell>
            <table:table-cell office:value-type="string">
              <text:p text:style-name="InstTableCell"><text:span>14411 → 14424 (+13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6/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TOLONI, AO LADO DO MÁRIO COVAS</text:span></text:p>
            </table:table-cell>
            <table:table-cell office:value-type="string">
              <text:p text:style-name="InstTableCell"><text:span>83110 → 83119 (+9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5/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ARQUE ESPLANADA MOTIVAÇÃO DA VIAGEM: GRAVAÇÃO DRONE</text:span></text:p>
            </table:table-cell>
            <table:table-cell office:value-type="string">
              <text:p text:style-name="InstTableCell"><text:span>83091 → 83110 (+19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4/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REFEITURA, SEC ESPORTES<text:s text:c="2"/>MOTIVAÇÃO DA VIAGEM: REUNIÃO</text:span></text:p>
            </table:table-cell>
            <table:table-cell office:value-type="string">
              <text:p text:style-name="InstTableCell"><text:span>83069 → 83091 (+2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1/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EC DE ESPORTES</text:span></text:p>
            </table:table-cell>
            <table:table-cell office:value-type="string">
              <text:p text:style-name="InstTableCell"><text:span>14404 → 14411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90/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2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.<text:s text:c="2"/>ESPAÇO SAÚDE.<text:s text:c="3"/>MOTIVO. LEVAR VEÍCULO.<text:s text:c="2"/>RETIRAR DOCUMENTOS.</text:span></text:p>
            </table:table-cell>
            <table:table-cell office:value-type="string">
              <text:p text:style-name="InstTableCell"><text:span>14398 → 14404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4/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SU</text:span></text:p>
            </table:table-cell>
            <table:table-cell office:value-type="string">
              <text:p text:style-name="InstTableCell"><text:span>36022 → 36029 (+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3/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CAP<text:s text:c="2"/>2 SAN REMO. PAINEIRAS.<text:s text:c="2"/>BAIRRO<text:s text:c="2"/>DO CAFÉ.<text:s text:c="2"/>JD.ALVORADA. SECRETARIA DA EDUCAÇÃO.<text:s text:c="3"/>MOTIVO. ATENDER MUNÍCIPES.</text:span></text:p>
            </table:table-cell>
            <table:table-cell office:value-type="string">
              <text:p text:style-name="InstTableCell"><text:span>36001 → 36022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2/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-ABASTECIMENTO E PÁTIO PREFEITURA, SÃO JOAÕ</text:span></text:p>
            </table:table-cell>
            <table:table-cell office:value-type="string">
              <text:p text:style-name="InstTableCell"><text:span>35975 → 36001 (+2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9/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EMERSON PEREIRA.<text:s text:c="3"/>LOCAL. PREFEITURA.<text:s text:c="3"/>MOTIVO<text:s text:c="2"/>BUSCÁ-LO.</text:span></text:p>
            </table:table-cell>
            <table:table-cell office:value-type="string">
              <text:p text:style-name="InstTableCell"><text:span>14395 → 14398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8/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CSU<text:s text:c="2"/>MOTIVAÇÃO DA VIAGEM: EVENTO</text:span></text:p>
            </table:table-cell>
            <table:table-cell office:value-type="string">
              <text:p text:style-name="InstTableCell"><text:span>14389 → 14395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7/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<text:s text:c="2"/>CORREIOS CENTRO.<text:s text:c="2"/>MOTIVO. LEVAR DOCUMENTOS.</text:span></text:p>
            </table:table-cell>
            <table:table-cell office:value-type="string">
              <text:p text:style-name="InstTableCell"><text:span>14382 → 14389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6/26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BAIRRO SONHO MEU<text:s text:c="2"/>MOTIVAÇÃO DA VIAGEM: GRAVAÇÕES</text:span></text:p>
            </table:table-cell>
            <table:table-cell office:value-type="string">
              <text:p text:style-name="InstTableCell"><text:span>14361 → 14382 (+2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5/26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ECOTUDO<text:s text:c="2"/>SUL. MATARAZZO.<text:s text:c="2"/>PAINEIRAS.<text:s text:c="2"/>JD.ELDORADO.<text:s text:c="2"/>MOTIVO. FILMAGENS<text:s text:c="2"/>ATENDER MUNÍCIPES.</text:span></text:p>
            </table:table-cell>
            <table:table-cell office:value-type="string">
              <text:p text:style-name="InstTableCell"><text:span>14338 → 14361 (+2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5/26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ACAEMBU.<text:s text:c="2"/>SANTA LUZIA. VALE<text:s text:c="2"/>DO SOL.<text:s text:c="2"/>CECAP<text:s text:c="2"/>2<text:s text:c="2"/>MOTIVO.<text:s text:c="2"/>ATENDER MUNÍCIPES.</text:span></text:p>
            </table:table-cell>
            <table:table-cell office:value-type="string">
              <text:p text:style-name="InstTableCell"><text:span>83147 → 83164 (+17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4/26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ANTA CASA E PACAEMBU<text:s text:c="3"/>MOTIVAÇÃO DA VIAGEM: GRAVAÇÕES E EVENTO</text:span></text:p>
            </table:table-cell>
            <table:table-cell office:value-type="string">
              <text:p text:style-name="InstTableCell"><text:span>83134 → 83147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4/26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ACAEMBU. POSTO VILAR. VILA PAES.<text:s text:c="2"/>MOTIVO. FILMAGENS.<text:s text:c="2"/>ABASTECIMENTO.</text:span></text:p>
            </table:table-cell>
            <table:table-cell office:value-type="string">
              <text:p text:style-name="InstTableCell"><text:span>14317 → 14338 (+21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3/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VOTUPREV MOTIVAÇÃO DA VIAGEM: PREVIDENCIARIO</text:span></text:p>
            </table:table-cell>
            <table:table-cell office:value-type="string">
              <text:p text:style-name="InstTableCell"><text:span>83127 → 83134 (+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3/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SEBRAE<text:s text:c="2"/>MOTIVAÇÃO DA VIAGEM: REUNIÃO</text:span></text:p>
            </table:table-cell>
            <table:table-cell office:value-type="string">
              <text:p text:style-name="InstTableCell"><text:span>83064 → 83069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1/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TUDO<text:s text:c="2"/>-DESCARTE DE MATERIAIS -PODA DE ARVORES</text:span></text:p>
            </table:table-cell>
            <table:table-cell office:value-type="string">
              <text:p text:style-name="InstTableCell"><text:span>35960 → 35975 (+1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3/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COMUNIDADE SÃO FRANCISCO</text:span></text:p>
            </table:table-cell>
            <table:table-cell office:value-type="string">
              <text:p text:style-name="InstTableCell"><text:span>14312 → 14317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2/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FACUL UNIFEV CENTRO<text:s text:c="2"/>MOTIVAÇÃO DA VIAGEM: GRAVAÇÕES</text:span></text:p>
            </table:table-cell>
            <table:table-cell office:value-type="string">
              <text:p text:style-name="InstTableCell"><text:span>14307 → 14312 (+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2/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.<text:s text:c="2"/>LOCAL ASSOCIAÇÃO COMERCIAL.</text:span></text:p>
            </table:table-cell>
            <table:table-cell office:value-type="string">
              <text:p text:style-name="InstTableCell"><text:span>83060 → 83064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20/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ILA AMÉRICA,<text:s text:c="2"/>CRECHE CAROBEIRAS</text:span></text:p>
            </table:table-cell>
            <table:table-cell office:value-type="string">
              <text:p text:style-name="InstTableCell"><text:span>35951 → 35960 (+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9/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DENISE PERES VIEIRA</text:span></text:p>
            </table:table-cell>
            <table:table-cell office:value-type="string">
              <text:p text:style-name="InstTableCell"><text:span>LOJAS DE UTILIDADES NO MUNICÍPIO DE VOTUPORANGA MOTIVAÇÃO DA VIAGEM: VERIFICAR DISPONIBILIDADE DE MODELOS ALTERNATIVOS DE COADORES DE CAFÉ</text:span></text:p>
            </table:table-cell>
            <table:table-cell office:value-type="string">
              <text:p text:style-name="InstTableCell"><text:span>35944 → 35951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1/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ESCOLA GENER, ECO TUDO SUL E ESCOLA HELENA BUZATTO<text:s text:c="3"/>MOTIVAÇÃO DA VIAGEM: GRAVAÇÕES</text:span></text:p>
            </table:table-cell>
            <table:table-cell office:value-type="string">
              <text:p text:style-name="InstTableCell"><text:span>14291 → 14307 (+1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80/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14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ESTRADA DO BARREIRO<text:s text:c="3"/>MOTIVAÇÃO DA VIAGEM: GRAVAÇÃ</text:span></text:p>
            </table:table-cell>
            <table:table-cell office:value-type="string">
              <text:p text:style-name="InstTableCell"><text:span>14274 → 14291 (+1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1/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2"/>UNIODONTO.<text:s text:c="3"/>MOTIVO. RETIRAR DOCUMENTOS.</text:span></text:p>
            </table:table-cell>
            <table:table-cell office:value-type="string">
              <text:p text:style-name="InstTableCell"><text:span>83055 → 83060 (+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50/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IBIS MOTIVAÇÃO DA VIAGEM: EVENTO</text:span></text:p>
            </table:table-cell>
            <table:table-cell office:value-type="string">
              <text:p text:style-name="InstTableCell"><text:span>83048 → 83055 (+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8/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ZZOBOM,<text:s text:c="2"/>CIDADE JARDIM</text:span></text:p>
            </table:table-cell>
            <table:table-cell office:value-type="string">
              <text:p text:style-name="InstTableCell"><text:span>35928 → 35944 (+1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7/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ADARIA AQUILES<text:s text:c="2"/>MOTIVAÇÃO DA VIAGEM: A PEDIDO DO JORGE</text:span></text:p>
            </table:table-cell>
            <table:table-cell office:value-type="string">
              <text:p text:style-name="InstTableCell"><text:span>35918 → 35928 (+1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6/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AV. PRÓXIMO ARENA PLÍNIO MARIM, OBRAS DO SHOPPING, BAIRRO PARQUE DAS NAÇÕES, OBRAS DA PONTE QUE LIGA BAIRRO SÃO COSME E OBRAS PARTICULARES NA CIDADE.</text:span></text:p>
            </table:table-cell>
            <table:table-cell office:value-type="string">
              <text:p text:style-name="InstTableCell"><text:span>35893 → 35918 (+2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9/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DAFIC<text:s text:c="2"/>MOTIVO<text:s text:c="2"/>VISITA.</text:span></text:p>
            </table:table-cell>
            <table:table-cell office:value-type="string">
              <text:p text:style-name="InstTableCell"><text:span>14270 → 14274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8/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NTRO<text:s text:c="2"/>DO EMPREENDEDOR.<text:s text:c="2"/>CARTÓRIO ELEITORAL.<text:s text:c="3"/>MOTIVO.<text:s text:c="2"/>FILMAGENS.<text:s text:c="2"/>VISITAS.</text:span></text:p>
            </table:table-cell>
            <table:table-cell office:value-type="string">
              <text:p text:style-name="InstTableCell"><text:span>14265 → 14270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7/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IMONSEN E HOTEL IBIS<text:s text:c="3"/>MOTIVAÇÃO DA VIAGEM: GRAVAÇÃO E EVENTO</text:span></text:p>
            </table:table-cell>
            <table:table-cell office:value-type="string">
              <text:p text:style-name="InstTableCell"><text:span>14231 → 14265 (+34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2/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AEV<text:s text:c="2"/>MOTIVAÇÃO DA VIAGEM: EVENTO</text:span></text:p>
            </table:table-cell>
            <table:table-cell office:value-type="string">
              <text:p text:style-name="InstTableCell"><text:span>83123 → 83127 (+4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49/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ATENDER MUNÍCIPE.<text:s text:c="2"/>ABASTECER VEÍCULO. POZZOBON.<text:s text:c="2"/>POSTO VILAR.</text:span></text:p>
            </table:table-cell>
            <table:table-cell office:value-type="string">
              <text:p text:style-name="InstTableCell"><text:span>83038 → 83048 (+1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4/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DOS YPES E RUA DOS EUCALIPTO</text:span></text:p>
            </table:table-cell>
            <table:table-cell office:value-type="string">
              <text:p text:style-name="InstTableCell"><text:span>35867 → 35870 (+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3/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AV. POZZOBOM</text:span></text:p>
            </table:table-cell>
            <table:table-cell office:value-type="string">
              <text:p text:style-name="InstTableCell"><text:span>35861 → 35867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6/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ZZOBON.<text:s text:c="2"/>SAEV.<text:s text:c="2"/>MOTIVO. FILMAGENS.<text:s text:c="2"/>REUNIÃO.</text:span></text:p>
            </table:table-cell>
            <table:table-cell office:value-type="string">
              <text:p text:style-name="InstTableCell"><text:span>14222 → 14231 (+9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48/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NTRO DE CONVENÇÕES ANHEMBI. SÃO PAULO<text:s text:c="2"/>SP.</text:span></text:p>
            </table:table-cell>
            <table:table-cell office:value-type="string">
              <text:p text:style-name="InstTableCell"><text:span>81741 → 83038 (+129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2/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OUVIDORIA</text:span></text:p>
            </table:table-cell>
            <table:table-cell office:value-type="string">
              <text:p text:style-name="InstTableCell"><text:span>35854 → 35861 (+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1/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JARDIM ALVORADA/ CORREIOS</text:span></text:p>
            </table:table-cell>
            <table:table-cell office:value-type="string">
              <text:p text:style-name="InstTableCell"><text:span>35838 → 35854 (+1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10/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5836 → 35838 (+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4/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CENTRO DE EVENTOS HELDER GALERA<text:s text:c="2"/>MOTIVAÇÃO DA VIAGEM: GRAVAÇÃO</text:span></text:p>
            </table:table-cell>
            <table:table-cell office:value-type="string">
              <text:p text:style-name="InstTableCell"><text:span>14194 → 14222 (+2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09/26</text:span></text:p>
            </table:table-cell>
            <table:table-cell office:value-type="string">
              <text:p text:style-name="InstTableCell"><text:span>08/04/2026</text:span></text:p>
            </table:table-cell>
            <table:table-cell office:value-type="string">
              <text:p text:style-name="InstTableCell"><text:span>0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JARDIM UNIVERSITÁRIO</text:span></text:p>
            </table:table-cell>
            <table:table-cell office:value-type="string">
              <text:p text:style-name="InstTableCell"><text:span>35816 → 35836 (+2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08/26</text:span></text:p>
            </table:table-cell>
            <table:table-cell office:value-type="string">
              <text:p text:style-name="InstTableCell"><text:span>08/04/2026</text:span></text:p>
            </table:table-cell>
            <table:table-cell office:value-type="string">
              <text:p text:style-name="InstTableCell"><text:span>0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OENÇA SUPERMERCADO<text:s text:c="2"/>MOTIVAÇÃO DA VIAGEM: A PEDIDO DO JORGE</text:span></text:p>
            </table:table-cell>
            <table:table-cell office:value-type="string">
              <text:p text:style-name="InstTableCell"><text:span>35810 → 35816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3/26</text:span></text:p>
            </table:table-cell>
            <table:table-cell office:value-type="string">
              <text:p text:style-name="InstTableCell"><text:span>08/04/2026</text:span></text:p>
            </table:table-cell>
            <table:table-cell office:value-type="string">
              <text:p text:style-name="InstTableCell"><text:span>0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RÓXIMO A KRIK<text:s text:c="2"/>MOTIVAÇÃO DA VIAGEM: GRAVAÇÃO</text:span></text:p>
            </table:table-cell>
            <table:table-cell office:value-type="string">
              <text:p text:style-name="InstTableCell"><text:span>14179 → 14194 (+1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2/26</text:span></text:p>
            </table:table-cell>
            <table:table-cell office:value-type="string">
              <text:p text:style-name="InstTableCell"><text:span>08/04/2026</text:span></text:p>
            </table:table-cell>
            <table:table-cell office:value-type="string">
              <text:p text:style-name="InstTableCell"><text:span>08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ANTA CASA<text:s text:c="3"/>MOTIVAÇÃO DA VIAGEM: GRAVAR</text:span></text:p>
            </table:table-cell>
            <table:table-cell office:value-type="string">
              <text:p text:style-name="InstTableCell"><text:span>14176 → 14179 (+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1/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EGAR ASSINATURA,<text:s text:c="2"/>PEDIDO DO FERNANDO RH DESTINO: RUA ALAGOAS<text:s text:c="2"/>3958</text:span></text:p>
            </table:table-cell>
            <table:table-cell office:value-type="string">
              <text:p text:style-name="InstTableCell"><text:span>83118 → 83123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60/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AV.LANCHOPÃO</text:span></text:p>
            </table:table-cell>
            <table:table-cell office:value-type="string">
              <text:p text:style-name="InstTableCell"><text:span>83113 → 83118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07/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NTRO, SANTA LUZIA, SANTA CASA,<text:s text:c="2"/>DELEGACIA,<text:s text:c="2"/>JARDIM ALVORADA</text:span></text:p>
            </table:table-cell>
            <table:table-cell office:value-type="string">
              <text:p text:style-name="InstTableCell"><text:span>35798 → 35810 (+1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1/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OZZOBON E COLINAS</text:span></text:p>
            </table:table-cell>
            <table:table-cell office:value-type="string">
              <text:p text:style-name="InstTableCell"><text:span>14161 → 14176 (+1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259/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OENÇA SUPERMERCADO<text:s text:c="2"/>MOTIVAÇÃO DA VIAGEM: A PEDIDO DO WILSON</text:span></text:p>
            </table:table-cell>
            <table:table-cell office:value-type="string">
              <text:p text:style-name="InstTableCell"><text:span>83111 → 83113 (+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06/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ADARIA AQUILES, POSTO VITÓRIA<text:s text:c="2"/>MOTIVAÇÃO DA VIAGEM: A PEDIDO DO WILSON</text:span></text:p>
            </table:table-cell>
            <table:table-cell office:value-type="string">
              <text:p text:style-name="InstTableCell"><text:span>35792 → 35798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05/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: POSTO VITÓRIA</text:span></text:p>
            </table:table-cell>
            <table:table-cell office:value-type="string">
              <text:p text:style-name="InstTableCell"><text:span>35787 → 35792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04/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POZZOBOM, PARQUE DAS NAÇÕES E BAIRRO CAROBEIRA</text:span></text:p>
            </table:table-cell>
            <table:table-cell office:value-type="string">
              <text:p text:style-name="InstTableCell"><text:span>35754 → 35787 (+3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70/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5º DISTRITO E BAIRRO MONTE VERDE .</text:span></text:p>
            </table:table-cell>
            <table:table-cell office:value-type="string">
              <text:p text:style-name="InstTableCell"><text:span>14081 → 14128 (+4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03/26</text:span></text:p>
            </table:table-cell>
            <table:table-cell office:value-type="string">
              <text:p text:style-name="InstTableCell"><text:span>02/04/2026</text:span></text:p>
            </table:table-cell>
            <table:table-cell office:value-type="string">
              <text:p text:style-name="InstTableCell"><text:span>02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AÇA BEZERRA DE MENEZES</text:span></text:p>
            </table:table-cell>
            <table:table-cell office:value-type="string">
              <text:p text:style-name="InstTableCell"><text:span>35743 → 35754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269/26</text:span></text:p>
            </table:table-cell>
            <table:table-cell office:value-type="string">
              <text:p text:style-name="InstTableCell"><text:span>02/04/2026</text:span></text:p>
            </table:table-cell>
            <table:table-cell office:value-type="string">
              <text:p text:style-name="InstTableCell"><text:span>02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3"/>MOTIVO. EMISSÃO<text:s text:c="2"/>DE GUIAS.<text:s text:c="2"/>FOLHAS<text:s text:c="2"/>DE PONTO.</text:span></text:p>
            </table:table-cell>
            <table:table-cell office:value-type="string">
              <text:p text:style-name="InstTableCell"><text:span>14078 → 14081 (+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02/26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SCOLA VALTER PEREZI</text:span></text:p>
            </table:table-cell>
            <table:table-cell office:value-type="string">
              <text:p text:style-name="InstTableCell"><text:span>35738 → 35743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8/26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PRO POVO, BAIRRO SIMONSEM E SECRETARIA DE TRÂNSITO</text:span></text:p>
            </table:table-cell>
            <table:table-cell office:value-type="string">
              <text:p text:style-name="InstTableCell"><text:span>35703 → 35738 (+3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91/26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2"/>CAIXA FEDERAL. VILA PAES.</text:span></text:p>
            </table:table-cell>
            <table:table-cell office:value-type="string">
              <text:p text:style-name="InstTableCell"><text:span>14068 → 14078 (+1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158/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BAIRRO JARDIM FIGUEIRAS</text:span></text:p>
            </table:table-cell>
            <table:table-cell office:value-type="string">
              <text:p text:style-name="InstTableCell"><text:span>83094 → 83111 (+1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41/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BASE POLÍCIA MILITAR<text:s text:c="2"/>MOTIVAÇÃO DA VIAGEM: A PEDIDO DO PRESIDENTE DANIEL</text:span></text:p>
            </table:table-cell>
            <table:table-cell office:value-type="string">
              <text:p text:style-name="InstTableCell"><text:span>35701 → 35703 (+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40/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ABRASEG, PADARIA AQUILES MOTIVAÇÃO DA VIAGEM: A PEDIDO DO JORGE</text:span></text:p>
            </table:table-cell>
            <table:table-cell office:value-type="string">
              <text:p text:style-name="InstTableCell"><text:span>35695 → 35701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9/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, PORECATU<text:s text:c="2"/>MOTIVAÇÃO DA VIAGEM: ABASTECIMENTO E PEDIDO DO WILSON</text:span></text:p>
            </table:table-cell>
            <table:table-cell office:value-type="string">
              <text:p text:style-name="InstTableCell"><text:span>35688 → 35695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90/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ABUTICABEIRAS.<text:s text:c="2"/>PARQUE DAS<text:s text:c="2"/>NAÇÕES.<text:s text:c="2"/>POZZOBON.<text:s text:c="2"/>JARDIM UNIVERSITÁRIO.<text:s text:c="3"/>MOTIVO.<text:s text:c="2"/>FILMAGENS.</text:span></text:p>
            </table:table-cell>
            <table:table-cell office:value-type="string">
              <text:p text:style-name="InstTableCell"><text:span>14049 → 14068 (+1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9/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PRO POVO, BAIRRO JABOTICABEIRA E POSTO VILAR ABASTECER</text:span></text:p>
            </table:table-cell>
            <table:table-cell office:value-type="string">
              <text:p text:style-name="InstTableCell"><text:span>14035 → 14049 (+1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7/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SAEV.<text:s text:c="2"/>MOTIVO. LEVAR DOCUMENTOS.</text:span></text:p>
            </table:table-cell>
            <table:table-cell office:value-type="string">
              <text:p text:style-name="InstTableCell"><text:span>35684 → 35688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6/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PRO- POVO E ESTRADA VICINAL CAMPO BELO</text:span></text:p>
            </table:table-cell>
            <table:table-cell office:value-type="string">
              <text:p text:style-name="InstTableCell"><text:span>35645 → 35684 (+3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5/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PRO- POVO E VIA MARGINAL DA ROD. PERICLIS BENINE</text:span></text:p>
            </table:table-cell>
            <table:table-cell office:value-type="string">
              <text:p text:style-name="InstTableCell"><text:span>35629 → 35645 (+1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7/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AIXA FEDERAL<text:s text:c="3"/>MOTIVO. DOCUMENTOS.</text:span></text:p>
            </table:table-cell>
            <table:table-cell office:value-type="string">
              <text:p text:style-name="InstTableCell"><text:span>13999 → 14010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6/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MINI HOSPITAL DO POZZOBON E AVENIDA PANSANI</text:span></text:p>
            </table:table-cell>
            <table:table-cell office:value-type="string">
              <text:p text:style-name="InstTableCell"><text:span>13982 → 13999 (+1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47/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SAO COSME, PACEMBU. CECAP2</text:span></text:p>
            </table:table-cell>
            <table:table-cell office:value-type="string">
              <text:p text:style-name="InstTableCell"><text:span>81714 → 81741 (+2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4/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AIXA ECONÔMICA FEDERAL.<text:s text:c="2"/>CORREIOS.<text:s text:c="2"/>MOTIVO. LEVAR DOCUMENTOS.</text:span></text:p>
            </table:table-cell>
            <table:table-cell office:value-type="string">
              <text:p text:style-name="InstTableCell"><text:span>35618 → 35629 (+1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3/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SÃO COSME</text:span></text:p>
            </table:table-cell>
            <table:table-cell office:value-type="string">
              <text:p text:style-name="InstTableCell"><text:span>35607 → 35618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5/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RESIDENCIAL<text:s text:c="2"/>FIGUEIRAS. BAIRRO<text:s text:c="2"/>SÃO JOÃO.</text:span></text:p>
            </table:table-cell>
            <table:table-cell office:value-type="string">
              <text:p text:style-name="InstTableCell"><text:span>13975 → 13982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4/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2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ONHO MEU, PRÓ-POVO,<text:s text:c="2"/>PREFEITURA,<text:s text:c="2"/>SAN REM</text:span></text:p>
            </table:table-cell>
            <table:table-cell office:value-type="string">
              <text:p text:style-name="InstTableCell"><text:span>13948 → 13975 (+2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1/26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ÒSTO VILAR<text:s text:c="2"/>(ABAST)- PACAEMBU.<text:s text:c="2"/>COLINAS. POZZOBON.<text:s text:c="2"/>PARQUE<text:s text:c="2"/>DAS NAÇÕES.<text:s text:c="2"/>CENTRO. CECAP 2.<text:s text:c="2"/>MOTIVO.<text:s text:c="2"/>ATENDER<text:s text:c="2"/>MUNÍCIPES.</text:span></text:p>
            </table:table-cell>
            <table:table-cell office:value-type="string">
              <text:p text:style-name="InstTableCell"><text:span>35558 → 35607 (+4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3/26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EC DE TRÂNSITO E EDUCAÇÃO MOTIVAÇÃO DA VIAGEM: VISITAS</text:span></text:p>
            </table:table-cell>
            <table:table-cell office:value-type="string">
              <text:p text:style-name="InstTableCell"><text:span>13923 → 13948 (+2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46/26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 -RETIORAR DOCUMENTOS</text:span></text:p>
            </table:table-cell>
            <table:table-cell office:value-type="string">
              <text:p text:style-name="InstTableCell"><text:span>81712 → 81714 (+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30/26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BAIRRO<text:s text:c="2"/>CÉLIO HONÓRIO. CENTRO. POZZOBON.<text:s text:c="3"/>MOTIVO. ATENDER MUNÍCIPE.</text:span></text:p>
            </table:table-cell>
            <table:table-cell office:value-type="string">
              <text:p text:style-name="InstTableCell"><text:span>35534 → 35558 (+2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9/26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AN REMO,<text:s text:c="2"/>CLINIMED MOTIVAÇÃO DA VIAGEM:A PEDIDO DO FERNANDO</text:span></text:p>
            </table:table-cell>
            <table:table-cell office:value-type="string">
              <text:p text:style-name="InstTableCell"><text:span>35529 → 35534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2/26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ECRETARIA DE TRÂNSITO</text:span></text:p>
            </table:table-cell>
            <table:table-cell office:value-type="string">
              <text:p text:style-name="InstTableCell"><text:span>13911 → 13923 (+12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45/26</text:span></text:p>
            </table:table-cell>
            <table:table-cell office:value-type="string">
              <text:p text:style-name="InstTableCell"><text:span>23/03/2026</text:span></text:p>
            </table:table-cell>
            <table:table-cell office:value-type="string">
              <text:p text:style-name="InstTableCell"><text:span>2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TA CASA -SECR ESPORTES</text:span></text:p>
            </table:table-cell>
            <table:table-cell office:value-type="string">
              <text:p text:style-name="InstTableCell"><text:span>81697 → 81712 (+1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8/26</text:span></text:p>
            </table:table-cell>
            <table:table-cell office:value-type="string">
              <text:p text:style-name="InstTableCell"><text:span>23/03/2026</text:span></text:p>
            </table:table-cell>
            <table:table-cell office:value-type="string">
              <text:p text:style-name="InstTableCell"><text:span>2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OTUPREV, CENTRO, VILA AMÉRICA,<text:s text:c="2"/>CECAP2</text:span></text:p>
            </table:table-cell>
            <table:table-cell office:value-type="string">
              <text:p text:style-name="InstTableCell"><text:span>35511 → 35529 (+1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7/26</text:span></text:p>
            </table:table-cell>
            <table:table-cell office:value-type="string">
              <text:p text:style-name="InstTableCell"><text:span>23/03/2026</text:span></text:p>
            </table:table-cell>
            <table:table-cell office:value-type="string">
              <text:p text:style-name="InstTableCell"><text:span>2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OTUPREV</text:span></text:p>
            </table:table-cell>
            <table:table-cell office:value-type="string">
              <text:p text:style-name="InstTableCell"><text:span>35493 → 35511 (+1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1/26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ECOTUDO SUL E ESCOLA ABÍLIO CALILE<text:s text:c="3"/>MOTIVAÇÃO DA VIAGEM: GRAVAÇÕES</text:span></text:p>
            </table:table-cell>
            <table:table-cell office:value-type="string">
              <text:p text:style-name="InstTableCell"><text:span>13893 → 13911 (+18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157/26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BAIRRO PRÓPOVO<text:s text:c="3"/>MOTIVO. FILMAGENS.</text:span></text:p>
            </table:table-cell>
            <table:table-cell office:value-type="string">
              <text:p text:style-name="InstTableCell"><text:span>83078 → 83094 (+1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6/26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ROTA -COMPRAR PEÇA DE REPOSIÇÃO CARRETINHA-REBOQUE</text:span></text:p>
            </table:table-cell>
            <table:table-cell office:value-type="string">
              <text:p text:style-name="InstTableCell"><text:span>35486 → 35493 (+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5/26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1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6° DISTRITO, REPRESA SAEV, PLINIO MARIN</text:span></text:p>
            </table:table-cell>
            <table:table-cell office:value-type="string">
              <text:p text:style-name="InstTableCell"><text:span>35465 → 35486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4/26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COPERVINTE/ POSTO VILAR</text:span></text:p>
            </table:table-cell>
            <table:table-cell office:value-type="string">
              <text:p text:style-name="InstTableCell"><text:span>35453 → 35465 (+1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3/26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TUDO</text:span></text:p>
            </table:table-cell>
            <table:table-cell office:value-type="string">
              <text:p text:style-name="InstTableCell"><text:span>35440 → 35453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80/26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URACOS NA RUA, BUEIRO ENTUPIDO<text:s text:c="2"/>LOCAL: RUA MINAS GERAIS</text:span></text:p>
            </table:table-cell>
            <table:table-cell office:value-type="string">
              <text:p text:style-name="InstTableCell"><text:span>13888 → 13893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9/26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LOCAL: MARGINAL JOSÉ MARÃO</text:span></text:p>
            </table:table-cell>
            <table:table-cell office:value-type="string">
              <text:p text:style-name="InstTableCell"><text:span>13856 → 13888 (+32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156/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SANTA CASA. ESTRADA RURAL<text:s text:c="2"/>PEDRO FURLANI.<text:s text:c="2"/>MOTIVO. FILMAGENS.</text:span></text:p>
            </table:table-cell>
            <table:table-cell office:value-type="string">
              <text:p text:style-name="InstTableCell"><text:span>83061 → 83078 (+1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44/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STRADA VICNAL SIOMONSEN - PONTE RISCO DESABAR -VL CARVALHO</text:span></text:p>
            </table:table-cell>
            <table:table-cell office:value-type="string">
              <text:p text:style-name="InstTableCell"><text:span>81647 → 81697 (+5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2/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TUDO /ANZAI</text:span></text:p>
            </table:table-cell>
            <table:table-cell office:value-type="string">
              <text:p text:style-name="InstTableCell"><text:span>35426 → 35440 (+1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1/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text:s text:c="2"/>MOTIVAÇÃO DA VIAGEM: ABASTECIMENTO</text:span></text:p>
            </table:table-cell>
            <table:table-cell office:value-type="string">
              <text:p text:style-name="InstTableCell"><text:span>35421 → 35426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20/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OMERCIARIOS,<text:s text:c="2"/>POZZOBOM,<text:s text:c="2"/>ETEC, CECAP2,<text:s text:c="2"/>SÃO JOÃO</text:span></text:p>
            </table:table-cell>
            <table:table-cell office:value-type="string">
              <text:p text:style-name="InstTableCell"><text:span>35388 → 35421 (+3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9/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5385 → 35388 (+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8/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ZZOBOM</text:span></text:p>
            </table:table-cell>
            <table:table-cell office:value-type="string">
              <text:p text:style-name="InstTableCell"><text:span>35376 → 35385 (+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7/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OMERCIARIOS</text:span></text:p>
            </table:table-cell>
            <table:table-cell office:value-type="string">
              <text:p text:style-name="InstTableCell"><text:span>35361 → 35376 (+1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8/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BAIRRO<text:s text:c="2"/>ESTAÇÃO.</text:span></text:p>
            </table:table-cell>
            <table:table-cell office:value-type="string">
              <text:p text:style-name="InstTableCell"><text:span>13849 → 13856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7/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ORREIO</text:span></text:p>
            </table:table-cell>
            <table:table-cell office:value-type="string">
              <text:p text:style-name="InstTableCell"><text:span>13847 → 13849 (+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6/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ZZOBON.<text:s text:c="2"/>CENTRO.</text:span></text:p>
            </table:table-cell>
            <table:table-cell office:value-type="string">
              <text:p text:style-name="InstTableCell"><text:span>13834 → 13847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5/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13832 → 13834 (+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5/26</text:span></text:p>
            </table:table-cell>
            <table:table-cell office:value-type="string">
              <text:p text:style-name="InstTableCell"><text:span>15/03/2026</text:span></text:p>
            </table:table-cell>
            <table:table-cell office:value-type="string">
              <text:p text:style-name="InstTableCell"><text:span>15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LINIMED.<text:s text:c="3"/>MOTIVO. EXAMES PERIÓDICOS.</text:span></text:p>
            </table:table-cell>
            <table:table-cell office:value-type="string">
              <text:p text:style-name="InstTableCell"><text:span>35345 → 35350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155/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OZZOBON, VISITAS A OBRAS PACAEMBU</text:span></text:p>
            </table:table-cell>
            <table:table-cell office:value-type="string">
              <text:p text:style-name="InstTableCell"><text:span>83036 → 83061 (+2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43/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SIMONSEN -FOTOS</text:span></text:p>
            </table:table-cell>
            <table:table-cell office:value-type="string">
              <text:p text:style-name="InstTableCell"><text:span>81618 → 81647 (+2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6/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ECO TUDO, ANZAI<text:s text:c="2"/>MOTIVO. DESCARTE FOLHAGEM, TROCA MATERIAIS</text:span></text:p>
            </table:table-cell>
            <table:table-cell office:value-type="string">
              <text:p text:style-name="InstTableCell"><text:span>35350 → 35361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4/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ANTÓIA FIGUEIREDO. MONTE VERDE.<text:s text:c="2"/>MOTIVO. VISITA.</text:span></text:p>
            </table:table-cell>
            <table:table-cell office:value-type="string">
              <text:p text:style-name="InstTableCell"><text:span>13827 → 13832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3/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1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SÃO JOÃO, BOM CCLIMA</text:span></text:p>
            </table:table-cell>
            <table:table-cell office:value-type="string">
              <text:p text:style-name="InstTableCell"><text:span>13810 → 13827 (+1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4/26</text:span></text:p>
            </table:table-cell>
            <table:table-cell office:value-type="string">
              <text:p text:style-name="InstTableCell"><text:span>12/03/2026</text:span></text:p>
            </table:table-cell>
            <table:table-cell office:value-type="string">
              <text:p text:style-name="InstTableCell"><text:span>12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ALE DO SOL, POZZOBOM,<text:s text:c="2"/>SANTA CASA, CENTRO</text:span></text:p>
            </table:table-cell>
            <table:table-cell office:value-type="string">
              <text:p text:style-name="InstTableCell"><text:span>35330 → 35345 (+1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3/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IMONSEN - GRAVAÇÃO</text:span></text:p>
            </table:table-cell>
            <table:table-cell office:value-type="string">
              <text:p text:style-name="InstTableCell"><text:span>35303 → 35330 (+2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2/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ECRETARIA DE ESPORTES</text:span></text:p>
            </table:table-cell>
            <table:table-cell office:value-type="string">
              <text:p text:style-name="InstTableCell"><text:span>35296 → 35303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2/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VISITA PRÉDIO NOVO PREFEITURA VOTUPORANGA</text:span></text:p>
            </table:table-cell>
            <table:table-cell office:value-type="string">
              <text:p text:style-name="InstTableCell"><text:span>13802 → 13810 (+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1/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ORREIO, SECRETARIA DA CULTURA</text:span></text:p>
            </table:table-cell>
            <table:table-cell office:value-type="string">
              <text:p text:style-name="InstTableCell"><text:span>13791 → 13802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70/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11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ANSAUDE E COMUNIDADE SÃO JOÃO</text:span></text:p>
            </table:table-cell>
            <table:table-cell office:value-type="string">
              <text:p text:style-name="InstTableCell"><text:span>13781 → 13791 (+10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242/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 -LEVAR DOCUMENTOS</text:span></text:p>
            </table:table-cell>
            <table:table-cell office:value-type="string">
              <text:p text:style-name="InstTableCell"><text:span>81615 → 81618 (+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10/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SANTA CASA. VILA AMÉRICA.<text:s text:c="3"/>MOTIVO.<text:s text:c="2"/>ATENDER MUNÍCIPE.</text:span></text:p>
            </table:table-cell>
            <table:table-cell office:value-type="string">
              <text:p text:style-name="InstTableCell"><text:span>35278 → 35283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9/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5276 → 35278 (+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9/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13779 → 13781 (+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8/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RAÇA 9 DE JULHO E BAIRRO SONHO MEU<text:s text:c="2"/>MOTIVAÇÃO DA VIAGEM: GRAVAÇÃO</text:span></text:p>
            </table:table-cell>
            <table:table-cell office:value-type="string">
              <text:p text:style-name="InstTableCell"><text:span>13757 → 13779 (+22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145/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LAVAR E ABASTECER</text:span></text:p>
            </table:table-cell>
            <table:table-cell office:value-type="string">
              <text:p text:style-name="InstTableCell"><text:span>81609 → 81615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8/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ACAEMBU</text:span></text:p>
            </table:table-cell>
            <table:table-cell office:value-type="string">
              <text:p text:style-name="InstTableCell"><text:span>35265 → 35276 (+1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7/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SECRETARIA DE TRÂNSITO.<text:s text:c="2"/>SECRETARIA<text:s text:c="2"/>DA EDUCAÇÃO.<text:s text:c="2"/>UNIVEF.<text:s text:c="3"/>MOTIVO. REUNIÕES.</text:span></text:p>
            </table:table-cell>
            <table:table-cell office:value-type="string">
              <text:p text:style-name="InstTableCell"><text:span>35258 → 35265 (+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6/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IMPRESSÃO CARTUCHOS</text:span></text:p>
            </table:table-cell>
            <table:table-cell office:value-type="string">
              <text:p text:style-name="InstTableCell"><text:span>35255 → 35258 (+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5/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TÓRIA -BUSCAR VEÍCULO</text:span></text:p>
            </table:table-cell>
            <table:table-cell office:value-type="string">
              <text:p text:style-name="InstTableCell"><text:span>35251 → 35255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7/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13731 → 13757 (+26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144/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07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RASÍLIA CAPITAL<text:s text:c="2"/>- MOTIVAÇÃO DA VIAGEM: CURSOS .</text:span></text:p>
            </table:table-cell>
            <table:table-cell office:value-type="string">
              <text:p text:style-name="InstTableCell"><text:span>79972 → 81609 (+163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4/26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35246 → 35251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3/26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IMPRESSÃO CARTUCHOS, ELETRÔNICA SUZUKI, SUPRICOMP / SECRETARIA DIREITOS HUMANOS/ CONCHA ACÚSTICA<text:s text:c="2"/>MOTIVAÇÃO DA VIAGEM: A PEDIDO DO JORGE E FERNANDO</text:span></text:p>
            </table:table-cell>
            <table:table-cell office:value-type="string">
              <text:p text:style-name="InstTableCell"><text:span>35228 → 35246 (+1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6/26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CONCHA ACÚSTICA<text:s text:c="2"/>MOTIVAÇÃO DA VIAGEM: ACOMPANHAR VEREADORES EM EVENTO</text:span></text:p>
            </table:table-cell>
            <table:table-cell office:value-type="string">
              <text:p text:style-name="InstTableCell"><text:span>13729 → 13731 (+2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154/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 ABASTECIMENTO</text:span></text:p>
            </table:table-cell>
            <table:table-cell office:value-type="string">
              <text:p text:style-name="InstTableCell"><text:span>83031 → 83036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153/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CAP, SÃO JOÃO, CENTRO</text:span></text:p>
            </table:table-cell>
            <table:table-cell office:value-type="string">
              <text:p text:style-name="InstTableCell"><text:span>83011 → 83031 (+2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2/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 TUDO<text:s text:c="2"/>MOTIVAÇÃO DA VIAGEM: DESCARTE MATERIAIS</text:span></text:p>
            </table:table-cell>
            <table:table-cell office:value-type="string">
              <text:p text:style-name="InstTableCell"><text:span>35206 → 35228 (+2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1/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ACAEMNBU, CENTRO, POSTO VILAR (ABASTECIMENTO)</text:span></text:p>
            </table:table-cell>
            <table:table-cell office:value-type="string">
              <text:p text:style-name="InstTableCell"><text:span>35184 → 35206 (+2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5/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05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VILA MARIM (LOJA MAÇÔNICA) ENTIDADES. CLUBE DE SERVIÇOS.<text:s text:c="3"/>MOTIVO.<text:s text:c="2"/>ENTREGA DE CONVITES<text:s text:c="2"/>PARA SESSÃO<text:s text:c="2"/>SOLENE.</text:span></text:p>
            </table:table-cell>
            <table:table-cell office:value-type="string">
              <text:p text:style-name="InstTableCell"><text:span>13719 → 13729 (+1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152/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SANTA CASA, CONCHA ACÚSTICA ,CENTRO</text:span></text:p>
            </table:table-cell>
            <table:table-cell office:value-type="string">
              <text:p text:style-name="InstTableCell"><text:span>82990 → 83011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200/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MONTE VERDE E CONCHA ACÚSTICA<text:s text:c="3"/>MOTIVAÇÃO DA VIAGEM: GRAVAÇÕES</text:span></text:p>
            </table:table-cell>
            <table:table-cell office:value-type="string">
              <text:p text:style-name="InstTableCell"><text:span>35177 → 35184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4/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LOJAS MAÇÔNICAS.<text:s text:c="2"/>CENTRO EMPREENDEDOR.<text:s text:c="2"/>ENTIDADES. SECRETARIAS.<text:s text:c="2"/>POSTO<text:s text:c="2"/>DO VILAR. PREFEITURA.<text:s text:c="3"/>MOTIVOS. ENTREGA DE CONVITES<text:s text:c="2"/>PARA<text:s text:c="2"/>SESSÃO<text:s text:c="2"/>SOLENE.<text:s text:c="2"/>A</text:span></text:p>
            </table:table-cell>
            <table:table-cell office:value-type="string">
              <text:p text:style-name="InstTableCell"><text:span>13706 → 13719 (+1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3/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ENTIDADES. CLUBES DE SERVIÇO.<text:s text:c="2"/>ÓRGÃOS PÚBLICOS.<text:s text:c="2"/>OUTROS.<text:s text:c="2"/>MOTIVO.<text:s text:c="2"/>ENTREGA DE CONVITES<text:s text:c="2"/>PARA<text:s text:c="2"/>SESSÃO<text:s text:c="2"/>SOLENE.</text:span></text:p>
            </table:table-cell>
            <table:table-cell office:value-type="string">
              <text:p text:style-name="InstTableCell"><text:span>13671 → 13706 (+3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99/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OENÇA</text:span></text:p>
            </table:table-cell>
            <table:table-cell office:value-type="string">
              <text:p text:style-name="InstTableCell"><text:span>35174 → 35177 (+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98/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FÓRUM</text:span></text:p>
            </table:table-cell>
            <table:table-cell office:value-type="string">
              <text:p text:style-name="InstTableCell"><text:span>35170 → 35174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97/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5168 → 35170 (+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96/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ABRASEG, PAPELARIA MOTIVAÇÃO DA VIAGEM: A PEDIDO DO JORGE</text:span></text:p>
            </table:table-cell>
            <table:table-cell office:value-type="string">
              <text:p text:style-name="InstTableCell"><text:span>35161 → 35168 (+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95/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5155 → 35161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2/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LUBES DE SERVIÇOS.<text:s text:c="2"/>EX. PREFEITOS.<text:s text:c="2"/>ENTIDADES BENEFICENTES. OUTROS.<text:s text:c="2"/>MOTIVO.<text:s text:c="2"/>ENTREGA DE CONVITES PARA SESSÃO<text:s text:c="2"/>SOLENE.</text:span></text:p>
            </table:table-cell>
            <table:table-cell office:value-type="string">
              <text:p text:style-name="InstTableCell"><text:span>13639 → 13671 (+3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1/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ENTIDADES.<text:s text:c="2"/>SECRETARIAS.<text:s text:c="2"/>EX.PREFEITOS.<text:s text:c="2"/>MOTIVO. ENTREGA<text:s text:c="2"/>DE CONVITES PARA SESSÃO<text:s text:c="2"/>SOLENE.</text:span></text:p>
            </table:table-cell>
            <table:table-cell office:value-type="string">
              <text:p text:style-name="InstTableCell"><text:span>13614 → 13639 (+2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94/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ESTRADA RURAL</text:span></text:p>
            </table:table-cell>
            <table:table-cell office:value-type="string">
              <text:p text:style-name="InstTableCell"><text:span>35145 → 35155 (+1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93/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CIDADE JARDIM<text:s text:c="3"/>MOTIVAÇÃO DA VIAGEM: GRAVAÇÃO</text:span></text:p>
            </table:table-cell>
            <table:table-cell office:value-type="string">
              <text:p text:style-name="InstTableCell"><text:span>35128 → 35145 (+1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92/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REFEITURA</text:span></text:p>
            </table:table-cell>
            <table:table-cell office:value-type="string">
              <text:p text:style-name="InstTableCell"><text:span>35125 → 35128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60/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BISPADO. SECRETARIAS DIVERSAS. ELEKTRO.<text:s text:c="2"/>SINDICATOS.<text:s text:c="3"/>MOTIVO. ENTREGA<text:s text:c="2"/>DE CONVITES PARA SESSÃO<text:s text:c="2"/>SOLENE.</text:span></text:p>
            </table:table-cell>
            <table:table-cell office:value-type="string">
              <text:p text:style-name="InstTableCell"><text:span>13599 → 13614 (+1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59/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LOCAIS.<text:s text:c="2"/>ENTIDADES. ÓRGÃOS<text:s text:c="2"/>PÚBLICOS.<text:s text:c="2"/>SECRETARIAS. AUTARQUIA<text:s text:c="2"/>SAEV. ASSOCIAÇÕES.<text:s text:c="2"/>SINDICATO RURAL.<text:s text:c="2"/>MOTIVO. ENTREGA DE CONVITES PARA SESSÃO<text:s text:c="2"/>SOLENE.</text:span></text:p>
            </table:table-cell>
            <table:table-cell office:value-type="string">
              <text:p text:style-name="InstTableCell"><text:span>13575 → 13599 (+24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80/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.<text:s text:c="3"/>MOTIVO.<text:s text:c="2"/>BUSCAR VEÍCULO<text:s text:c="2"/>001.<text:s text:c="2"/>LAVAGEM</text:span></text:p>
            </table:table-cell>
            <table:table-cell office:value-type="string">
              <text:p text:style-name="InstTableCell"><text:span>82984 → 82990 (+6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9/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AEV</text:span></text:p>
            </table:table-cell>
            <table:table-cell office:value-type="string">
              <text:p text:style-name="InstTableCell"><text:span>82981 → 82984 (+3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88/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MERSON LUIZ PANIÁGUA BORTOLAIA</text:span></text:p>
            </table:table-cell>
            <table:table-cell office:value-type="string">
              <text:p text:style-name="InstTableCell"><text:span>CDHU, SAO JOAO</text:span></text:p>
            </table:table-cell>
            <table:table-cell office:value-type="string">
              <text:p text:style-name="InstTableCell"><text:span>79844 → 79972 (+128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87/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OSTO VILAR E POSTO VITÓRIA<text:s text:c="2"/>MOTIVAÇÃO DA VIAGEM: LAVAR E ABASTECER</text:span></text:p>
            </table:table-cell>
            <table:table-cell office:value-type="string">
              <text:p text:style-name="InstTableCell"><text:span>79839 → 79844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43/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ECRETARIA DIREITOS HUMANOS</text:span></text:p>
            </table:table-cell>
            <table:table-cell office:value-type="string">
              <text:p text:style-name="InstTableCell"><text:span>35122 → 35125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9/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VALDEMIR.<text:s text:c="2"/>JUNIOR.<text:s text:c="2"/>LOCAIS. POSTO VITÓRIA.<text:s text:c="2"/>ATELIÊ CAROLINA LEMOS.<text:s text:c="3"/>MOTIVO. RETIRAR UNIFORME.</text:span></text:p>
            </table:table-cell>
            <table:table-cell office:value-type="string">
              <text:p text:style-name="InstTableCell"><text:span>13539 → 13575 (+36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86/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ALUBRI</text:span></text:p>
            </table:table-cell>
            <table:table-cell office:value-type="string">
              <text:p text:style-name="InstTableCell"><text:span>79818 → 79839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42/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NITA-COPOS. IMPRESS.</text:span></text:p>
            </table:table-cell>
            <table:table-cell office:value-type="string">
              <text:p text:style-name="InstTableCell"><text:span>35116 → 35122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41/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35097 → 35116 (+1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8/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ABÍLIO CALILE E MINI HOSPITAL POZZOBON<text:s text:c="3"/>MOTIVAÇÃO DA VIAGEM: GRAVAÇÃO</text:span></text:p>
            </table:table-cell>
            <table:table-cell office:value-type="string">
              <text:p text:style-name="InstTableCell"><text:span>13516 → 13539 (+2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8/26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ENTRO TRATAMENTO<text:s text:c="2"/>DE ESGOTO.<text:s text:c="2"/>BAIRRO<text:s text:c="2"/>BOA VISTA.<text:s text:c="2"/>MOTIVO.<text:s text:c="2"/>VERIFICAR<text:s text:c="2"/>VAZAMENTOS.</text:span></text:p>
            </table:table-cell>
            <table:table-cell office:value-type="string">
              <text:p text:style-name="InstTableCell"><text:span>82938 → 82981 (+4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7/26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A-LUBRI. IMPRESS.<text:s text:c="2"/>MOTIVOS<text:s text:c="2"/>BUSCAR VEÍCULOS.<text:s text:c="2"/>RETIRAR MATERIAL.</text:span></text:p>
            </table:table-cell>
            <table:table-cell office:value-type="string">
              <text:p text:style-name="InstTableCell"><text:span>13511 → 13516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6/26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JUNIOR<text:s text:c="2"/>LOCAL<text:s text:c="2"/>ATELIÊ<text:s text:c="2"/>CAROLINA LEMOS.</text:span></text:p>
            </table:table-cell>
            <table:table-cell office:value-type="string">
              <text:p text:style-name="InstTableCell"><text:span>13507 → 13511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5/26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ASILO SÃO<text:s text:c="2"/>VICENTE DE PAULA.</text:span></text:p>
            </table:table-cell>
            <table:table-cell office:value-type="string">
              <text:p text:style-name="InstTableCell"><text:span>13496 → 13507 (+11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7/26</text:span></text:p>
            </table:table-cell>
            <table:table-cell office:value-type="string">
              <text:p text:style-name="InstTableCell"><text:span>24/02/2026</text:span></text:p>
            </table:table-cell>
            <table:table-cell office:value-type="string">
              <text:p text:style-name="InstTableCell"><text:span>24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WILSON<text:s text:c="2"/>LOCAL DE<text:s text:c="2"/>SAÍDA: DESTINO; CLIMED</text:span></text:p>
            </table:table-cell>
            <table:table-cell office:value-type="string">
              <text:p text:style-name="InstTableCell"><text:span>82908 → 82938 (+30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4/26</text:span></text:p>
            </table:table-cell>
            <table:table-cell office:value-type="string">
              <text:p text:style-name="InstTableCell"><text:span>24/02/2026</text:span></text:p>
            </table:table-cell>
            <table:table-cell office:value-type="string">
              <text:p text:style-name="InstTableCell"><text:span>24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ORREIOS. PREFEITURA.</text:span></text:p>
            </table:table-cell>
            <table:table-cell office:value-type="string">
              <text:p text:style-name="InstTableCell"><text:span>13492 → 13496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3/26</text:span></text:p>
            </table:table-cell>
            <table:table-cell office:value-type="string">
              <text:p text:style-name="InstTableCell"><text:span>24/02/2026</text:span></text:p>
            </table:table-cell>
            <table:table-cell office:value-type="string">
              <text:p text:style-name="InstTableCell"><text:span>24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CAROBEIRA, AUTORIZADO FERNANDO</text:span></text:p>
            </table:table-cell>
            <table:table-cell office:value-type="string">
              <text:p text:style-name="InstTableCell"><text:span>13483 → 13492 (+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40/26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 DE VOTUPORANGA</text:span></text:p>
            </table:table-cell>
            <table:table-cell office:value-type="string">
              <text:p text:style-name="InstTableCell"><text:span>35078 → 35097 (+1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9/26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ABASTECER POSTO VILAR</text:span></text:p>
            </table:table-cell>
            <table:table-cell office:value-type="string">
              <text:p text:style-name="InstTableCell"><text:span>35064 → 35078 (+1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2/26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LOCAL PREFEITURA.<text:s text:c="3"/>MOTIVO<text:s text:c="2"/>REUNIÃO.</text:span></text:p>
            </table:table-cell>
            <table:table-cell office:value-type="string">
              <text:p text:style-name="InstTableCell"><text:span>13480 → 13483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1/26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ENTRO EMPREENDEDOR. CORREIOS.<text:s text:c="3"/>MOTIVO.<text:s text:c="2"/>LEVAR DOCUMENTOS.</text:span></text:p>
            </table:table-cell>
            <table:table-cell office:value-type="string">
              <text:p text:style-name="InstTableCell"><text:span>13451 → 13480 (+29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6/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COLINAS E RUA RIO GRANDE , CARRO CAI EM BURACO</text:span></text:p>
            </table:table-cell>
            <table:table-cell office:value-type="string">
              <text:p text:style-name="InstTableCell"><text:span>82896 → 82908 (+12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5/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AÇA SÃO BENTO DELEGACIA</text:span></text:p>
            </table:table-cell>
            <table:table-cell office:value-type="string">
              <text:p text:style-name="InstTableCell"><text:span>82893 → 82896 (+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3/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ASA ANZAI<text:s text:c="2"/>MOTIVAÇÃO DA VIAGEM: BUSCAR MATERIAL ELÉTRICO PEDIDO DO WILSON</text:span></text:p>
            </table:table-cell>
            <table:table-cell office:value-type="string">
              <text:p text:style-name="InstTableCell"><text:span>82867 → 82872 (+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85/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79812 → 79818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8/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DELEGACIA, S COSME</text:span></text:p>
            </table:table-cell>
            <table:table-cell office:value-type="string">
              <text:p text:style-name="InstTableCell"><text:span>35042 → 35064 (+2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10/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BAIRRO JARDIM ITÁLIA<text:s text:c="2"/>MOTIVAÇÃO DA VIAGEM: GRAVAÇÃO</text:span></text:p>
            </table:table-cell>
            <table:table-cell office:value-type="string">
              <text:p text:style-name="InstTableCell"><text:span>13437 → 13451 (+14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2/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VILA CARVALHO</text:span></text:p>
            </table:table-cell>
            <table:table-cell office:value-type="string">
              <text:p text:style-name="InstTableCell"><text:span>82841 → 82867 (+2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7/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NTE VERDE</text:span></text:p>
            </table:table-cell>
            <table:table-cell office:value-type="string">
              <text:p text:style-name="InstTableCell"><text:span>35015 → 35042 (+27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6/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UNIFEV E SECRETARIA DE TRÂNSITO</text:span></text:p>
            </table:table-cell>
            <table:table-cell office:value-type="string">
              <text:p text:style-name="InstTableCell"><text:span>35004 → 35015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9/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 SÃO JOÃO,<text:s text:c="2"/>ATENDER MUNICIPIS.</text:span></text:p>
            </table:table-cell>
            <table:table-cell office:value-type="string">
              <text:p text:style-name="InstTableCell"><text:span>13431 → 13437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8/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LUIZ CHAVEIRO<text:s text:c="2"/>MOTIVAÇÃO DA VIAGEM: A PEDIDO DO JORGE</text:span></text:p>
            </table:table-cell>
            <table:table-cell office:value-type="string">
              <text:p text:style-name="InstTableCell"><text:span>13427 → 13431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7/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KIT LAR MOTIVAÇÃO DA VIAGEM: A PEDIDO DO JORGE</text:span></text:p>
            </table:table-cell>
            <table:table-cell office:value-type="string">
              <text:p text:style-name="InstTableCell"><text:span>13422 → 13427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5/26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DELEGACIA</text:span></text:p>
            </table:table-cell>
            <table:table-cell office:value-type="string">
              <text:p text:style-name="InstTableCell"><text:span>35000 → 35004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4/26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ILA PAES, POSTO VIL</text:span></text:p>
            </table:table-cell>
            <table:table-cell office:value-type="string">
              <text:p text:style-name="InstTableCell"><text:span>34989 → 35000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6/26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ILA PAES, POSTO VILAR</text:span></text:p>
            </table:table-cell>
            <table:table-cell office:value-type="string">
              <text:p text:style-name="InstTableCell"><text:span>13412 → 13422 (+1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1/26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AIRRO SÃO JOÃO<text:s text:c="2"/>MOTIVAÇÃO DA VIAGEM: ATENDER MUNICÍPIS</text:span></text:p>
            </table:table-cell>
            <table:table-cell office:value-type="string">
              <text:p text:style-name="InstTableCell"><text:span>82831 → 82841 (+1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70/26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ORREGO DO MARINHEIRO<text:s text:c="2"/>MOTIVAÇÃO DA VIAGEM: ATENDER DENÚNCIAS DE ESGOTO NÃO TRATADO</text:span></text:p>
            </table:table-cell>
            <table:table-cell office:value-type="string">
              <text:p text:style-name="InstTableCell"><text:span>82815 → 82831 (+1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5/26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VEREADOR MARCOS MORENO E EMERSON BERTOLAIA-DESTINO: SAEVE AMBIENTAL</text:span></text:p>
            </table:table-cell>
            <table:table-cell office:value-type="string">
              <text:p text:style-name="InstTableCell"><text:span>13401 → 13412 (+1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4/26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 E COMUNIDADE SÃO FRANCISCO<text:s text:c="2"/>MOTIVAÇÃO DA VIAGEM: A PEDIDO DO MARCELINO</text:span></text:p>
            </table:table-cell>
            <table:table-cell office:value-type="string">
              <text:p text:style-name="InstTableCell"><text:span>13388 → 13401 (+1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9/26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SEC. PLANEJAMENTO MOTIVAÇÃO DA VIAGEM: SOLUCIONAR QUESTÕES DE ADMINISTRAÇÃO</text:span></text:p>
            </table:table-cell>
            <table:table-cell office:value-type="string">
              <text:p text:style-name="InstTableCell"><text:span>82796 → 82815 (+19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8/26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82791 → 82796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3/26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NOROLUZ MOTIVAÇÃO DA VIAGEM: A PEDIDO DO JORGE</text:span></text:p>
            </table:table-cell>
            <table:table-cell office:value-type="string">
              <text:p text:style-name="InstTableCell"><text:span>13378 → 13388 (+1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7/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11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]AO PAULLO</text:span></text:p>
            </table:table-cell>
            <table:table-cell office:value-type="string">
              <text:p text:style-name="InstTableCell"><text:span>81638 → 82791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3/26</text:span></text:p>
            </table:table-cell>
            <table:table-cell office:value-type="string">
              <text:p text:style-name="InstTableCell"><text:span>11/02/2026</text:span></text:p>
            </table:table-cell>
            <table:table-cell office:value-type="string">
              <text:p text:style-name="InstTableCell"><text:span>11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: VELÓRIO MUNICIPAL</text:span></text:p>
            </table:table-cell>
            <table:table-cell office:value-type="string">
              <text:p text:style-name="InstTableCell"><text:span>34984 → 34989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2/26</text:span></text:p>
            </table:table-cell>
            <table:table-cell office:value-type="string">
              <text:p text:style-name="InstTableCell"><text:span>11/02/2026</text:span></text:p>
            </table:table-cell>
            <table:table-cell office:value-type="string">
              <text:p text:style-name="InstTableCell"><text:span>11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AIRROS MATARAZO E SÃO COSME</text:span></text:p>
            </table:table-cell>
            <table:table-cell office:value-type="string">
              <text:p text:style-name="InstTableCell"><text:span>34960 → 34984 (+2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2/26</text:span></text:p>
            </table:table-cell>
            <table:table-cell office:value-type="string">
              <text:p text:style-name="InstTableCell"><text:span>11/02/2026</text:span></text:p>
            </table:table-cell>
            <table:table-cell office:value-type="string">
              <text:p text:style-name="InstTableCell"><text:span>11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ASA ANZAI. ELÉTRICA<text:s text:c="2"/>TRIFASE.<text:s text:c="3"/>MOTIVO.<text:s text:c="2"/>RETIRAR MERCADORIAS.</text:span></text:p>
            </table:table-cell>
            <table:table-cell office:value-type="string">
              <text:p text:style-name="InstTableCell"><text:span>13357 → 13378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1/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VEREADORA NATIELI<text:s text:c="2"/>LOCAL : AME VOTUPORANGA</text:span></text:p>
            </table:table-cell>
            <table:table-cell office:value-type="string">
              <text:p text:style-name="InstTableCell"><text:span>34954 → 34960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30/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ARQUE DA CULTURA<text:s text:c="2"/>MOTIVAÇÃO DA VIAGEM: EVENTO SAEV</text:span></text:p>
            </table:table-cell>
            <table:table-cell office:value-type="string">
              <text:p text:style-name="InstTableCell"><text:span>34921 → 34954 (+3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1/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ANZAI / TRIFASE /NOROLUZ</text:span></text:p>
            </table:table-cell>
            <table:table-cell office:value-type="string">
              <text:p text:style-name="InstTableCell"><text:span>13342 → 13357 (+1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100/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USUÁRIO.<text:s text:c="2"/>DR LUCAS, REPARO DO UNIFORME.<text:s text:c="3"/>LOCAIS. SUPERMERCADO DONA NENA.<text:s text:c="2"/>MOTIVO. BUSCAR COMPRA,<text:s text:c="2"/>CAFÉ AÇÚCAR SUCOS E MANTEIGA.</text:span></text:p>
            </table:table-cell>
            <table:table-cell office:value-type="string">
              <text:p text:style-name="InstTableCell"><text:span>13311 → 13342 (+31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6/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81633 → 81638 (+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84/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COLINAS</text:span></text:p>
            </table:table-cell>
            <table:table-cell office:value-type="string">
              <text:p text:style-name="InstTableCell"><text:span>79791 → 79812 (+2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9/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NTRO, ATELIÊ CAROLINA LEMES</text:span></text:p>
            </table:table-cell>
            <table:table-cell office:value-type="string">
              <text:p text:style-name="InstTableCell"><text:span>34913 → 34921 (+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9/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BAIRRO<text:s text:c="2"/>FERRAREZ VILA AMÉRICA.<text:s text:c="2"/>PACAEMBU.<text:s text:c="3"/>MOTIVO. VERIFICAR<text:s text:c="2"/>CONSERTO DE VAZAMENT</text:span></text:p>
            </table:table-cell>
            <table:table-cell office:value-type="string">
              <text:p text:style-name="InstTableCell"><text:span>13299 → 13311 (+1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8/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BAIRRO SÃO COSME<text:s text:c="3"/>MOTIVAÇÃO DA VIAGEM: GRAVAÇÃO</text:span></text:p>
            </table:table-cell>
            <table:table-cell office:value-type="string">
              <text:p text:style-name="InstTableCell"><text:span>13286 → 13299 (+13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83/26</text:span></text:p>
            </table:table-cell>
            <table:table-cell office:value-type="string">
              <text:p text:style-name="InstTableCell"><text:span>07/02/2026</text:span></text:p>
            </table:table-cell>
            <table:table-cell office:value-type="string">
              <text:p text:style-name="InstTableCell"><text:span>07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KRIK,SABADO</text:span></text:p>
            </table:table-cell>
            <table:table-cell office:value-type="string">
              <text:p text:style-name="InstTableCell"><text:span>79760 → 79791 (+31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5/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ESTÂNCIA KRIK, RODOVIA PERIQUIS BENINE,<text:s text:c="2"/>VER MAU CHEIRO</text:span></text:p>
            </table:table-cell>
            <table:table-cell office:value-type="string">
              <text:p text:style-name="InstTableCell"><text:span>81610 → 81633 (+2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4/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IMPRESS BUSCAR MATERIAL PARA WILSON,<text:s text:c="2"/>DEPOIS ESCRITÓRIO DO DEP. CARLÃO</text:span></text:p>
            </table:table-cell>
            <table:table-cell office:value-type="string">
              <text:p text:style-name="InstTableCell"><text:span>81602 → 81610 (+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8/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34907 → 34913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7/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RIO PRETO,<text:s text:c="2"/>POZZOBOM</text:span></text:p>
            </table:table-cell>
            <table:table-cell office:value-type="string">
              <text:p text:style-name="InstTableCell"><text:span>34719 → 34907 (+18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7/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<text:s text:c="2"/>CORREIOS.</text:span></text:p>
            </table:table-cell>
            <table:table-cell office:value-type="string">
              <text:p text:style-name="InstTableCell"><text:span>13282 → 13286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6/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TREVO DE PARISI E CHACARA KRIK<text:s text:c="2"/>MOTIVAÇÃO DA VIAGEM: EVENTO E GRAVAÇÃO</text:span></text:p>
            </table:table-cell>
            <table:table-cell office:value-type="string">
              <text:p text:style-name="InstTableCell"><text:span>13262 → 13282 (+20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5/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ATELIÊ<text:s text:c="2"/>CAROLINA LEMOS.<text:s text:c="3"/>MOTIVO<text:s text:c="2"/>AJUSTE<text:s text:c="2"/>NO UNIFORME.</text:span></text:p>
            </table:table-cell>
            <table:table-cell office:value-type="string">
              <text:p text:style-name="InstTableCell"><text:span>13257 → 13262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3/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ARIMBEIRO,<text:s text:c="2"/>POSTO VILAR</text:span></text:p>
            </table:table-cell>
            <table:table-cell office:value-type="string">
              <text:p text:style-name="InstTableCell"><text:span>81596 → 81602 (+6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2/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DAFIC, JARDIM ALVORADA</text:span></text:p>
            </table:table-cell>
            <table:table-cell office:value-type="string">
              <text:p text:style-name="InstTableCell"><text:span>81588 → 81596 (+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6/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DIVERSAS RUAS BAIRRO PACAEMBU, VICINAL DE PARISI SP E UPA</text:span></text:p>
            </table:table-cell>
            <table:table-cell office:value-type="string">
              <text:p text:style-name="InstTableCell"><text:span>34688 → 34719 (+31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4/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ORREIOS. AV.GOIÁS.<text:s text:c="2"/>MOTIVO. LEVAR DOCUMENTOS</text:span></text:p>
            </table:table-cell>
            <table:table-cell office:value-type="string">
              <text:p text:style-name="InstTableCell"><text:span>13254 → 13257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3/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OMERCIARIOS,<text:s text:c="2"/>POSTO VILAR</text:span></text:p>
            </table:table-cell>
            <table:table-cell office:value-type="string">
              <text:p text:style-name="InstTableCell"><text:span>13222 → 13254 (+32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1/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MERCADO D.NENA. NITA COPOS. PRO-LIMPO.<text:s text:c="2"/>MOTIVO. RETIRAR MERCADORIAS.</text:span></text:p>
            </table:table-cell>
            <table:table-cell office:value-type="string">
              <text:p text:style-name="InstTableCell"><text:span>81578 → 81588 (+1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60/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<text:s text:c="2"/>VILA MUNIZ.<text:s text:c="2"/>MOTIVO<text:s text:c="2"/>LEVAR DOCUMENTOS.<text:s text:c="2"/>EMISSÃO<text:s text:c="2"/>DE GUIAS.</text:span></text:p>
            </table:table-cell>
            <table:table-cell office:value-type="string">
              <text:p text:style-name="InstTableCell"><text:span>81573 → 81578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5/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SÃO JOÃO,<text:s text:c="2"/>SÃO COSME, CECAP2</text:span></text:p>
            </table:table-cell>
            <table:table-cell office:value-type="string">
              <text:p text:style-name="InstTableCell"><text:span>34664 → 34688 (+2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4/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ACAEMBU,<text:s text:c="2"/>SECRETARIA EDUCAÇÃO</text:span></text:p>
            </table:table-cell>
            <table:table-cell office:value-type="string">
              <text:p text:style-name="InstTableCell"><text:span>34652 → 34664 (+1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2/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PERNAMBUCO, UNIFEV<text:s text:c="2"/>MOTIVAÇÃO DA VIAGEM: LEVAR DOCUMENTOS</text:span></text:p>
            </table:table-cell>
            <table:table-cell office:value-type="string">
              <text:p text:style-name="InstTableCell"><text:span>13209 → 13222 (+13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59/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UBS<text:s text:c="2"/>PACAEMBU.<text:s text:c="2"/>CEMEI<text:s text:c="2"/>VANDIRA. RUA RIO GRANDE.<text:s text:c="3"/>MOTIVO.<text:s text:c="2"/>GRAVAÇÕES.<text:s text:c="2"/>FILMAGENS.</text:span></text:p>
            </table:table-cell>
            <table:table-cell office:value-type="string">
              <text:p text:style-name="InstTableCell"><text:span>81562 → 81573 (+11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58/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ESTAÇÃO,COMERCIÁRIOS<text:s text:c="2"/>MOTIVAÇÃO DA VIAGEM: GRAVAÇÃO</text:span></text:p>
            </table:table-cell>
            <table:table-cell office:value-type="string">
              <text:p text:style-name="InstTableCell"><text:span>81543 → 81562 (+19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82/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CONCESSIONÁRIA<text:s text:c="2"/>JEEP.<text:s text:c="2"/>MOTIVO. BUSCAR RICARDO</text:span></text:p>
            </table:table-cell>
            <table:table-cell office:value-type="string">
              <text:p text:style-name="InstTableCell"><text:span>79750 → 79760 (+1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3/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OMCESSIONARIA JEEP MOTIVAÇÃO DA VIAGEM: REVISÃOCECAP2,<text:s text:c="2"/>PRÓ-POVO, POZZOBOM,<text:s text:c="2"/>VELÓRIO MUNICIPAL</text:span></text:p>
            </table:table-cell>
            <table:table-cell office:value-type="string">
              <text:p text:style-name="InstTableCell"><text:span>34634 → 34652 (+1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1/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ONSECIONARIA JEEP<text:s text:c="2"/>MOTIVAÇÃO DA VIAGEM: BUSCAR VEÍCULO</text:span></text:p>
            </table:table-cell>
            <table:table-cell office:value-type="string">
              <text:p text:style-name="InstTableCell"><text:span>13201 → 13209 (+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90/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UNIFEV CIDADE UNIVERSITÁRIA<text:s text:c="2"/>MOTIVAÇÃO DA VIAGEM: EVENTO CINORP</text:span></text:p>
            </table:table-cell>
            <table:table-cell office:value-type="string">
              <text:p text:style-name="InstTableCell"><text:span>13193 → 13201 (+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2/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CAP2,<text:s text:c="2"/>PRÓ-POVO, POZZOBOM,<text:s text:c="2"/>VELÓRIO MUNICIPAL</text:span></text:p>
            </table:table-cell>
            <table:table-cell office:value-type="string">
              <text:p text:style-name="InstTableCell"><text:span>34615 → 34634 (+1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121/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34609 → 34615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89/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LOCAIS. CORREIOS.<text:s text:c="2"/>DAFIC. BAIRRO MARÃO<text:s text:c="2"/>MOTIVO ENTREGA DOCUMENTOS.</text:span></text:p>
            </table:table-cell>
            <table:table-cell office:value-type="string">
              <text:p text:style-name="InstTableCell"><text:span>13164 → 13193 (+29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81/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3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SÃO PÀULO - ALESP</text:span></text:p>
            </table:table-cell>
            <table:table-cell office:value-type="string">
              <text:p text:style-name="InstTableCell"><text:span>78596 → 79750 (+115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57/26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VARIAS RUAS DA CIDADE,MOTIVO DENÚNCIA DE MINICIPIS DE ÁRVORES COM GALHOS ATRAPALHANDO A PASSAGEM DE ÔNIBUS E CAMINHÕES BAUS TAMBÉM VISITA A PRAÇA FINA</text:span></text:p>
            </table:table-cell>
            <table:table-cell office:value-type="string">
              <text:p text:style-name="InstTableCell"><text:span>34589 → 34609 (+2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56/26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SECRETARIA MUNICIPAL DA EDUCAÇÃO VOTUPORANGA</text:span></text:p>
            </table:table-cell>
            <table:table-cell office:value-type="string">
              <text:p text:style-name="InstTableCell"><text:span>34584 → 34589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35/26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ARQUE ESPLANADA, SAEV (CIDADE), E PARQUE DA CULTURA<text:s text:c="4"/>MOTIVAÇÃO DA VIAGEM: GRAVAÇÕES</text:span></text:p>
            </table:table-cell>
            <table:table-cell office:value-type="string">
              <text:p text:style-name="InstTableCell"><text:span>13146 → 13164 (+18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13/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RESIDÊNCIA DANIEL DAVID.<text:s text:c="2"/>CAIXA FEDERAL.<text:s text:c="2"/>BANCO ITAÚ.<text:s text:c="3"/>MOTIVO.<text:s text:c="2"/>DOCUMENTOS<text:s text:c="2"/>PARA<text:s text:c="2"/>ASSINAR.</text:span></text:p>
            </table:table-cell>
            <table:table-cell office:value-type="string">
              <text:p text:style-name="InstTableCell"><text:span>81535 → 81543 (+8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12/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CECAP II, MATARAZO ,POZOBOM</text:span></text:p>
            </table:table-cell>
            <table:table-cell office:value-type="string">
              <text:p text:style-name="InstTableCell"><text:span>81509 → 81535 (+2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55/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JOÃO EUGÊNIO BARBOSA. MOTIVAÇÃO: DA VIAGEM: FAZER CORREÇÕES DE UNIFORMES</text:span></text:p>
            </table:table-cell>
            <table:table-cell office:value-type="string">
              <text:p text:style-name="InstTableCell"><text:span>34578 → 34584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54/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ILA CARVALHO, CRUZEIRO</text:span></text:p>
            </table:table-cell>
            <table:table-cell office:value-type="string">
              <text:p text:style-name="InstTableCell"><text:span>34546 → 34578 (+3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34/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ARQUE ESPLANADA E POZZOBON<text:s text:c="3"/>MOTIVAÇÃO DA VIAGEM: GRAVAÇÃO</text:span></text:p>
            </table:table-cell>
            <table:table-cell office:value-type="string">
              <text:p text:style-name="InstTableCell"><text:span>13131 → 13146 (+1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33/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AROL UNIFORMES<text:s text:c="2"/>MOTIVAÇÃO DA VIAGEM: A PEDIDO DO WILSON</text:span></text:p>
            </table:table-cell>
            <table:table-cell office:value-type="string">
              <text:p text:style-name="InstTableCell"><text:span>13122 → 13131 (+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53/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CÂMARA<text:s text:c="2"/>DESTINO: BAIRRO SÃO COSME<text:s text:c="2"/>MOTIVAÇÃO DA VIAGEM: TIRAR FOTOS DE TRABALHO REALIZADO A PEDIDO DO VEREADOR MARCÃO</text:span></text:p>
            </table:table-cell>
            <table:table-cell office:value-type="string">
              <text:p text:style-name="InstTableCell"><text:span>34536 → 34546 (+10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52/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4532 → 34536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32/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JOSÉ NESIO DE OLIVEIRA 1913 MOTIVAÇÃO DA VIAGEM: LEVAR DOCUMENTOS PEDIDO MARILDA( VEREADOR GASPAR)</text:span></text:p>
            </table:table-cell>
            <table:table-cell office:value-type="string">
              <text:p text:style-name="InstTableCell"><text:span>13104 → 13122 (+1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31/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LAR. PROCURADORIA.<text:s text:c="2"/>VILA PAES ABASTECIMENTO.<text:s text:c="2"/>LEVAR DOCUMENTOS.</text:span></text:p>
            </table:table-cell>
            <table:table-cell office:value-type="string">
              <text:p text:style-name="InstTableCell"><text:span>13102 → 13104 (+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30/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28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3"/>MOTIVO. RETIRAR MERCADORIA.</text:span></text:p>
            </table:table-cell>
            <table:table-cell office:value-type="string">
              <text:p text:style-name="InstTableCell"><text:span>13096 → 13102 (+6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11/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CANADÁ,<text:s text:c="2"/>RUA BENJAMIN CONSTANTE ATENDER MUNICIPIS</text:span></text:p>
            </table:table-cell>
            <table:table-cell office:value-type="string">
              <text:p text:style-name="InstTableCell"><text:span>81498 → 81509 (+11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10/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JOÃO EUGÊNIO BARBOSA<text:s text:c="2"/>- VIAGEM: LEVAR UNIFORMES PARA CORREÇÃO</text:span></text:p>
            </table:table-cell>
            <table:table-cell office:value-type="string">
              <text:p text:style-name="InstTableCell"><text:span>81493 → 81498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51/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ECOTUDO , MOTIVAÇÃO<text:s text:c="2"/>DESCARTE DE RESIDUOS / ENTULHO / TERRA /GALHOS</text:span></text:p>
            </table:table-cell>
            <table:table-cell office:value-type="string">
              <text:p text:style-name="InstTableCell"><text:span>34523 → 34532 (+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50/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REFEITURA.<text:s text:c="2"/>VOTUPREV.<text:s text:c="2"/>DIREITOS<text:s text:c="2"/>HUMANOS.<text:s text:c="2"/>MOTIVO.<text:s text:c="2"/>LEVAR DOCUMENTOS.</text:span></text:p>
            </table:table-cell>
            <table:table-cell office:value-type="string">
              <text:p text:style-name="InstTableCell"><text:span>34516 → 34523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9/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PONTILHÃO DO VILAR E BAIRRO CIDADE JARDIM<text:s text:c="2"/>MOTIVAÇÃO DA VIAGEM: GRAVAÇÃO</text:span></text:p>
            </table:table-cell>
            <table:table-cell office:value-type="string">
              <text:p text:style-name="InstTableCell"><text:span>13085 → 13096 (+11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9/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ENTRO</text:span></text:p>
            </table:table-cell>
            <table:table-cell office:value-type="string">
              <text:p text:style-name="InstTableCell"><text:span>34513 → 34516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8/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ÃO JOÃO E MATARAZZO<text:s text:c="2"/>MOTIVAÇÃO DA VIAGEM: GRAVAÇÃO</text:span></text:p>
            </table:table-cell>
            <table:table-cell office:value-type="string">
              <text:p text:style-name="InstTableCell"><text:span>13078 → 13085 (+7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7/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 E ESCOLA MUNICIPAL AV. WILSON FOZ</text:span></text:p>
            </table:table-cell>
            <table:table-cell office:value-type="string">
              <text:p text:style-name="InstTableCell"><text:span>13072 → 13078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6/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ATELIE CAROLINA LEMES -LEVAR UNIFORME P/BORDAR</text:span></text:p>
            </table:table-cell>
            <table:table-cell office:value-type="string">
              <text:p text:style-name="InstTableCell"><text:span>13063 → 13072 (+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8/26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ANZAI MOTIVAÇÃO DA VIAGEM: A PEDIDO DO JORGE</text:span></text:p>
            </table:table-cell>
            <table:table-cell office:value-type="string">
              <text:p text:style-name="InstTableCell"><text:span>34509 → 34513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7/26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LINIMED</text:span></text:p>
            </table:table-cell>
            <table:table-cell office:value-type="string">
              <text:p text:style-name="InstTableCell"><text:span>34504 → 34509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5/26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LOCAIS. COLINAS. POZZOBON.<text:s text:c="2"/>MATARAZZO.<text:s text:c="2"/>SÃO<text:s text:c="2"/>COSME.</text:span></text:p>
            </table:table-cell>
            <table:table-cell office:value-type="string">
              <text:p text:style-name="InstTableCell"><text:span>13027 → 13063 (+3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6/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TÓRIA<text:s text:c="2"/>-LAVAGEM</text:span></text:p>
            </table:table-cell>
            <table:table-cell office:value-type="string">
              <text:p text:style-name="InstTableCell"><text:span>34500 → 34504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4/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.<text:s text:c="2"/>ATELIÊ<text:s text:c="2"/>CAROLINA LEMOS.<text:s text:c="3"/>MOTIVO. LEVAR RICARDO.<text:s text:c="2"/>RETIRAR UNIFORMES.</text:span></text:p>
            </table:table-cell>
            <table:table-cell office:value-type="string">
              <text:p text:style-name="InstTableCell"><text:span>13022 → 13027 (+5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3/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MATO GROSSO,<text:s text:c="2"/>CORREIO<text:s text:c="2"/>MOTIVAÇÃO DA VIAGEM: LEVAR DOCUMENTOS NO CORREIO</text:span></text:p>
            </table:table-cell>
            <table:table-cell office:value-type="string">
              <text:p text:style-name="InstTableCell"><text:span>13019 → 13022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2/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RUA JAVARI, CASA DO PRESIDENTE DANIEL<text:s text:c="2"/>MOTIVAÇÃO DA VIAGEM: LEVAR DOCUMENTOS PARA ASSINAR</text:span></text:p>
            </table:table-cell>
            <table:table-cell office:value-type="string">
              <text:p text:style-name="InstTableCell"><text:span>13013 → 13019 (+6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1/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COMERCIÁRIOS, ELETGRON ICA</text:span></text:p>
            </table:table-cell>
            <table:table-cell office:value-type="string">
              <text:p text:style-name="InstTableCell"><text:span>12995 → 13013 (+18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20/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22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VOTUPREV. ATELIÊ<text:s text:c="2"/>CAROLINA<text:s text:c="2"/>LEMES.<text:s text:c="2"/>MOTIVO. REUNIÃO<text:s text:c="2"/>AJUSTES EM UNIFORMES</text:span></text:p>
            </table:table-cell>
            <table:table-cell office:value-type="string">
              <text:p text:style-name="InstTableCell"><text:span>12985 → 12995 (+1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09/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<text:s text:c="3"/>MOTIVO.<text:s text:c="2"/>LAVAGEM VEÍCULO</text:span></text:p>
            </table:table-cell>
            <table:table-cell office:value-type="string">
              <text:p text:style-name="InstTableCell"><text:span>81488 → 81493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08/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PREFEITURA<text:s text:c="2"/>PASSAGEIRO: EMERSON</text:span></text:p>
            </table:table-cell>
            <table:table-cell office:value-type="string">
              <text:p text:style-name="InstTableCell"><text:span>81486 → 81488 (+2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07/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.<text:s text:c="3"/>MOTIVO.<text:s text:c="2"/>BUSCAR RICARDO</text:span></text:p>
            </table:table-cell>
            <table:table-cell office:value-type="string">
              <text:p text:style-name="InstTableCell"><text:span>81482 → 81486 (+4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03/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TORIA - LEVAR SEBASTIÃO - OBS: TROCAR PNEUS.</text:span></text:p>
            </table:table-cell>
            <table:table-cell office:value-type="string">
              <text:p text:style-name="InstTableCell"><text:span>78591 → 78596 (+5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02/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<text:s text:c="2"/>ATELIÊ<text:s text:c="2"/>CAROLINA LEMOS.<text:s text:c="3"/>MOTIVO. LAVAGEM.<text:s text:c="2"/>AJUSTES NAS ROUPAS.</text:span></text:p>
            </table:table-cell>
            <table:table-cell office:value-type="string">
              <text:p text:style-name="InstTableCell"><text:span>78578 → 78591 (+13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5/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ENAC<text:s text:c="3"/>MOTIVAÇÃO DA VIAGEM: EVENTO</text:span></text:p>
            </table:table-cell>
            <table:table-cell office:value-type="string">
              <text:p text:style-name="InstTableCell"><text:span>34496 → 34500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19/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DESTINO: BOA VISTA<text:s text:c="2"/>MOTIVAÇÃO DA VIAGEM: GRAVAÇÃO</text:span></text:p>
            </table:table-cell>
            <table:table-cell office:value-type="string">
              <text:p text:style-name="InstTableCell"><text:span>12966 → 12985 (+1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18/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21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BOA VISTA<text:s text:c="2"/>MOTIVAÇÃO DA VIAGEM: GRAVAÇÃO</text:span></text:p>
            </table:table-cell>
            <table:table-cell office:value-type="string">
              <text:p text:style-name="InstTableCell"><text:span>12946 → 12966 (+20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06/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TÓRIA - LAVAR VEICULO BUSCAR<text:s text:c="2"/>VEICULO 001</text:span></text:p>
            </table:table-cell>
            <table:table-cell office:value-type="string">
              <text:p text:style-name="InstTableCell"><text:span>81477 → 81482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05/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 - LAVAR VEICULO</text:span></text:p>
            </table:table-cell>
            <table:table-cell office:value-type="string">
              <text:p text:style-name="InstTableCell"><text:span>81472 → 81477 (+5 KM)</text:span></text:p>
            </table:table-cell>
          </table:table-row>
          <table:table-row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000004/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POSTO VITÓRIA</text:span></text:p>
            </table:table-cell>
            <table:table-cell office:value-type="string">
              <text:p text:style-name="InstTableCell"><text:span>81468 → 81472 (+4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4/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SIMONSEN<text:s text:c="2"/>MOTIVAÇÃO DA VIAGEM: GRAVAÇÕES</text:span></text:p>
            </table:table-cell>
            <table:table-cell office:value-type="string">
              <text:p text:style-name="InstTableCell"><text:span>34457 → 34496 (+39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3/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VILA PAES</text:span></text:p>
            </table:table-cell>
            <table:table-cell office:value-type="string">
              <text:p text:style-name="InstTableCell"><text:span>34453 → 34457 (+4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17/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20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SEBASTIÃO LOURENÇO DE OLIVEIRA</text:span></text:p>
            </table:table-cell>
            <table:table-cell office:value-type="string">
              <text:p text:style-name="InstTableCell"><text:span>POSTO VITÓRIA<text:s text:c="3"/>MOTIVO.<text:s text:c="2"/>LAVAGEM<text:s text:c="2"/>VEÍCULO</text:span></text:p>
            </table:table-cell>
            <table:table-cell office:value-type="string">
              <text:p text:style-name="InstTableCell"><text:span>12939 → 12946 (+7 KM)</text:span></text:p>
            </table:table-cell>
          </table:table-row>
          <table:table-row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000001/26</text:span></text:p>
            </table:table-cell>
            <table:table-cell office:value-type="string">
              <text:p text:style-name="InstTableCell"><text:span>19/01/2026</text:span></text:p>
            </table:table-cell>
            <table:table-cell office:value-type="string">
              <text:p text:style-name="InstTableCell"><text:span>1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BRASIL<text:s text:c="2"/>EPI , TRIFASE</text:span></text:p>
            </table:table-cell>
            <table:table-cell office:value-type="string">
              <text:p text:style-name="InstTableCell"><text:span>78572 → 78578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2/26</text:span></text:p>
            </table:table-cell>
            <table:table-cell office:value-type="string">
              <text:p text:style-name="InstTableCell"><text:span>19/01/2026</text:span></text:p>
            </table:table-cell>
            <table:table-cell office:value-type="string">
              <text:p text:style-name="InstTableCell"><text:span>1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USCAR MATERIAL<text:s text:c="2"/>LOCAL: CASA DAS SEMENTES</text:span></text:p>
            </table:table-cell>
            <table:table-cell office:value-type="string">
              <text:p text:style-name="InstTableCell"><text:span>34441 → 34453 (+12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16/26</text:span></text:p>
            </table:table-cell>
            <table:table-cell office:value-type="string">
              <text:p text:style-name="InstTableCell"><text:span>19/01/2026</text:span></text:p>
            </table:table-cell>
            <table:table-cell office:value-type="string">
              <text:p text:style-name="InstTableCell"><text:span>1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PREFEITURA, ESCOLA SAO</text:span></text:p>
            </table:table-cell>
            <table:table-cell office:value-type="string">
              <text:p text:style-name="InstTableCell"><text:span>12930 → 12939 (+9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15/26</text:span></text:p>
            </table:table-cell>
            <table:table-cell office:value-type="string">
              <text:p text:style-name="InstTableCell"><text:span>16/01/2026</text:span></text:p>
            </table:table-cell>
            <table:table-cell office:value-type="string">
              <text:p text:style-name="InstTableCell"><text:span>16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JOVEM PAN, CLUBE FM<text:s text:c="2"/>MOTIVAÇÃO DA VIAGEM: GRAVAÇÃO</text:span></text:p>
            </table:table-cell>
            <table:table-cell office:value-type="string">
              <text:p text:style-name="InstTableCell"><text:span>12927 → 12930 (+3 KM)</text:span></text:p>
            </table:table-cell>
          </table:table-row>
          <table:table-row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000014/26</text:span></text:p>
            </table:table-cell>
            <table:table-cell office:value-type="string">
              <text:p text:style-name="InstTableCell"><text:span>16/01/2026</text:span></text:p>
            </table:table-cell>
            <table:table-cell office:value-type="string">
              <text:p text:style-name="InstTableCell"><text:span>16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PEDRO KOJIMA</text:span></text:p>
            </table:table-cell>
            <table:table-cell office:value-type="string">
              <text:p text:style-name="InstTableCell"><text:span>COMUNIDADE SÃO FRANCISCO<text:s text:c="2"/>MOTIVAÇÃO DA VIAGEM: DRONE</text:span></text:p>
            </table:table-cell>
            <table:table-cell office:value-type="string">
              <text:p text:style-name="InstTableCell"><text:span>12922 → 12927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1/26</text:span></text:p>
            </table:table-cell>
            <table:table-cell office:value-type="string">
              <text:p text:style-name="InstTableCell"><text:span>14/01/2026</text:span></text:p>
            </table:table-cell>
            <table:table-cell office:value-type="string">
              <text:p text:style-name="InstTableCell"><text:span>14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DESCARTES DE RESÍDUOS<text:s text:c="2"/>LOCAL: ETC RURAL</text:span></text:p>
            </table:table-cell>
            <table:table-cell office:value-type="string">
              <text:p text:style-name="InstTableCell"><text:span>34426 → 34441 (+1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40/26</text:span></text:p>
            </table:table-cell>
            <table:table-cell office:value-type="string">
              <text:p text:style-name="InstTableCell"><text:span>13/01/2026</text:span></text:p>
            </table:table-cell>
            <table:table-cell office:value-type="string">
              <text:p text:style-name="InstTableCell"><text:span>13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LEIDE MOTIVO: BUSCAR UNIFORME</text:span></text:p>
            </table:table-cell>
            <table:table-cell office:value-type="string">
              <text:p text:style-name="InstTableCell"><text:span>34420 → 34426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39/26</text:span></text:p>
            </table:table-cell>
            <table:table-cell office:value-type="string">
              <text:p text:style-name="InstTableCell"><text:span>12/01/2026</text:span></text:p>
            </table:table-cell>
            <table:table-cell office:value-type="string">
              <text:p text:style-name="InstTableCell"><text:span>12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USCAR ROÇADEIRA<text:s text:c="2"/>LOCAL: TAWAT</text:span></text:p>
            </table:table-cell>
            <table:table-cell office:value-type="string">
              <text:p text:style-name="InstTableCell"><text:span>34415 → 34420 (+5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38/26</text:span></text:p>
            </table:table-cell>
            <table:table-cell office:value-type="string">
              <text:p text:style-name="InstTableCell"><text:span>09/01/2026</text:span></text:p>
            </table:table-cell>
            <table:table-cell office:value-type="string">
              <text:p text:style-name="InstTableCell"><text:span>09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BUSCAR MATERIAL DE LIMPEZA<text:s text:c="2"/>LOCAL: AV 9 JULHO, KITILAR</text:span></text:p>
            </table:table-cell>
            <table:table-cell office:value-type="string">
              <text:p text:style-name="InstTableCell"><text:span>34403 → 34415 (+12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37/26</text:span></text:p>
            </table:table-cell>
            <table:table-cell office:value-type="string">
              <text:p text:style-name="InstTableCell"><text:span>08/01/2026</text:span></text:p>
            </table:table-cell>
            <table:table-cell office:value-type="string">
              <text:p text:style-name="InstTableCell"><text:span>08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TAWATY, LEVAR ROCADEIRA PARA CONSERTO</text:span></text:p>
            </table:table-cell>
            <table:table-cell office:value-type="string">
              <text:p text:style-name="InstTableCell"><text:span>34395 → 34403 (+8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036/26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VIAGEM CONCLUÍDA</text:span></text:p>
            </table:table-cell>
            <table:table-cell office:value-type="string">
              <text:p text:style-name="InstTableCell"><text:span>VALDEMIR MARZOCHI</text:span></text:p>
            </table:table-cell>
            <table:table-cell office:value-type="string">
              <text:p text:style-name="InstTableCell"><text:span>COSTUREIRA,<text:s text:c="2"/>LEVAR UNIFORME FAZER CORREÇÃO</text:span></text:p>
            </table:table-cell>
            <table:table-cell office:value-type="string">
              <text:p text:style-name="InstTableCell"><text:span>34389 → 34395 (+6 KM)</text:span></text:p>
            </table:table-cell>
          </table:table-row>
          <table:table-row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000399/26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AGUARDANDO RETORNO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CENTRO,<text:s text:c="2"/>CECAP2,<text:s text:c="2"/>COMERCIARIOS,<text:s text:c="2"/>VILA AMÉRICA,<text:s text:c="2"/>VILA PAES</text:span></text:p>
            </table:table-cell>
            <table:table-cell office:value-type="string">
              <text:p text:style-name="InstTableCell"><text:span>—</text:span></text:p>
            </table:table-cell>
          </table:table-row>
        </table:table>
        <text:p text:style-name="Standard"/>
        <table:table table:name="91717d" table:style-name="91717d">
          <table:table-column table:style-name="91717d.0"/>
          <table:table-column table:style-name="91717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/entrada-e-saida-de-veiculos</text:span></text:p>
            </table:table-cell>
            <table:table-cell office:value-type="string">
              <text:p><text:span>Gerado em 18/08/2026 03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56386" style:family="table">
      <style:table-properties style:rel-width="100" table:align="center"/>
    </style:style>
    <style:style style:name="656386.0" style:family="table-column">
      <style:table-column-properties style:column-width="9.70cm"/>
    </style:style>
    <style:style style:name="656386.1" style:family="table-column">
      <style:table-column-properties style:column-width="7.94cm"/>
    </style:style>
    <style:style style:name="ada9ee" style:family="table">
      <style:table-properties style:rel-width="100" table:align="center"/>
    </style:style>
    <style:style style:name="ada9ee.0" style:family="table-column">
      <style:table-column-properties style:column-width="17.64cm"/>
    </style:style>
    <style:style style:name="8c960e" style:family="table">
      <style:table-properties style:rel-width="100" table:align="center"/>
    </style:style>
    <style:style style:name="8c960e.0" style:family="table-column">
      <style:table-column-properties style:column-width="3.18cm"/>
    </style:style>
    <style:style style:name="8c960e.1" style:family="table-column">
      <style:table-column-properties style:column-width="3.18cm"/>
    </style:style>
    <style:style style:name="8c960e.2" style:family="table-column">
      <style:table-column-properties style:column-width="3.18cm"/>
    </style:style>
    <style:style style:name="8c960e.3" style:family="table-column">
      <style:table-column-properties style:column-width="3.18cm"/>
    </style:style>
    <style:style style:name="8c960e.4" style:family="table-column">
      <style:table-column-properties style:column-width="3.18cm"/>
    </style:style>
    <style:style style:name="8c960e.5" style:family="table-column">
      <style:table-column-properties style:column-width="3.18cm"/>
    </style:style>
    <style:style style:name="8c960e.6" style:family="table-column">
      <style:table-column-properties style:column-width="3.18cm"/>
    </style:style>
    <style:style style:name="8c960e.7" style:family="table-column">
      <style:table-column-properties style:column-width="3.18cm"/>
    </style:style>
    <style:style style:name="8c960e.8" style:family="table-column">
      <style:table-column-properties style:column-width="3.18cm"/>
    </style:style>
    <style:style style:name="91717d" style:family="table">
      <style:table-properties style:rel-width="100" table:align="center"/>
    </style:style>
    <style:style style:name="91717d.0" style:family="table-column">
      <style:table-column-properties style:column-width="11.47cm"/>
    </style:style>
    <style:style style:name="91717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6:48:34.000</dc:date>
    <meta:generator>PHPWord</meta:generator>
    <meta:initial-creator/>
    <meta:creation-date>2026-08-18T06:48:34.000</meta:creation-date>
    <meta:keyword/>
    <meta:user-defined meta:name="Category"/>
    <meta:user-defined meta:name="Company"/>
    <meta:user-defined meta:name="Manager"/>
  </office:meta>
</office:document-meta>
</file>