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40d21" style:family="table">
      <style:table-properties style:rel-width="100" table:align="center"/>
    </style:style>
    <style:style style:name="f40d21.0" style:family="table-column">
      <style:table-column-properties style:column-width="9.70cm"/>
    </style:style>
    <style:style style:name="f40d21.1" style:family="table-column">
      <style:table-column-properties style:column-width="7.94cm"/>
    </style:style>
    <style:style style:name="395d03" style:family="table">
      <style:table-properties style:rel-width="100" table:align="center"/>
    </style:style>
    <style:style style:name="395d03.0" style:family="table-column">
      <style:table-column-properties style:column-width="17.64cm"/>
    </style:style>
    <style:style style:name="3a1963" style:family="table">
      <style:table-properties style:rel-width="100" table:align="center"/>
    </style:style>
    <style:style style:name="3a1963.0" style:family="table-column">
      <style:table-column-properties style:column-width="3.18cm"/>
    </style:style>
    <style:style style:name="3a1963.1" style:family="table-column">
      <style:table-column-properties style:column-width="3.18cm"/>
    </style:style>
    <style:style style:name="3a1963.2" style:family="table-column">
      <style:table-column-properties style:column-width="3.18cm"/>
    </style:style>
    <style:style style:name="3a1963.3" style:family="table-column">
      <style:table-column-properties style:column-width="3.18cm"/>
    </style:style>
    <style:style style:name="3a1963.4" style:family="table-column">
      <style:table-column-properties style:column-width="3.18cm"/>
    </style:style>
    <style:style style:name="3a1963.5" style:family="table-column">
      <style:table-column-properties style:column-width="3.18cm"/>
    </style:style>
    <style:style style:name="3a1963.6" style:family="table-column">
      <style:table-column-properties style:column-width="3.18cm"/>
    </style:style>
    <style:style style:name="383a31" style:family="table">
      <style:table-properties style:rel-width="100" table:align="center"/>
    </style:style>
    <style:style style:name="383a31.0" style:family="table-column">
      <style:table-column-properties style:column-width="11.47cm"/>
    </style:style>
    <style:style style:name="383a3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40d21" table:style-name="f40d21">
          <table:table-column table:style-name="f40d21.0"/>
          <table:table-column table:style-name="f40d21.1"/>
          <table:table-row>
            <table:table-cell office:value-type="string">
              <text:p text:style-name="IM1"><draw:frame draw:style-name="fr1" draw:name="18c0b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95d03" table:style-name="395d03">
          <table:table-column table:style-name="395d0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DESPESAS EXTRA-ORÇAMENTÁRIAS</text:span></text:p>
        <text:p text:style-name="P2_InstBodyJustified"><text:span text:style-name="T2">CONSULTA SEM FILTROS — TODOS OS LANÇAMENTOS PÚBLICOS.</text:span></text:p>
        <text:p text:style-name="P3_InstKicker"><text:span text:style-name="T3">2210 LANÇAMENTO(S) ENCONTRADO(S)</text:span></text:p>
        <text:p text:style-name="P4_InstKicker"><text:span text:style-name="T4">INDICADORES DE DESPESAS EXTRA-ORÇAMENTÁRIAS</text:span></text:p>
        <text:p text:style-name="P5_InstBodyJustified"><text:span text:style-name="T5">• TOTAL PAGO: R$ 15.852.110,50 · LANÇAMENTOS: 2.210 · FAVORECIDOS: 22 · VALOR MÉDIO: R$ 7.172,90</text:span></text:p>
        <table:table table:name="3a1963" table:style-name="3a1963">
          <table:table-column table:style-name="3a1963.0"/>
          <table:table-column table:style-name="3a1963.1"/>
          <table:table-column table:style-name="3a1963.2"/>
          <table:table-column table:style-name="3a1963.3"/>
          <table:table-column table:style-name="3a1963.4"/>
          <table:table-column table:style-name="3a1963.5"/>
          <table:table-column table:style-name="3a1963.6"/>
          <table:table-row>
            <table:table-cell office:value-type="string">
              <text:p><text:span>EXERCÍCIO</text:span></text:p>
            </table:table-cell>
            <table:table-cell office:value-type="string">
              <text:p><text:span>MÊS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FAVORECIDO</text:span></text:p>
            </table:table-cell>
            <table:table-cell office:value-type="string">
              <text:p><text:span>GUI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PAG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10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896,8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6,2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824,3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4.881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10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1.754,3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3/08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966,9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2.636,0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5.460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825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10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770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138,7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06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3.54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524,9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7.756,0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966,9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2.327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6.226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8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825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10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762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303,8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383,4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742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45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6.039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286,2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3.036,8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50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6.438,9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9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20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6.031,7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45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762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914,6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464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0.626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716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7.014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430,9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2.379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50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4.025,0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6.049,2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45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351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914,6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366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9.020,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RESTITUIÇÕES DE DESPESAS REF. SEGURO DE BEM PATRIMONIAL</text:span></text:p>
            </table:table-cell>
            <table:table-cell office:value-type="string">
              <text:p text:style-name="InstTableCell"><text:span>R$ 1.54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7.398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430,9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1.302,0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66,1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462,2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795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745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347,5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1,8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789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481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172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946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2.585,8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64,4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604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36,6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8.569,3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18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367,8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7.823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08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789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18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107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887,4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8.830,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64,4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157,8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219,1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9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635,8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03</text:span></text:p>
            </table:table-cell>
            <table:table-cell office:value-type="string">
              <text:p text:style-name="InstTableCell"><text:span>COMPLEMENTORECOLHIMENTO DE IRRF DE PESSOA JURIDICA</text:span></text:p>
            </table:table-cell>
            <table:table-cell office:value-type="string">
              <text:p text:style-name="InstTableCell"><text:span>R$ 11,7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02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2.551,7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9/1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900,5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6/1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0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66,1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6/1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179,0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200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298,3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9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9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650,2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93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9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699,5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9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6.714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9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9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4</text:span></text:p>
            </table:table-cell>
            <table:table-cell office:value-type="string">
              <text:p text:style-name="InstTableCell"><text:span>REPASSE DE IRRF SOBRE FOLHA DE PAGAMENTO REF. 13.O SALARIO 2.A PARCELA</text:span></text:p>
            </table:table-cell>
            <table:table-cell office:value-type="string">
              <text:p text:style-name="InstTableCell"><text:span>R$ 49.178,4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83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 2.A PARCELA</text:span></text:p>
            </table:table-cell>
            <table:table-cell office:value-type="string">
              <text:p text:style-name="InstTableCell"><text:span>R$ 26.261,0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7.099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8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18,9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084,6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82</text:span></text:p>
            </table:table-cell>
            <table:table-cell office:value-type="string">
              <text:p text:style-name="InstTableCell"><text:span>REPASSE DE CONTRIBUIÇÃO PREVIDENCIÁRIA SOBRE FOLHA DE PAGAMENTO SERVIDORES E VEREADORES REF. 13.O SALARIO 2.A PARCELA</text:span></text:p>
            </table:table-cell>
            <table:table-cell office:value-type="string">
              <text:p text:style-name="InstTableCell"><text:span>R$ 14.928,0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900,5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5/12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86</text:span></text:p>
            </table:table-cell>
            <table:table-cell office:value-type="string">
              <text:p text:style-name="InstTableCell"><text:span>REPASSE DE PENSÃO ALIMENTÍCIA DESCONTADO DE SERVIDOR REF. 13.O SALARIO 2.A PARCELA</text:span></text:p>
            </table:table-cell>
            <table:table-cell office:value-type="string">
              <text:p text:style-name="InstTableCell"><text:span>R$ 899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5/12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85</text:span></text:p>
            </table:table-cell>
            <table:table-cell office:value-type="string">
              <text:p text:style-name="InstTableCell"><text:span>REPASSE DE PENSÃO ALIMENTÍCIA DESCONTADO DE SERVIDOR REF. 13.O SALARIO 2.A PARCELA</text:span></text:p>
            </table:table-cell>
            <table:table-cell office:value-type="string">
              <text:p text:style-name="InstTableCell"><text:span>R$ 1.037,4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7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7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78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407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75</text:span></text:p>
            </table:table-cell>
            <table:table-cell office:value-type="string">
              <text:p text:style-name="InstTableCell"><text:span>REPASSE DE PENSAO ALIMENTI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76</text:span></text:p>
            </table:table-cell>
            <table:table-cell office:value-type="string">
              <text:p text:style-name="InstTableCell"><text:span>REPASSE DE PENSAO ALIMENTI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74</text:span></text:p>
            </table:table-cell>
            <table:table-cell office:value-type="string">
              <text:p text:style-name="InstTableCell"><text:span>REPASSE DE PENSAO ALIMENTICIA DESCONTADO DE SERVIDOR</text:span></text:p>
            </table:table-cell>
            <table:table-cell office:value-type="string">
              <text:p text:style-name="InstTableCell"><text:span>R$ 1.100,2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483,2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9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04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0.149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2/12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617,2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8/11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7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6.562,7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60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556,6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16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6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6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96,7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.064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3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81,6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7.845,7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3/11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255,3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8.119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85,1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426,5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9,9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4.919,9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9/10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79,0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092,7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235,6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1.947,2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255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7.291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37,9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069,1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60,4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4.930,7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05,4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68,5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.046,0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09,8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2.975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9.509,2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198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9/08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995,9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85,1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777,1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30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729,4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1/08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05,4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950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61,3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.290,0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221,1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6.760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54,1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6.690,9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77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721,1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4.839,6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4,9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70,5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045,0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46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809,3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462,1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8.256,9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8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54,1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6.970,9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85,1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426,9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227,7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35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9/06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14,4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20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679,7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08,0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9.214,7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8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54,1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0/05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7.016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725,9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329,4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407,2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9/05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DEPOSITO REF. CONVENIO UNIODONTO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9/05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35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14,4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2,9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230,3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083,7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RESTITUIÇÃO REFERENTE A SEGURO RECEBIDO REF. DANOS</text:span></text:p>
            </table:table-cell>
            <table:table-cell office:value-type="string">
              <text:p text:style-name="InstTableCell"><text:span>R$ 2.100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683,6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2.370,2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8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54,1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6.736,1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.215,7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81,9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557,4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156,7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342,7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PENSÃO ALIMENTÍCIA DESCONTADO DE SERVIDOR=</text:span></text:p>
            </table:table-cell>
            <table:table-cell office:value-type="string">
              <text:p text:style-name="InstTableCell"><text:span>R$ 2.565,5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13,4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7.479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876,9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287,3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2.063,7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8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904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455,1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38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719,3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21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4.887,5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3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7/03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342,7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84,1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.581,8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970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7.322,5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326,9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258,1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3.770,5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88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58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203,3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ISSQN RETIDO NO MUNICIPIO</text:span></text:p>
            </table:table-cell>
            <table:table-cell office:value-type="string">
              <text:p text:style-name="InstTableCell"><text:span>R$ 78,0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21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485,0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7/02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098,2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20,7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653,8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655,5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1.225,8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3/02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290,4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258,1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7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51,1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8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064,2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258,1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581,7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5,6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7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6.434,5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98,1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678,7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4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2.440,1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8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077,3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73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21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8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8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83,5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7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369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8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62,6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71</text:span></text:p>
            </table:table-cell>
            <table:table-cell office:value-type="string">
              <text:p text:style-name="InstTableCell"><text:span>REPASSE DE PENSÃO ALIMENTÍCIA DESCONTADO DE SERVIDOR REF. 13.O SALARIO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8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</text:span></text:p>
            </table:table-cell>
            <table:table-cell office:value-type="string">
              <text:p text:style-name="InstTableCell"><text:span>R$ 24.423,7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833,2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70</text:span></text:p>
            </table:table-cell>
            <table:table-cell office:value-type="string">
              <text:p text:style-name="InstTableCell"><text:span>REPASSE DE PENSÃO ALIMENTÍCIA DESCONTADO DE SERVIDOR REF. 13.O SALARIO</text:span></text:p>
            </table:table-cell>
            <table:table-cell office:value-type="string">
              <text:p text:style-name="InstTableCell"><text:span>R$ 922,5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721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9</text:span></text:p>
            </table:table-cell>
            <table:table-cell office:value-type="string">
              <text:p text:style-name="InstTableCell"><text:span>REPASSE DE IRRF SOBRE FOLHA DE PAGAMENTO REF. 13.O SALARIO</text:span></text:p>
            </table:table-cell>
            <table:table-cell office:value-type="string">
              <text:p text:style-name="InstTableCell"><text:span>R$ 37.776,6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IRRF SOBRE PF</text:span></text:p>
            </table:table-cell>
            <table:table-cell office:value-type="string">
              <text:p text:style-name="InstTableCell"><text:span>R$ 59,1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7</text:span></text:p>
            </table:table-cell>
            <table:table-cell office:value-type="string">
              <text:p text:style-name="InstTableCell"><text:span>REPASSE DE CONTRIBUIÇÃO PREVIDENCIÁRIA SOBRE FOLHA DE PAGAMENTO SERVIDORES E VEREADORES REF. 13.O SALARIO</text:span></text:p>
            </table:table-cell>
            <table:table-cell office:value-type="string">
              <text:p text:style-name="InstTableCell"><text:span>R$ 10.763,9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363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313,3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6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3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51,1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6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41,8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805,0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78,7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7.716,1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3/12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2.081,9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9/11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258,1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081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457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26,2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37,4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237,4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922,7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8/11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3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68,0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385,1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87,0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.598,9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77,7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9.183,9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129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283,1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677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15,3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517,0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320,8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3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9/10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034,1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40,4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9.056,8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104,1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81,3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129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215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163,8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993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239,6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97,4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034,1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674,2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80,5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060,8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30,6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9.736,0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70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2/09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129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0/08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431,3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295,8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IRRF SOBRE SERVIÇOS PRESTADOS POR PESSOA FISICA</text:span></text:p>
            </table:table-cell>
            <table:table-cell office:value-type="string">
              <text:p text:style-name="InstTableCell"><text:span>R$ 1.586,5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2.446,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9/08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034,1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9/08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79,0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56,7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RENDIMENTO DE APLICACAO FINANCEIRA</text:span></text:p>
            </table:table-cell>
            <table:table-cell office:value-type="string">
              <text:p text:style-name="InstTableCell"><text:span>R$ 6.783,9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234,7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28.439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COMPLEMENTO DE REPASSE DE EMPRÉSTIMOS DESCONTADO EM FOLHA</text:span></text:p>
            </table:table-cell>
            <table:table-cell office:value-type="string">
              <text:p text:style-name="InstTableCell"><text:span>R$ 0,0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129,6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7.762,4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003,9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856,4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607,9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889,5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36,4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44,8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653,5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79,5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2.017,3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012,8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8/06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870,4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783,9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153,7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326,4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09,6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372,9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59,5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8.245,6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490,8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188,8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739,9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036,5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396,2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87,0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870,5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757,1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6.638,7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044,0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9/04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156,9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9/04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974,3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9/04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190,3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44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396,2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0,3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54,1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5.051,6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.676,7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054,8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369,5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8/03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2.610,1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106,4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149,2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47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7/03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196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795,5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91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802,3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863,9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2.788,0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6,3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5.872,6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9/02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30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707,3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414,4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2.677,1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9/02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0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552,8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635,6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88,7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718,4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 DE PESSOA JURIDICA</text:span></text:p>
            </table:table-cell>
            <table:table-cell office:value-type="string">
              <text:p text:style-name="InstTableCell"><text:span>R$ 603,1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27.264,6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6,3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7.331,1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7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552,8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2.425,3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6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5.888,1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370,4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45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7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64.005,8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5.849,8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675,4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002,8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7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0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7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28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7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659,6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7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616,1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6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6,3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3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</text:span></text:p>
            </table:table-cell>
            <table:table-cell office:value-type="string">
              <text:p text:style-name="InstTableCell"><text:span>R$ 21.375,5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2.686,9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018,4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2</text:span></text:p>
            </table:table-cell>
            <table:table-cell office:value-type="string">
              <text:p text:style-name="InstTableCell"><text:span>REPASSE DE CONTRIBUIÇÃO PREVIDENCIÁRIA SOBRE FOLHA DE PAGAMENTO SERVIDORES E VEREADORES REF. 13.O SALARIO</text:span></text:p>
            </table:table-cell>
            <table:table-cell office:value-type="string">
              <text:p text:style-name="InstTableCell"><text:span>R$ 10.531,7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754,0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0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7/12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439,7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051,8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69,2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1.846,5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0.526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0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14,6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5.822,3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7/11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708,2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7/11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226,0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7/11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01,4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0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8/11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14,7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89,7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VALOR REFERENTE A RESTITUICAO IRRF TIM</text:span></text:p>
            </table:table-cell>
            <table:table-cell office:value-type="string">
              <text:p text:style-name="InstTableCell"><text:span>R$ 201,8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907,5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4.222,2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0.640,4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23.952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3.840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962,0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89,7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47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9/10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277,9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24,0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0.570,2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93,7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3.898,1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97,5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2/10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952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9/09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758,1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710,0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89,7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1/09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47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363,9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53,6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634,8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91,8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2,3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0.451,2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825,3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952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408,7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953,5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2.287,0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6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9/08/2023</text:span></text:p>
            </table:table-cell>
            <table:table-cell office:value-type="string">
              <text:p text:style-name="InstTableCell"><text:span>CONSESP - CONCURSOS, RESIDENCIAS MEDICAS, AVALIACO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VALOR REFERENTE A IRRF</text:span></text:p>
            </table:table-cell>
            <table:table-cell office:value-type="string">
              <text:p text:style-name="InstTableCell"><text:span>R$ 1.191,8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9/08/2023</text:span></text:p>
            </table:table-cell>
            <table:table-cell office:value-type="string">
              <text:p text:style-name="InstTableCell"><text:span>CONSESP - CONCURSOS, RESIDENCIAS MEDICAS, AVALIACO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EMBOLSO DE VALOR DE INSCRICOES DE CONCURSO PUBLICO</text:span></text:p>
            </table:table-cell>
            <table:table-cell office:value-type="string">
              <text:p text:style-name="InstTableCell"><text:span>R$ 78.264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414,7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31,8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383,8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IRRF DE PESSOAS JURIDICAS</text:span></text:p>
            </table:table-cell>
            <table:table-cell office:value-type="string">
              <text:p text:style-name="InstTableCell"><text:span>R$ 609,1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24.704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952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985,7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125,5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769,1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9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75,9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751,2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2.469,8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057,0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738,5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5.132,8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9.342,4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733,5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65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605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89,7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2/06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9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20,0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48,8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RETENÇÃO DE IRRF EMPENHO EXTRA ORÇAMENTARIO</text:span></text:p>
            </table:table-cell>
            <table:table-cell office:value-type="string">
              <text:p text:style-name="InstTableCell"><text:span>R$ 61,9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0.439,4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5.977,1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689,0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9.477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639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.412,4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06,5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7.844,7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9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 ANTONIO LUIS MOLINA</text:span></text:p>
            </table:table-cell>
            <table:table-cell office:value-type="string">
              <text:p text:style-name="InstTableCell"><text:span>R$ 4.778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PENSÃO ALIMENTÍCIA DESCONTADO DE SERVIDOR JOCENIR FABIO DE SOUZA</text:span></text:p>
            </table:table-cell>
            <table:table-cell office:value-type="string">
              <text:p text:style-name="InstTableCell"><text:span>R$ 890,4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4.632,8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2.462,6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699,0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8/04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8/04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FERENTE À RETENÇÃO DO EMPENHO 36.</text:span></text:p>
            </table:table-cell>
            <table:table-cell office:value-type="string">
              <text:p text:style-name="InstTableCell"><text:span>R$ 61,9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9.486,3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561,6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94,8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2/04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2.729,6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VENIO UNIODONTO DESCONTADO</text:span></text:p>
            </table:table-cell>
            <table:table-cell office:value-type="string">
              <text:p text:style-name="InstTableCell"><text:span>R$ 1.29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78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03,0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8.315,8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3/04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382,9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983,8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879,8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526,3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375,5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38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78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18,6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2.573,7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121,4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2.187,8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7/02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324,0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7/02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533,6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7/02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409,5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38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78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94,6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6.445,2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773,7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2.187,8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71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343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2.187,8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29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56.813,89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5.084,9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681,4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629,8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842,7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09,6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7.702,5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271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326,9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69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63,5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9/12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09,6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343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61,5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711,5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7.672,6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944,8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259,3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29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744,7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09,6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8/11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343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1.598,0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54,7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648,1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5.891,4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944,8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340,6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69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765,0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1.655,0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343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44,9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9.323,4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192,3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3/10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944,8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142,4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05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7,2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12,0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8/09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2.524,69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96,6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579,8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IRRF RECOLHIMENTO DE IRRF A UNIÃO</text:span></text:p>
            </table:table-cell>
            <table:table-cell office:value-type="string">
              <text:p text:style-name="InstTableCell"><text:span>R$ 27.789,4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044,8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376,3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65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896,2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2.524,69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12,9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7.593,7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946,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9/07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9.079,2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287,7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072,3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1/07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7/07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1.378,1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48,6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9.273,2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9.397,4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821,7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229,7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981,4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42,3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1.378,1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94,8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869,2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7.720,3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562,1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161,9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572,4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16,1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98,79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569,7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781,8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6,5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774,3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084,0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691,0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85,6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2,0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63,4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717,4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171,1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6,5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774,3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5.459,0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159,8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4,0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369,5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04,0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772,9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09,4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1.323,0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5,1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444,3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8/02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691,4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8/02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259,1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8/02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20,5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9,2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772,9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104,3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577,1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31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740,8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70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594,5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457,4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.264,8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6.748,4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5.043,8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336,7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904,5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27,6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9,2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CONTRIBUIÇÕES PREVIDENCIÁRIAS SOBRE FOLHA DE PAGAMENTO DE SERVIDORES REFERENTE A 13.O SALARIO</text:span></text:p>
            </table:table-cell>
            <table:table-cell office:value-type="string">
              <text:p text:style-name="InstTableCell"><text:span>R$ 16.269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5.927,5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805,9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ÃO PREVIDENCIÁRIA SOBRE FOLHA DE PAGAMENTO SERVIDORES REFERENTE AO 13.O SALARIO</text:span></text:p>
            </table:table-cell>
            <table:table-cell office:value-type="string">
              <text:p text:style-name="InstTableCell"><text:span>R$ 1.538,4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9,9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42,9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9/12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70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1.937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18,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057,6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594,5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568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24,1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16,1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9/11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70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137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796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81,4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070,7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9/10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200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351,5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59,3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8/10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70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8/10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387,6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1.464,8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71,8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162,6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622,4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833,2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50,7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8/09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3/09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3/09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1.573,1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3/09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74,6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3/09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963,4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5.268,4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408,1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98,5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852,1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842,4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15,4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2/08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838,8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60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303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319,1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787,2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670,5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31,8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838,8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762,9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172,9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29,8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25,6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121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49,3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423,4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4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970,3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36,4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29,8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73,7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352,8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2,4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3/05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76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803,0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60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860,4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305,4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36,5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2,9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633,1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62,5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278,7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70,4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9/03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5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9/03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374,7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9/03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997,8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9/03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27,6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950,3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COMPLEMENTO DE REPASSE DE PENSÃO ALIMENTÍCIA DESCONTADO DE SERVIDOR</text:span></text:p>
            </table:table-cell>
            <table:table-cell office:value-type="string">
              <text:p text:style-name="InstTableCell"><text:span>R$ 13,7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13,2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22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20,1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091,3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5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841,0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19,9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9,2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4,0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439,7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13,2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045,0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697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MINISTERIO DA FAZEND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COLHIMENTO DE IRRF A UNIÃO</text:span></text:p>
            </table:table-cell>
            <table:table-cell office:value-type="string">
              <text:p text:style-name="InstTableCell"><text:span>R$ 24,0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42,1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15,1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41.178,0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315,4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308,3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697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986,8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958,4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75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941,6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9,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</text:span></text:p>
            </table:table-cell>
            <table:table-cell office:value-type="string">
              <text:p text:style-name="InstTableCell"><text:span>R$ 18.959,3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455,1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360,1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1.168,4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946,6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5,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14,4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1,8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979,7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43,5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421,0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17,5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467,7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60,1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895,3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14,4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7,9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997,9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13,6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3/11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783,4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0/10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0/10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17,5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710,9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60,1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993,4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9/10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2,0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104,8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99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17,5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500,5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035,3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980,7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5,1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638,7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0,4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500,8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84,3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020,0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919,3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027,1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99,8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904,7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58,1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3/08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710,9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5,7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564,1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819,3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396,7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6,8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0.092,7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58,9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9,7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160,8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2,7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984,3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719,3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243,0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07,2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8,8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450,9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5,6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COMPLEMENTO DE PENSAO ALIMENTICIA DESCONTADO DE SERVIDOR</text:span></text:p>
            </table:table-cell>
            <table:table-cell office:value-type="string">
              <text:p text:style-name="InstTableCell"><text:span>R$ 30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9,7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93,6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84,3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943,7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20,4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5/05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0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5/05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121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RESTITUIÇÕES DE DESPESAS REF. VALE TRANSPORTE DESCONTADO DE SERVIDOR</text:span></text:p>
            </table:table-cell>
            <table:table-cell office:value-type="string">
              <text:p text:style-name="InstTableCell"><text:span>R$ 105,2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91,1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233,2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5,8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9,7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93,6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1,8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688,6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571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20,4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RESTITUIÇÕES DE DESPESAS REF. VALE TRANSPORTE DESCONTADO DE SERVIDOR</text:span></text:p>
            </table:table-cell>
            <table:table-cell office:value-type="string">
              <text:p text:style-name="InstTableCell"><text:span>R$ 105,2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4,9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511,4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00,2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9,7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661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1,8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64,6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619,5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396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42,6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RESTITUIÇÕES DE DESPESAS REF. VALE TRANSPORTE DESCONTADO DE SERVIDOR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173,1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58,3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5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2/03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667,0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1,8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387,0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1,0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746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53,1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4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13,1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RESTITUIÇÕES DE DESPESAS REF. VALE TRANSPORTE DESCONTADO DE SERVIDOR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2,9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429,6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46,2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111,0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48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8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04,8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84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851,0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7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7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81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7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202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7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107,5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7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40.142,7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7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327,4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82</text:span></text:p>
            </table:table-cell>
            <table:table-cell office:value-type="string">
              <text:p text:style-name="InstTableCell"><text:span>REPASSE DE PENSÃO ALIMENTÍCIA DESCONTADO DE SERVIDOR REF. 13.O SALARIO</text:span></text:p>
            </table:table-cell>
            <table:table-cell office:value-type="string">
              <text:p text:style-name="InstTableCell"><text:span>R$ 649,7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7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80,8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7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6,4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111,0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1,0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761,3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9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2.204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44,5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8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4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398,9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5</text:span></text:p>
            </table:table-cell>
            <table:table-cell office:value-type="string">
              <text:p text:style-name="InstTableCell"><text:span>REPASSE DE CONTRIBUIÇÕES PREVIDENCIÁRIAS SOBRE FOLHA DE PAGAMENTO DE SERVIDORES REF. 13.O SALARIO</text:span></text:p>
            </table:table-cell>
            <table:table-cell office:value-type="string">
              <text:p text:style-name="InstTableCell"><text:span>R$ 14.425,9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689,2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,3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555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4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958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3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696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3,9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6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4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61</text:span></text:p>
            </table:table-cell>
            <table:table-cell office:value-type="string">
              <text:p text:style-name="InstTableCell"><text:span>VALE TRANSPORTE DESCONTADO DE SERVIDOR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44,7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053,4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55,7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2/12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607,0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9/11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9/11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6,4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036,3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44,5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8/11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VALE TRANSPORTE DESCONTADO DE SERVIDOR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79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435,4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3,7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,3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555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722,9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34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419,1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676,3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536,8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3,9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555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67,5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329,3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50,6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,3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774,8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05,6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318,8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853,8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3,9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958,6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VALE TRANSPORTE DESCONTADO DE SERVIDOR</text:span></text:p>
            </table:table-cell>
            <table:table-cell office:value-type="string">
              <text:p text:style-name="InstTableCell"><text:span>R$ 50,6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023,9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708,1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88,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2/09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766,8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0/08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0/08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840,5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23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958,6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RESTITUIÇÕES DE DESPESAS REF: 13,65 REF. DESPESAS CORREIO 101,27 VALE TRANSPORTE 06/2019 101,27 VALE TRANSPORTE 07/2019 138,05 RENDIM. APLIC.06/2019</text:span></text:p>
            </table:table-cell>
            <table:table-cell office:value-type="string">
              <text:p text:style-name="InstTableCell"><text:span>R$ 354,2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28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826,9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49,6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79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364,8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86,1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89,0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92,9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19,8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265,9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3,7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773,1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8/06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8/06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CAO AO VOTUPREV DEPOSITADO POR SERVIDOR</text:span></text:p>
            </table:table-cell>
            <table:table-cell office:value-type="string">
              <text:p text:style-name="InstTableCell"><text:span>R$ 119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100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54,5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VENIO SANSAUDE DEPOSITADO POR SERVIDOR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251,6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RESTITUIÇÕES DE DESPESAS DE CORREIO E VALE TRANSPORTE DESCONTADO DE SERVIDOR</text:span></text:p>
            </table:table-cell>
            <table:table-cell office:value-type="string">
              <text:p text:style-name="InstTableCell"><text:span>R$ 21,4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819,4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40,2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10,9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06,5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27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24,2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950,6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20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274,8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75,1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829,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6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2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RESTITUIÇÕES DE DESPESAS REF. VALE TRANSPORTE DESCONTADO DE SERVIDOR E INDENIZAÇÃO DE SEGUROS DA PORTO SEGUROS.</text:span></text:p>
            </table:table-cell>
            <table:table-cell office:value-type="string">
              <text:p text:style-name="InstTableCell"><text:span>R$ 15.4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216,0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303,7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93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10,9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720,6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8/04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1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8/04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333,6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8/04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344,2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78,8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19</text:span></text:p>
            </table:table-cell>
            <table:table-cell office:value-type="string">
              <text:p text:style-name="InstTableCell"><text:span>PORTO SEGURO COMPANHIA DE SEGUROS GERAIS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EMBOLSO DE VALOR DEPOSITADO A MAIOR PELA SEGURADORA CONFORME PROCESSO INTERNO</text:span></text:p>
            </table:table-cell>
            <table:table-cell office:value-type="string">
              <text:p text:style-name="InstTableCell"><text:span>R$ 8.003,7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PENSÃO ALIMENTÍCIA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69,2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875,8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RESTITUIÇÕES DE DESPESAS REF. VALE TRANSPORTE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PENSÃO ALIMENTÍCIA</text:span></text:p>
            </table:table-cell>
            <table:table-cell office:value-type="string">
              <text:p text:style-name="InstTableCell"><text:span>R$ 735,9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31,0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9/03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720,6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50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537,4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014,2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6,5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82,9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006,4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70,4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31,3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759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014,2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6,5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609,7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9,7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31,3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00,4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50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4.894,0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661,0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245,7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10,7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6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3.133,4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204,04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CONTRIBUIÇÃO PREVIDENCIÁRIA SOBRE 13.O SALARIO DE SERVIDORES</text:span></text:p>
            </table:table-cell>
            <table:table-cell office:value-type="string">
              <text:p text:style-name="InstTableCell"><text:span>R$ 1.433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069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6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50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043,9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281,0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17,4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00,4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48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952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92,9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9/11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9/11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50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8,7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86,8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204,21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65,4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664,7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9/10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790,6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9/10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92,9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50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47,8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337,54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44,4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8/09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8/09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513,4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544,6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92,9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88,0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0.000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57,9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9.661,0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513,4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430,21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85,3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29,8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2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24,74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719,3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513,3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564,6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278,4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0,7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2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,2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66,7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316,8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01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389,5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43,7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0,7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2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44,0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502,01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0/05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57,6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0/05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8/05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569,5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8/05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27,8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0,7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2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14,3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507,14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529,8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92,9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28,7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864,7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2/04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9/03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980,3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28,91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9/03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28,7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9/03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PENSAO ALIMENTICIA DEVIDA PELO SERVIDOR ANTONIO LUIS MOLINA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52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041,6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0,6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336,1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23,4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9/02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79,3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9/02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030,0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3,3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MINISTERIO DA FAZEND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COLHIMENTO DE IRRF A UNIÃO</text:span></text:p>
            </table:table-cell>
            <table:table-cell office:value-type="string">
              <text:p text:style-name="InstTableCell"><text:span>R$ 90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TAXAS DE INSCRIÇÃO EM CONCURSO PÚBLICO</text:span></text:p>
            </table:table-cell>
            <table:table-cell office:value-type="string">
              <text:p text:style-name="InstTableCell"><text:span>R$ 12.525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26,0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4.180,1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430,7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11,1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617,5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433,4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601,8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CONTRIBUIÇÕES PREVIDENCIÁRIAS SOBRE FOLHA DE PAGAMENTO REF. 13O SALARIO</text:span></text:p>
            </table:table-cell>
            <table:table-cell office:value-type="string">
              <text:p text:style-name="InstTableCell"><text:span>R$ 11.988,7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045,1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TRIBUIÇÃO PREVIDENCIÁRIA SOBRE 13.O SALARIO</text:span></text:p>
            </table:table-cell>
            <table:table-cell office:value-type="string">
              <text:p text:style-name="InstTableCell"><text:span>R$ 1.367,4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519,7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587,4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211,7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541,3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40,1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617,5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886,8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6,3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568,2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734,54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286,8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0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227,4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037,3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6,3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CONVENIO MEDICO</text:span></text:p>
            </table:table-cell>
            <table:table-cell office:value-type="string">
              <text:p text:style-name="InstTableCell"><text:span>R$ 30,8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34,0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586,5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457,7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53,04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2/10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2/10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374,0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938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20,3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9,8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030,4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782,0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29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64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686,44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614,4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238,9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64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24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45,8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587,9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8.168,0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88,8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049,3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973,4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5,3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22,4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64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98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787,1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006,4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2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55,6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105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078,1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6,3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9/06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64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9/06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49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4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957,4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494,9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95,9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981,4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935,8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20,8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010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49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411,4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IRRF RECOLHIMENTO DE IRRF A UNIÃO</text:span></text:p>
            </table:table-cell>
            <table:table-cell office:value-type="string">
              <text:p text:style-name="InstTableCell"><text:span>R$ 20.635,0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3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8/04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317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8/04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2.081,6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084,5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56,3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449,2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49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192,6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IRRF RECOLHIMENTO DE IRRF A UNIÃO</text:span></text:p>
            </table:table-cell>
            <table:table-cell office:value-type="string">
              <text:p text:style-name="InstTableCell"><text:span>R$ 21.451,4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73,2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3/04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795,0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293,0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591,2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53,4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423,1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0,6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0,9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60,5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8.472,9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24,0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0,5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4/02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482,7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889,7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591,2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79,0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819,6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802,5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87,2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0,5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80,8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644,3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4.274,4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.167,0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7,6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425,8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2.467,1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50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165,1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529,9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434,4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06,9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661,3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45,4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1,5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MINAS SOL LTDA - EPP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STITUIÇÃO DE CAUÇÃO EM PARTICIPAÇÃO A TOMADA DE PREÇOS N. 02/2016</text:span></text:p>
            </table:table-cell>
            <table:table-cell office:value-type="string">
              <text:p text:style-name="InstTableCell"><text:span>R$ 4.363,5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769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CONTRIBUIÇÕES PREVIDENCIÁRIAS SOBRE FOLHA DE PAGAMENTO DE SERVIDORES REF. 13.O SALARIO PARCIAL</text:span></text:p>
            </table:table-cell>
            <table:table-cell office:value-type="string">
              <text:p text:style-name="InstTableCell"><text:span>R$ 1.308,3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CONTRIBUIÇÕES PREVIDENCIÁRIAS SOBRE FOLHA DE PAGAMENTO REF. 13.O SALARIO</text:span></text:p>
            </table:table-cell>
            <table:table-cell office:value-type="string">
              <text:p text:style-name="InstTableCell"><text:span>R$ 8.372,0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261,9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348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1.016,2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COLHIMENTO DE CONTRIBUICAO PREVIDENCIARIA DE PESSOA JURIDICA</text:span></text:p>
            </table:table-cell>
            <table:table-cell office:value-type="string">
              <text:p text:style-name="InstTableCell"><text:span>R$ 5.441,6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29,0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9/12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661,3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9/12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887,9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724,5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3,7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9,4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868,7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915,2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1/11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RETENÇAO DE ISSQN</text:span></text:p>
            </table:table-cell>
            <table:table-cell office:value-type="string">
              <text:p text:style-name="InstTableCell"><text:span>R$ 95,9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252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348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86,0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661,3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641,6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367,6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9,4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062,3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879,9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2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863,9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348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078,6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661,3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3.359,8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8.254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9,4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3/10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062,3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853,1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RETENÇAO DE ISSQN</text:span></text:p>
            </table:table-cell>
            <table:table-cell office:value-type="string">
              <text:p text:style-name="InstTableCell"><text:span>R$ 639,7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0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367,6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348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RETENCAO DE INSS</text:span></text:p>
            </table:table-cell>
            <table:table-cell office:value-type="string">
              <text:p text:style-name="InstTableCell"><text:span>R$ 2.345,7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9,9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75,3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479,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7,6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315,2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9,4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959,8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449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2/08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ISSQN</text:span></text:p>
            </table:table-cell>
            <table:table-cell office:value-type="string">
              <text:p text:style-name="InstTableCell"><text:span>R$ 998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2/08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85,9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082,6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358,3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INSS RETIDO DA EMPRESA PLANA CONSTRUTORA E INCORPORADORA LTDA</text:span></text:p>
            </table:table-cell>
            <table:table-cell office:value-type="string">
              <text:p text:style-name="InstTableCell"><text:span>R$ 3.659,4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2.148,5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75,8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662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41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201,4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18,5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959,8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9/07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280,5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55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8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303,9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087,1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82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1/07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24,5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1/07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EMBOLSO DE VALOR RETIDO INDEVIDAMENTE A SERVIDORA LARISSA MARTA DA SILVA CARDOSO</text:span></text:p>
            </table:table-cell>
            <table:table-cell office:value-type="string">
              <text:p text:style-name="InstTableCell"><text:span>R$ 28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1/07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24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8.791,8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501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59,2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032,9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210,6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164,8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22,7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2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012,5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1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112,9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8,3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CONSESP CONC. RESID. MED, AVAL. E PESQU. LTDA EPP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A PMV DE VALOR DE INSCRIÇÕES DE CONCURSO PÚBLICO DEPOSITADO PELA EMPRESA.</text:span></text:p>
            </table:table-cell>
            <table:table-cell office:value-type="string">
              <text:p text:style-name="InstTableCell"><text:span>R$ 42.939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958,8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269,8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22,7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2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012,5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23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578,8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51,6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388,8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.589,7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093,4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22,7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33,9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55,2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419,2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82,4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388,8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418,9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00,8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89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72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774,9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21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3,1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9/02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099,0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159,0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00,8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89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03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0.990,4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67,1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132,9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STITUICAO DE RENDIMENTO DE APLICACAO FINANCEIRA - RESIDUO</text:span></text:p>
            </table:table-cell>
            <table:table-cell office:value-type="string">
              <text:p text:style-name="InstTableCell"><text:span>R$ 189,9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9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EMBOLSO DE VIAGEM AEREA NAO REALIZADA</text:span></text:p>
            </table:table-cell>
            <table:table-cell office:value-type="string">
              <text:p text:style-name="InstTableCell"><text:span>R$ 1.163,1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3,8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9.821,7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903,5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149,8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81,2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098,4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132,9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51,7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SSQN</text:span></text:p>
            </table:table-cell>
            <table:table-cell office:value-type="string">
              <text:p text:style-name="InstTableCell"><text:span>R$ 30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REF. 13.O SALARIO</text:span></text:p>
            </table:table-cell>
            <table:table-cell office:value-type="string">
              <text:p text:style-name="InstTableCell"><text:span>R$ 7.432,3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ÕES PREVIDENCIÁRIAS SOBRE FOLHA DE PAGAMENTO DE SERVIDORES REF. 13.O SALARIO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416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681,2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593,1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9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2.186,8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62,4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913,0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702,9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050,7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45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337,7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STITUIÇÕES</text:span></text:p>
            </table:table-cell>
            <table:table-cell office:value-type="string">
              <text:p text:style-name="InstTableCell"><text:span>R$ 180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034,1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14,8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3/11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129,5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0/10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26,1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617,8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25,7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3/10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337,7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3/10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2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229,6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51,9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935,9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26,1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1/09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64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259,0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520,4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875,3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9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866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94,7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847,0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356,12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4/08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EMBOLSO DE VALOR RECEBIDO A MAIOR DA PREFEITURA MUNICIPAL REFERENTE AO DUODECIMO DO MÊS DE AGOSTO/2015</text:span></text:p>
            </table:table-cell>
            <table:table-cell office:value-type="string">
              <text:p text:style-name="InstTableCell"><text:span>R$ 14.000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166,9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542,3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875,3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86,2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037,9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1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3/08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847,0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171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295,5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49,6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875,3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2.390,3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5,7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0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847,0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4,9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356,12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2/06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ISSQN A PMV</text:span></text:p>
            </table:table-cell>
            <table:table-cell office:value-type="string">
              <text:p text:style-name="InstTableCell"><text:span>R$ 6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827,7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160,42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278,8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373,2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4,2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5,7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0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28,42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616,5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EMBOLSO DE ISSQN RETIDO</text:span></text:p>
            </table:table-cell>
            <table:table-cell office:value-type="string">
              <text:p text:style-name="InstTableCell"><text:span>R$ 84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012,9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72,3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1/05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253,5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1/05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48,1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9,7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907,0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94,7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0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6.743,5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713,2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23,8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.414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778,8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62,5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099,6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43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115,3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32,6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0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77,4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EMPRÉSTIMO DESCONTADO EM FOLHA</text:span></text:p>
            </table:table-cell>
            <table:table-cell office:value-type="string">
              <text:p text:style-name="InstTableCell"><text:span>R$ 296,0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38,0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212,9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562,7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28,9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415,1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744,0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083,4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66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761,3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16,0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2/03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77,4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CONSIGNACAO DESCONTADO DE SERVIDORES</text:span></text:p>
            </table:table-cell>
            <table:table-cell office:value-type="string">
              <text:p text:style-name="InstTableCell"><text:span>R$ 656,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063,6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ISSQN RETIDO</text:span></text:p>
            </table:table-cell>
            <table:table-cell office:value-type="string">
              <text:p text:style-name="InstTableCell"><text:span>R$ 2,1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267,8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174,2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64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083,4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66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.051,7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9.350,1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39,2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2/02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97,2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174,0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45,2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039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2.231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525,7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093,1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96,4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97,2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174,0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1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40,8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98,4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212,8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ISSQN RETIDO NA FONTE</text:span></text:p>
            </table:table-cell>
            <table:table-cell office:value-type="string">
              <text:p text:style-name="InstTableCell"><text:span>R$ 1,4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 REFERENTE AO 13.O SALARIO</text:span></text:p>
            </table:table-cell>
            <table:table-cell office:value-type="string">
              <text:p text:style-name="InstTableCell"><text:span>R$ 6.636,2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ÕES PREVIDENCIÁRIAS SOBRE FOLHA DE PAGAMENTO DE SERVIDORES E EX-SERVIDORES REFERENTE AO 13.O SALARIO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CONTRIBUIÇÃO PREVIDENCIÁRIA SOBRE FOLHA DE PAGAMENTO SERVIDORES REFERENTE AO 13.O SALARIO</text:span></text:p>
            </table:table-cell>
            <table:table-cell office:value-type="string">
              <text:p text:style-name="InstTableCell"><text:span>R$ 1.110,3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107,0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264,1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4.354,6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2.505,1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51,0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041,7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8/11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174,0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ISSQN</text:span></text:p>
            </table:table-cell>
            <table:table-cell office:value-type="string">
              <text:p text:style-name="InstTableCell"><text:span>R$ 28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15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06,7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936,7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506,4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664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70,3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3/11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144,4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38,2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48,0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885,7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350,7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45,3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963,6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32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507,5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073,1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4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554,4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988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696,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66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739,2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60,2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98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027,0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9/08/2014</text:span></text:p>
            </table:table-cell>
            <table:table-cell office:value-type="string">
              <text:p text:style-name="InstTableCell"><text:span>EDILSON PEREIRA BATIST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EMBOLSO DE EMPRESTIMO DESCONTADO EM FOLHA INDEVIDAMENTE</text:span></text:p>
            </table:table-cell>
            <table:table-cell office:value-type="string">
              <text:p text:style-name="InstTableCell"><text:span>R$ 990,1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9/08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027,1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6,2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110,9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1/08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601,4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1/08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954,0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029,3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0,3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444,2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567,6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4,2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11,6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094,5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55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TAXAS DE INSCRIÇÃO EM CONCURSO PÚBLICO</text:span></text:p>
            </table:table-cell>
            <table:table-cell office:value-type="string">
              <text:p text:style-name="InstTableCell"><text:span>R$ 12.698,6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1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2.058,2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49,1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2,9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444,2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348,7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74,2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11,6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165,4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55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7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763,5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66,6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2,9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2/06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690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0/05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503,1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3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RETENCAO DE CONTRIBUICAO PREVIDENCIARIA</text:span></text:p>
            </table:table-cell>
            <table:table-cell office:value-type="string">
              <text:p text:style-name="InstTableCell"><text:span>R$ 77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82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76,8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2/05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531,3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2/05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2/05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55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2/05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6,4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636,5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92,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2,9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471,5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386,4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.272,8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644,8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794,7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55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0,4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032,6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92,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2,9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126,1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914,2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29,5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064,8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008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41,6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3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829,3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58,3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295,2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898,4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078,0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036,0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008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23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1.454,3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80,5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3/02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093,3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669,4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STITUIÇÃO DE VALOR AO PODER EXECUTIVO REF. CHEQUE NAO COMPENSADO NO PRAZO LEGAL</text:span></text:p>
            </table:table-cell>
            <table:table-cell office:value-type="string">
              <text:p text:style-name="InstTableCell"><text:span>R$ 40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STITUIÇÃO DE VALORES AO PODER EXECUTIVO</text:span></text:p>
            </table:table-cell>
            <table:table-cell office:value-type="string">
              <text:p text:style-name="InstTableCell"><text:span>R$ 157,7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STITUIÇÃO DE VALOR AO PODER EXECUTIVO REF. CHEQUE NAO COMPENSADO NO PRAZO LEGAL</text:span></text:p>
            </table:table-cell>
            <table:table-cell office:value-type="string">
              <text:p text:style-name="InstTableCell"><text:span>R$ 40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.727,6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8.133,3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694,2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86,0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62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552,3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9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31,7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02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694,2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02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86,0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9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62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552,3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TRIBUIÇÃO PREVIDENCIARIA SOBRE FOLHA DE PAGAMENTO DE SERVIDORES REF. 13.O SALARIO</text:span></text:p>
            </table:table-cell>
            <table:table-cell office:value-type="string">
              <text:p text:style-name="InstTableCell"><text:span>R$ 395,0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45,5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</text:span></text:p>
            </table:table-cell>
            <table:table-cell office:value-type="string">
              <text:p text:style-name="InstTableCell"><text:span>R$ 5.689,6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1.052,5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046,1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806,3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8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02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1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0.049,3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20,1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2/12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62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2/12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552,3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54,6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1/11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717,8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1/11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1/11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1/11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02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04,4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9,2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254,7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9,2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906,4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106,5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1/10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,8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33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18,1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610,8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990,8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48,0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75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342,4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522,5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0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477,3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853,6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8,6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019,2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4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2/09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0/08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522,5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8,7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043,6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2/08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61,4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2/08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488,7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74,9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936,7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168,5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64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484,4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61,4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29,6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5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1.470,3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470,1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620,1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61,4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02,9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6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578,3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64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266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4,4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347,8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210,6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59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96,8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9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323,6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55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99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9.742,0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.102,3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481,7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016,5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37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96,8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3,2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1.519,0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222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770,9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8/03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570,0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016,5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16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84,3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6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327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ÃO PREVIDENCIARIA SOBRE FOLHA DE PAGAMENTO DE SERVIDORES E VEREADORES</text:span></text:p>
            </table:table-cell>
            <table:table-cell office:value-type="string">
              <text:p text:style-name="InstTableCell"><text:span>R$ 7.806,6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79,3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291,0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072,0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9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3/02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2.930,5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3/02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37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84,3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8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0.466,1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57,2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ARIA SOBRE FOLHA DE PAGAMENTO SERVIDORES E VEREADORES</text:span></text:p>
            </table:table-cell>
            <table:table-cell office:value-type="string">
              <text:p text:style-name="InstTableCell"><text:span>R$ 7.939,7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79,0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3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03,4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3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03,4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281,07</text:span></text:p>
            </table:table-cell>
          </table:table-row>
        </table:table>
        <text:p text:style-name="Standard"/>
        <table:table table:name="383a31" table:style-name="383a31">
          <table:table-column table:style-name="383a31.0"/>
          <table:table-column table:style-name="383a3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despesas-extra-orcamentarias</text:span></text:p>
            </table:table-cell>
            <table:table-cell office:value-type="string">
              <text:p><text:span>Gerado em 18/08/2026 03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40d21" style:family="table">
      <style:table-properties style:rel-width="100" table:align="center"/>
    </style:style>
    <style:style style:name="f40d21.0" style:family="table-column">
      <style:table-column-properties style:column-width="9.70cm"/>
    </style:style>
    <style:style style:name="f40d21.1" style:family="table-column">
      <style:table-column-properties style:column-width="7.94cm"/>
    </style:style>
    <style:style style:name="395d03" style:family="table">
      <style:table-properties style:rel-width="100" table:align="center"/>
    </style:style>
    <style:style style:name="395d03.0" style:family="table-column">
      <style:table-column-properties style:column-width="17.64cm"/>
    </style:style>
    <style:style style:name="3a1963" style:family="table">
      <style:table-properties style:rel-width="100" table:align="center"/>
    </style:style>
    <style:style style:name="3a1963.0" style:family="table-column">
      <style:table-column-properties style:column-width="3.18cm"/>
    </style:style>
    <style:style style:name="3a1963.1" style:family="table-column">
      <style:table-column-properties style:column-width="3.18cm"/>
    </style:style>
    <style:style style:name="3a1963.2" style:family="table-column">
      <style:table-column-properties style:column-width="3.18cm"/>
    </style:style>
    <style:style style:name="3a1963.3" style:family="table-column">
      <style:table-column-properties style:column-width="3.18cm"/>
    </style:style>
    <style:style style:name="3a1963.4" style:family="table-column">
      <style:table-column-properties style:column-width="3.18cm"/>
    </style:style>
    <style:style style:name="3a1963.5" style:family="table-column">
      <style:table-column-properties style:column-width="3.18cm"/>
    </style:style>
    <style:style style:name="3a1963.6" style:family="table-column">
      <style:table-column-properties style:column-width="3.18cm"/>
    </style:style>
    <style:style style:name="383a31" style:family="table">
      <style:table-properties style:rel-width="100" table:align="center"/>
    </style:style>
    <style:style style:name="383a31.0" style:family="table-column">
      <style:table-column-properties style:column-width="11.47cm"/>
    </style:style>
    <style:style style:name="383a3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6:48:00.000</dc:date>
    <meta:generator>PHPWord</meta:generator>
    <meta:initial-creator/>
    <meta:creation-date>2026-08-18T06:48:00.000</meta:creation-date>
    <meta:keyword/>
    <meta:user-defined meta:name="Category"/>
    <meta:user-defined meta:name="Company"/>
    <meta:user-defined meta:name="Manager"/>
  </office:meta>
</office:document-meta>
</file>