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10pt" style:font-size-asian="10pt" style:font-size-complex="10pt" fo:color="#334155"/>
    </style:style>
    <style:style style:name="P9_InstBodyJustified" style:family="paragraph" style:parent-style-name="InstBodyJustified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69fc7" style:family="table">
      <style:table-properties style:rel-width="100" table:align="center"/>
    </style:style>
    <style:style style:name="b69fc7.0" style:family="table-column">
      <style:table-column-properties style:column-width="9.70cm"/>
    </style:style>
    <style:style style:name="b69fc7.1" style:family="table-column">
      <style:table-column-properties style:column-width="7.94cm"/>
    </style:style>
    <style:style style:name="e7de87" style:family="table">
      <style:table-properties style:rel-width="100" table:align="center"/>
    </style:style>
    <style:style style:name="e7de87.0" style:family="table-column">
      <style:table-column-properties style:column-width="17.64cm"/>
    </style:style>
    <style:style style:name="3b8090" style:family="table">
      <style:table-properties style:rel-width="100" table:align="center"/>
    </style:style>
    <style:style style:name="3b8090.0" style:family="table-column">
      <style:table-column-properties style:column-width="3.18cm"/>
    </style:style>
    <style:style style:name="3b8090.1" style:family="table-column">
      <style:table-column-properties style:column-width="3.18cm"/>
    </style:style>
    <style:style style:name="3b8090.2" style:family="table-column">
      <style:table-column-properties style:column-width="3.18cm"/>
    </style:style>
    <style:style style:name="3b8090.3" style:family="table-column">
      <style:table-column-properties style:column-width="3.18cm"/>
    </style:style>
    <style:style style:name="3b8090.4" style:family="table-column">
      <style:table-column-properties style:column-width="3.18cm"/>
    </style:style>
    <style:style style:name="3b8090.5" style:family="table-column">
      <style:table-column-properties style:column-width="3.18cm"/>
    </style:style>
    <style:style style:name="3b8090.6" style:family="table-column">
      <style:table-column-properties style:column-width="3.18cm"/>
    </style:style>
    <style:style style:name="3b8090.7" style:family="table-column">
      <style:table-column-properties style:column-width="3.18cm"/>
    </style:style>
    <style:style style:name="d1f405" style:family="table">
      <style:table-properties style:rel-width="100" table:align="center"/>
    </style:style>
    <style:style style:name="d1f405.0" style:family="table-column">
      <style:table-column-properties style:column-width="11.47cm"/>
    </style:style>
    <style:style style:name="d1f40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69fc7" table:style-name="b69fc7">
          <table:table-column table:style-name="b69fc7.0"/>
          <table:table-column table:style-name="b69fc7.1"/>
          <table:table-row>
            <table:table-cell office:value-type="string">
              <text:p text:style-name="IM1"><draw:frame draw:style-name="fr1" draw:name="9836b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7de87" table:style-name="e7de87">
          <table:table-column table:style-name="e7de8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BENS INTANGÍVEIS</text:span></text:p>
        <text:p text:style-name="P2_InstBodyJustified"><text:span text:style-name="T2">CONSULTA SEM FILTROS — TODOS OS BENS INTANGÍVEIS.</text:span></text:p>
        <text:p text:style-name="P3_InstKicker"><text:span text:style-name="T3">8 BEM(NS) ENCONTRADO(S)</text:span></text:p>
        <text:p text:style-name="P4_InstKicker"><text:span text:style-name="T4">INDICADORES DE BENS INTANGÍVEIS</text:span></text:p>
        <text:p text:style-name="P5_InstBodyJustified"><text:span text:style-name="T5">• TOTAL DE BENS: 8 · ATIVOS: 0 (0%) · BAIXADOS: 8 (100%)</text:span></text:p>
        <text:p text:style-name="P6_InstBodyJustified"><text:span text:style-name="T6">• VALOR AQUISIÇÃO: R$ 8.619,99 · VALOR ATUALIZADO: R$ 0,00 · VALOR MÉDIO: R$ 1.077,50</text:span></text:p>
        <text:p text:style-name="P7_InstBodyJustified"><text:span text:style-name="T7">• QUALIDADE: 0% SEM VALOR · 0% SEM LOCALIZAÇÃO · 0% SEM TIPO</text:span></text:p>
        <text:p text:style-name="P8_InstBodyJustified"><text:span text:style-name="T8">• TOP TIPOS: 1. SOFTWARES (P) — 8 BEM(NS)</text:span></text:p>
        <text:p text:style-name="P9_InstBodyJustified"><text:span text:style-name="T9">• TOP LOCALIZAÇÕES: 1. LOCAL 35 - COZINHA E DESPENSA — 3 BEM(NS) · 2. LOCAL 29 - SECRETARIA DE COMISSÕES PERMANENTES — 2 BEM(NS) · 3. LOCAL 21 -GABINETE VEREADOR — 1 BEM(NS)</text:span></text:p>
        <text:p text:style-name="P10_InstBodyJustified"><text:span text:style-name="T10">• TOP ORIGENS: 1. COMPRA — 8 BEM(NS)</text:span></text:p>
        <table:table table:name="3b8090" table:style-name="3b8090">
          <table:table-column table:style-name="3b8090.0"/>
          <table:table-column table:style-name="3b8090.1"/>
          <table:table-column table:style-name="3b8090.2"/>
          <table:table-column table:style-name="3b8090.3"/>
          <table:table-column table:style-name="3b8090.4"/>
          <table:table-column table:style-name="3b8090.5"/>
          <table:table-column table:style-name="3b8090.6"/>
          <table:table-column table:style-name="3b8090.7"/>
          <table:table-row>
            <table:table-cell office:value-type="string">
              <text:p><text:span>GRUPO/CHAPA</text:span></text:p>
            </table:table-cell>
            <table:table-cell office:value-type="string">
              <text:p><text:span>DESCRIÇÃO</text:span></text:p>
            </table:table-cell>
            <table:table-cell office:value-type="string">
              <text:p><text:span>TIPO</text:span></text:p>
            </table:table-cell>
            <table:table-cell office:value-type="string">
              <text:p><text:span>LOCALIZAÇÃO</text:span></text:p>
            </table:table-cell>
            <table:table-cell office:value-type="string">
              <text:p><text:span>ORIGEM</text:span></text:p>
            </table:table-cell>
            <table:table-cell office:value-type="string">
              <text:p><text:span>AQUISIÇÃO</text:span></text:p>
            </table:table-cell>
            <table:table-cell office:value-type="string">
              <text:p><text:span>VALOR</text:span></text:p>
            </table:table-cell>
            <table:table-cell office:value-type="string">
              <text:p><text:span>STATUS</text:span></text:p>
            </table:table-cell>
          </table:table-row>
          <table:table-row>
            <table:table-cell office:value-type="string">
              <text:p text:style-name="InstTableCell"><text:span>1/000002</text:span></text:p>
            </table:table-cell>
            <table:table-cell office:value-type="string">
              <text:p text:style-name="InstTableCellJustified"><text:span>SOFTWARE NOVELL PARA 5</text:span></text:p>
              <text:p text:style-name="Standard"/>
              <text:p text:style-name="InstTableCellJustified"><text:span>USUARIOS E T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9/05/2003</text:span></text:p>
            </table:table-cell>
            <table:table-cell office:value-type="string">
              <text:p text:style-name="InstTableCell"><text:span>R$ 13,32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0037</text:span></text:p>
            </table:table-cell>
            <table:table-cell office:value-type="string">
              <text:p text:style-name="InstTableCellJustified"><text:span>SOFTWARE NETWARE SMALL</text:span></text:p>
              <text:p text:style-name="Standard"/>
              <text:p text:style-name="InstTableCellJustified"><text:span>BUSINESS 5.1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21 -GABINETE</text:span></text:p>
              <text:p text:style-name="Standard"/>
              <text:p text:style-name="InstTableCellJustified"><text:span>VEREADOR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3/09/2001</text:span></text:p>
            </table:table-cell>
            <table:table-cell office:value-type="string">
              <text:p text:style-name="InstTableCell"><text:span>R$ 1.978,00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0036</text:span></text:p>
            </table:table-cell>
            <table:table-cell office:value-type="string">
              <text:p text:style-name="InstTableCellJustified"><text:span>SOFTWARE OFFICE PREMIUM 2000</text:span></text:p>
              <text:p text:style-name="Standard"/>
              <text:p text:style-name="InstTableCellJustified"><text:span>PORT. CD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32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RECURSOS HUMAN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2/2000</text:span></text:p>
            </table:table-cell>
            <table:table-cell office:value-type="string">
              <text:p text:style-name="InstTableCell"><text:span>R$ 1.283,00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0035</text:span></text:p>
            </table:table-cell>
            <table:table-cell office:value-type="string">
              <text:p text:style-name="InstTableCellJustified"><text:span>SOFTWARE MICROSOFT WINDOWS 98</text:span></text:p>
              <text:p text:style-name="Standard"/>
              <text:p text:style-name="InstTableCellJustified"><text:span>OEM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5/01/2000</text:span></text:p>
            </table:table-cell>
            <table:table-cell office:value-type="string">
              <text:p text:style-name="InstTableCell"><text:span>R$ 256,00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0034</text:span></text:p>
            </table:table-cell>
            <table:table-cell office:value-type="string">
              <text:p text:style-name="InstTableCellJustified"><text:span>MICROSOFT OFFICE PRO 2000 WIN</text:span></text:p>
              <text:p text:style-name="Standard"/>
              <text:p text:style-name="InstTableCellJustified"><text:span>32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31- DEPTO DE</text:span></text:p>
              <text:p text:style-name="Standard"/>
              <text:p text:style-name="InstTableCellJustified"><text:span>COMPRAS, MATERIAL E</text:span></text:p>
              <text:p text:style-name="Standard"/>
              <text:p text:style-name="InstTableCellJustified"><text:span>PATRIMÔNIO - B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8/12/1999</text:span></text:p>
            </table:table-cell>
            <table:table-cell office:value-type="string">
              <text:p text:style-name="InstTableCell"><text:span>R$ 1.195,67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0033</text:span></text:p>
            </table:table-cell>
            <table:table-cell office:value-type="string">
              <text:p text:style-name="InstTableCellJustified"><text:span>WINDOWS 98 ATUALIZACAO</text:span></text:p>
              <text:p text:style-name="Standard"/>
              <text:p text:style-name="InstTableCellJustified"><text:span>MICROSOFT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29 -</text:span></text:p>
              <text:p text:style-name="Standard"/>
              <text:p text:style-name="InstTableCellJustified"><text:span>SECRETARIA DE</text:span></text:p>
              <text:p text:style-name="Standard"/>
              <text:p text:style-name="InstTableCellJustified"><text:span>COMISSÕES</text:span></text:p>
              <text:p text:style-name="Standard"/>
              <text:p text:style-name="InstTableCellJustified"><text:span>PERMANENTE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1/10/1999</text:span></text:p>
            </table:table-cell>
            <table:table-cell office:value-type="string">
              <text:p text:style-name="InstTableCell"><text:span>R$ 468,00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0012</text:span></text:p>
            </table:table-cell>
            <table:table-cell office:value-type="string">
              <text:p text:style-name="InstTableCellJustified"><text:span>SOFTWARE NETWARE 3.12 (O</text:span></text:p>
              <text:p text:style-name="Standard"/>
              <text:p text:style-name="InstTableCellJustified"><text:span>USERS) PARA SERVIDOR 486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3.036,00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0011</text:span></text:p>
            </table:table-cell>
            <table:table-cell office:value-type="string">
              <text:p text:style-name="InstTableCellJustified"><text:span>SOFTWARE SUPER COMBO DOS.</text:span></text:p>
              <text:p text:style-name="Standard"/>
              <text:p text:style-name="InstTableCellJustified"><text:span>6.22, WINDOWA, WORD EXCELL</text:span></text:p>
            </table:table-cell>
            <table:table-cell office:value-type="string">
              <text:p text:style-name="InstTableCellJustified"><text:span>SOFTWARES (P)</text:span></text:p>
            </table:table-cell>
            <table:table-cell office:value-type="string">
              <text:p text:style-name="InstTableCellJustified"><text:span>LOCAL 35 - COZINHA E</text:span></text:p>
              <text:p text:style-name="Standard"/>
              <text:p text:style-name="InstTableCellJustified"><text:span>DESPENSA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7/10/1995</text:span></text:p>
            </table:table-cell>
            <table:table-cell office:value-type="string">
              <text:p text:style-name="InstTableCell"><text:span>R$ 390,00</text:span></text:p>
            </table:table-cell>
            <table:table-cell office:value-type="string">
              <text:p text:style-name="InstTableCell"><text:span>BAIXADO</text:span></text:p>
            </table:table-cell>
          </table:table-row>
        </table:table>
        <text:p text:style-name="Standard"/>
        <table:table table:name="d1f405" table:style-name="d1f405">
          <table:table-column table:style-name="d1f405.0"/>
          <table:table-column table:style-name="d1f40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bens-intangiveis?status=todos</text:span></text:p>
            </table:table-cell>
            <table:table-cell office:value-type="string">
              <text:p><text:span>Gerado em 18/08/2026 03:4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69fc7" style:family="table">
      <style:table-properties style:rel-width="100" table:align="center"/>
    </style:style>
    <style:style style:name="b69fc7.0" style:family="table-column">
      <style:table-column-properties style:column-width="9.70cm"/>
    </style:style>
    <style:style style:name="b69fc7.1" style:family="table-column">
      <style:table-column-properties style:column-width="7.94cm"/>
    </style:style>
    <style:style style:name="e7de87" style:family="table">
      <style:table-properties style:rel-width="100" table:align="center"/>
    </style:style>
    <style:style style:name="e7de87.0" style:family="table-column">
      <style:table-column-properties style:column-width="17.64cm"/>
    </style:style>
    <style:style style:name="3b8090" style:family="table">
      <style:table-properties style:rel-width="100" table:align="center"/>
    </style:style>
    <style:style style:name="3b8090.0" style:family="table-column">
      <style:table-column-properties style:column-width="3.18cm"/>
    </style:style>
    <style:style style:name="3b8090.1" style:family="table-column">
      <style:table-column-properties style:column-width="3.18cm"/>
    </style:style>
    <style:style style:name="3b8090.2" style:family="table-column">
      <style:table-column-properties style:column-width="3.18cm"/>
    </style:style>
    <style:style style:name="3b8090.3" style:family="table-column">
      <style:table-column-properties style:column-width="3.18cm"/>
    </style:style>
    <style:style style:name="3b8090.4" style:family="table-column">
      <style:table-column-properties style:column-width="3.18cm"/>
    </style:style>
    <style:style style:name="3b8090.5" style:family="table-column">
      <style:table-column-properties style:column-width="3.18cm"/>
    </style:style>
    <style:style style:name="3b8090.6" style:family="table-column">
      <style:table-column-properties style:column-width="3.18cm"/>
    </style:style>
    <style:style style:name="3b8090.7" style:family="table-column">
      <style:table-column-properties style:column-width="3.18cm"/>
    </style:style>
    <style:style style:name="d1f405" style:family="table">
      <style:table-properties style:rel-width="100" table:align="center"/>
    </style:style>
    <style:style style:name="d1f405.0" style:family="table-column">
      <style:table-column-properties style:column-width="11.47cm"/>
    </style:style>
    <style:style style:name="d1f40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6:48:59.000</dc:date>
    <meta:generator>PHPWord</meta:generator>
    <meta:initial-creator/>
    <meta:creation-date>2026-08-18T06:48:59.000</meta:creation-date>
    <meta:keyword/>
    <meta:user-defined meta:name="Category"/>
    <meta:user-defined meta:name="Company"/>
    <meta:user-defined meta:name="Manager"/>
  </office:meta>
</office:document-meta>
</file>