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1_InstTitle" style:family="paragraph" style:parent-style-name="InstTitle">
      <style:paragraph-properties/>
    </style:style>
    <style:style style:name="T2" style:family="text">
      <style:text-properties style:font-name="Arial" style:font-name-complex="Arial" fo:font-size="11pt" style:font-size-asian="11pt" style:font-size-complex="11pt" fo:color="#334155"/>
    </style:style>
    <style:style style:name="P2_InstBodyJustified" style:family="paragraph" style:parent-style-name="InstBodyJustified">
      <style:paragraph-properties/>
    </style:style>
    <style:style style:name="T3" style:family="text">
      <style:text-properties style:font-name="Arial" style:font-name-complex="Arial" fo:font-size="8pt" style:font-size-asian="8pt" style:font-size-complex="8pt" fo:color="#0D9488" fo:font-weight="bold" style:font-weight-asian="bold"/>
    </style:style>
    <style:style style:name="P3_InstKicker" style:family="paragraph" style:parent-style-name="InstKicker">
      <style:paragraph-properties/>
    </style:style>
    <style:style style:name="T4" style:family="text">
      <style:text-properties style:font-name="Arial" style:font-name-complex="Arial" fo:font-size="7pt" style:font-size-asian="7pt" style:font-size-complex="7pt" fo:color="#64748B" fo:font-weight="bold" style:font-weight-asian="bold"/>
    </style:style>
    <style:style style:name="P4_InstKicker" style:family="paragraph" style:parent-style-name="InstKicker">
      <style:paragraph-properties/>
    </style:style>
    <style:style style:name="T5" style:family="text">
      <style:text-properties style:font-name="Arial" style:font-name-complex="Arial" fo:font-size="10pt" style:font-size-asian="10pt" style:font-size-complex="10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0pt" style:font-size-asian="10pt" style:font-size-complex="10pt" fo:color="#334155"/>
    </style:style>
    <style:style style:name="P6_InstBodyJustified" style:family="paragraph" style:parent-style-name="InstBodyJustified">
      <style:paragraph-properties/>
    </style:style>
    <style:style style:name="T7" style:family="text">
      <style:text-properties style:font-name="Arial" style:font-name-complex="Arial" fo:font-size="10pt" style:font-size-asian="10pt" style:font-size-complex="10pt" fo:color="#334155"/>
    </style:style>
    <style:style style:name="P7_InstBodyJustified" style:family="paragraph" style:parent-style-name="InstBodyJustified">
      <style:paragraph-properties/>
    </style:style>
    <style:style style:name="T8" style:family="text">
      <style:text-properties style:font-name="Arial" style:font-name-complex="Arial" fo:font-size="10pt" style:font-size-asian="10pt" style:font-size-complex="10pt" fo:color="#334155"/>
    </style:style>
    <style:style style:name="P8_InstBodyJustified" style:family="paragraph" style:parent-style-name="InstBodyJustified">
      <style:paragraph-properties/>
    </style:style>
    <style:style style:name="T9" style:family="text">
      <style:text-properties style:font-name="Arial" style:font-name-complex="Arial" fo:font-size="10pt" style:font-size-asian="10pt" style:font-size-complex="10pt" fo:color="#334155"/>
    </style:style>
    <style:style style:name="P9_InstBodyJustified" style:family="paragraph" style:parent-style-name="InstBodyJustified">
      <style:paragraph-properties/>
    </style:style>
    <style:style style:name="T10" style:family="text">
      <style:text-properties style:font-name="Arial" style:font-name-complex="Arial" fo:font-size="10pt" style:font-size-asian="10pt" style:font-size-complex="10pt" fo:color="#334155"/>
    </style:style>
    <style:style style:name="P10_InstBodyJustified" style:family="paragraph" style:parent-style-name="InstBodyJustified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82b243" style:family="table">
      <style:table-properties style:rel-width="100" table:align="center"/>
    </style:style>
    <style:style style:name="82b243.0" style:family="table-column">
      <style:table-column-properties style:column-width="9.70cm"/>
    </style:style>
    <style:style style:name="82b243.1" style:family="table-column">
      <style:table-column-properties style:column-width="7.94cm"/>
    </style:style>
    <style:style style:name="b71b22" style:family="table">
      <style:table-properties style:rel-width="100" table:align="center"/>
    </style:style>
    <style:style style:name="b71b22.0" style:family="table-column">
      <style:table-column-properties style:column-width="17.64cm"/>
    </style:style>
    <style:style style:name="ddb838" style:family="table">
      <style:table-properties style:rel-width="100" table:align="center"/>
    </style:style>
    <style:style style:name="ddb838.0" style:family="table-column">
      <style:table-column-properties style:column-width="3.18cm"/>
    </style:style>
    <style:style style:name="ddb838.1" style:family="table-column">
      <style:table-column-properties style:column-width="3.18cm"/>
    </style:style>
    <style:style style:name="ddb838.2" style:family="table-column">
      <style:table-column-properties style:column-width="3.18cm"/>
    </style:style>
    <style:style style:name="ddb838.3" style:family="table-column">
      <style:table-column-properties style:column-width="3.18cm"/>
    </style:style>
    <style:style style:name="ddb838.4" style:family="table-column">
      <style:table-column-properties style:column-width="3.18cm"/>
    </style:style>
    <style:style style:name="ddb838.5" style:family="table-column">
      <style:table-column-properties style:column-width="3.18cm"/>
    </style:style>
    <style:style style:name="ddb838.6" style:family="table-column">
      <style:table-column-properties style:column-width="3.18cm"/>
    </style:style>
    <style:style style:name="ddb838.7" style:family="table-column">
      <style:table-column-properties style:column-width="3.18cm"/>
    </style:style>
    <style:style style:name="aed461" style:family="table">
      <style:table-properties style:rel-width="100" table:align="center"/>
    </style:style>
    <style:style style:name="aed461.0" style:family="table-column">
      <style:table-column-properties style:column-width="11.47cm"/>
    </style:style>
    <style:style style:name="aed461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82b243" table:style-name="82b243">
          <table:table-column table:style-name="82b243.0"/>
          <table:table-column table:style-name="82b243.1"/>
          <table:table-row>
            <table:table-cell office:value-type="string">
              <text:p text:style-name="IM1"><draw:frame draw:style-name="fr1" draw:name="b4c645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b71b22" table:style-name="b71b22">
          <table:table-column table:style-name="b71b22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Title"><text:span text:style-name="T1">RELATÓRIO DE BENS DOADOS</text:span></text:p>
        <text:p text:style-name="P2_InstBodyJustified"><text:span text:style-name="T2">CONSULTA SEM FILTROS — TODOS OS BENS DOADOS.</text:span></text:p>
        <text:p text:style-name="P3_InstKicker"><text:span text:style-name="T3">15 BEM(NS) ENCONTRADO(S)</text:span></text:p>
        <text:p text:style-name="P4_InstKicker"><text:span text:style-name="T4">INDICADORES DE BENS DOADOS</text:span></text:p>
        <text:p text:style-name="P5_InstBodyJustified"><text:span text:style-name="T5">• TOTAL DE BENS: 15 · ATIVOS: 15 (100%) · BAIXADOS: 0 (0%)</text:span></text:p>
        <text:p text:style-name="P6_InstBodyJustified"><text:span text:style-name="T6">• VALOR AQUISIÇÃO: R$ 518.872,30 · VALOR ATUALIZADO: R$ 518.872,30 · VALOR MÉDIO: R$ 34.591,49</text:span></text:p>
        <text:p text:style-name="P7_InstBodyJustified"><text:span text:style-name="T7">• QUALIDADE: 0% SEM VALOR · 0% SEM LOCALIZAÇÃO · 0% SEM TIPO</text:span></text:p>
        <text:p text:style-name="P8_InstBodyJustified"><text:span text:style-name="T8">• TOP TIPOS: 1. APARELHOS E EQUIPAMENTOS DE COMUNICAÇÃO (P) — 9 BEM(NS) · 2. APARELHOS E UTENSÍLIOS DOMÉSTICOS (P) — 2 BEM(NS) · 3. EQUIPAMENTOS HIDRÁULICOS E ELÉTRICOS (P) — 1 BEM(NS)</text:span></text:p>
        <text:p text:style-name="P9_InstBodyJustified"><text:span text:style-name="T9">• TOP LOCALIZAÇÕES: 1. LOCAL -71 - SALA ABRIGO -TV LEGISLATIVA — 10 BEM(NS) · 2. LOCAL-70 - ESTAÇÃO DE TRANSMISSÃO DA TV LEGISLATIVA — 4 BEM(NS) · 3. LOCAL 26 - CHEFE DE TI — 1 BEM(NS)</text:span></text:p>
        <text:p text:style-name="P10_InstBodyJustified"><text:span text:style-name="T10">• TOP ORIGENS: 1. DOAÇÃO/TRANSF. — 15 BEM(NS)</text:span></text:p>
        <table:table table:name="ddb838" table:style-name="ddb838">
          <table:table-column table:style-name="ddb838.0"/>
          <table:table-column table:style-name="ddb838.1"/>
          <table:table-column table:style-name="ddb838.2"/>
          <table:table-column table:style-name="ddb838.3"/>
          <table:table-column table:style-name="ddb838.4"/>
          <table:table-column table:style-name="ddb838.5"/>
          <table:table-column table:style-name="ddb838.6"/>
          <table:table-column table:style-name="ddb838.7"/>
          <table:table-row>
            <table:table-cell office:value-type="string">
              <text:p><text:span>GRUPO/CHAPA</text:span></text:p>
            </table:table-cell>
            <table:table-cell office:value-type="string">
              <text:p><text:span>DESCRIÇÃO</text:span></text:p>
            </table:table-cell>
            <table:table-cell office:value-type="string">
              <text:p><text:span>TIPO</text:span></text:p>
            </table:table-cell>
            <table:table-cell office:value-type="string">
              <text:p><text:span>LOCALIZAÇÃO</text:span></text:p>
            </table:table-cell>
            <table:table-cell office:value-type="string">
              <text:p><text:span>ORIGEM</text:span></text:p>
            </table:table-cell>
            <table:table-cell office:value-type="string">
              <text:p><text:span>AQUISIÇÃO</text:span></text:p>
            </table:table-cell>
            <table:table-cell office:value-type="string">
              <text:p><text:span>VALOR</text:span></text:p>
            </table:table-cell>
            <table:table-cell office:value-type="string">
              <text:p><text:span>STATUS</text:span></text:p>
            </table:table-cell>
          </table:table-row>
          <table:table-row>
            <table:table-cell office:value-type="string">
              <text:p text:style-name="InstTableCell"><text:span>1/002797</text:span></text:p>
            </table:table-cell>
            <table:table-cell office:value-type="string">
              <text:p text:style-name="InstTableCellJustified"><text:span>RACK DO TIPO ARMÁRIO PARA</text:span></text:p>
              <text:p text:style-name="Standard"/>
              <text:p text:style-name="InstTableCellJustified"><text:span>SUPORTE E FIXAÇÃO DE</text:span></text:p>
              <text:p text:style-name="Standard"/>
              <text:p text:style-name="InstTableCellJustified"><text:span>EQUIPAMENTOS, APARELHOS E</text:span></text:p>
              <text:p text:style-name="Standard"/>
              <text:p text:style-name="InstTableCellJustified"><text:span>ACESSÓRIOS DIVERSOS.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-71 - SALA</text:span></text:p>
              <text:p text:style-name="Standard"/>
              <text:p text:style-name="InstTableCellJustified"><text:span>ABRIGO -TV</text:span></text:p>
              <text:p text:style-name="Standard"/>
              <text:p text:style-name="InstTableCellJustified"><text:span>LEGISLATIVA</text:span></text:p>
            </table:table-cell>
            <table:table-cell office:value-type="string">
              <text:p text:style-name="InstTableCellJustified"><text:span>DOAÇÃO/</text:span></text:p>
              <text:p text:style-name="Standard"/>
              <text:p text:style-name="InstTableCellJustified"><text:span>TRANSF.</text:span></text:p>
            </table:table-cell>
            <table:table-cell office:value-type="string">
              <text:p text:style-name="InstTableCell"><text:span>01/07/2026</text:span></text:p>
            </table:table-cell>
            <table:table-cell office:value-type="string">
              <text:p text:style-name="InstTableCell"><text:span>R$ 750,00</text:span></text:p>
            </table:table-cell>
            <table:table-cell office:value-type="string">
              <text:p text:style-name="InstTableCell"><text:span>ATIVO</text:span></text:p>
            </table:table-cell>
          </table:table-row>
          <table:table-row>
            <table:table-cell office:value-type="string">
              <text:p text:style-name="InstTableCell"><text:span>1/002796</text:span></text:p>
            </table:table-cell>
            <table:table-cell office:value-type="string">
              <text:p text:style-name="InstTableCellJustified"><text:span>TRANSFORMADOR ISOLADOR</text:span></text:p>
              <text:p text:style-name="Standard"/>
              <text:p text:style-name="InstTableCellJustified"><text:span>BIFÁSICO DE 6,5 KVA</text:span></text:p>
            </table:table-cell>
            <table:table-cell office:value-type="string">
              <text:p text:style-name="InstTableCellJustified"><text:span>EQUIPAMENTOS</text:span></text:p>
              <text:p text:style-name="Standard"/>
              <text:p text:style-name="InstTableCellJustified"><text:span>HIDRÁULICOS E</text:span></text:p>
              <text:p text:style-name="Standard"/>
              <text:p text:style-name="InstTableCellJustified"><text:span>ELÉTRICOS (P)</text:span></text:p>
            </table:table-cell>
            <table:table-cell office:value-type="string">
              <text:p text:style-name="InstTableCellJustified"><text:span>LOCAL -71 - SALA</text:span></text:p>
              <text:p text:style-name="Standard"/>
              <text:p text:style-name="InstTableCellJustified"><text:span>ABRIGO -TV</text:span></text:p>
              <text:p text:style-name="Standard"/>
              <text:p text:style-name="InstTableCellJustified"><text:span>LEGISLATIVA</text:span></text:p>
            </table:table-cell>
            <table:table-cell office:value-type="string">
              <text:p text:style-name="InstTableCellJustified"><text:span>DOAÇÃO/</text:span></text:p>
              <text:p text:style-name="Standard"/>
              <text:p text:style-name="InstTableCellJustified"><text:span>TRANSF.</text:span></text:p>
            </table:table-cell>
            <table:table-cell office:value-type="string">
              <text:p text:style-name="InstTableCell"><text:span>01/07/2026</text:span></text:p>
            </table:table-cell>
            <table:table-cell office:value-type="string">
              <text:p text:style-name="InstTableCell"><text:span>R$ 1.200,00</text:span></text:p>
            </table:table-cell>
            <table:table-cell office:value-type="string">
              <text:p text:style-name="InstTableCell"><text:span>ATIVO</text:span></text:p>
            </table:table-cell>
          </table:table-row>
          <table:table-row>
            <table:table-cell office:value-type="string">
              <text:p text:style-name="InstTableCell"><text:span>1/002795</text:span></text:p>
            </table:table-cell>
            <table:table-cell office:value-type="string">
              <text:p text:style-name="InstTableCellJustified"><text:span>SWITCH DE REDE GERENCIÁVEL -</text:span></text:p>
              <text:p text:style-name="Standard"/>
              <text:p text:style-name="InstTableCellJustified"><text:span>24 PORTAS</text:span></text:p>
            </table:table-cell>
            <table:table-cell office:value-type="string">
              <text:p text:style-name="InstTableCellJustified"><text:span>APARELHOS E</text:span></text:p>
              <text:p text:style-name="Standard"/>
              <text:p text:style-name="InstTableCellJustified"><text:span>EQUIPAMENTOS DE</text:span></text:p>
              <text:p text:style-name="Standard"/>
              <text:p text:style-name="InstTableCellJustified"><text:span>COMUNICAÇÃO (P)</text:span></text:p>
            </table:table-cell>
            <table:table-cell office:value-type="string">
              <text:p text:style-name="InstTableCellJustified"><text:span>LOCAL -71 - SALA</text:span></text:p>
              <text:p text:style-name="Standard"/>
              <text:p text:style-name="InstTableCellJustified"><text:span>ABRIGO -TV</text:span></text:p>
              <text:p text:style-name="Standard"/>
              <text:p text:style-name="InstTableCellJustified"><text:span>LEGISLATIVA</text:span></text:p>
            </table:table-cell>
            <table:table-cell office:value-type="string">
              <text:p text:style-name="InstTableCellJustified"><text:span>DOAÇÃO/</text:span></text:p>
              <text:p text:style-name="Standard"/>
              <text:p text:style-name="InstTableCellJustified"><text:span>TRANSF.</text:span></text:p>
            </table:table-cell>
            <table:table-cell office:value-type="string">
              <text:p text:style-name="InstTableCell"><text:span>01/07/2026</text:span></text:p>
            </table:table-cell>
            <table:table-cell office:value-type="string">
              <text:p text:style-name="InstTableCell"><text:span>R$ 1.180,00</text:span></text:p>
            </table:table-cell>
            <table:table-cell office:value-type="string">
              <text:p text:style-name="InstTableCell"><text:span>ATIVO</text:span></text:p>
            </table:table-cell>
          </table:table-row>
          <table:table-row>
            <table:table-cell office:value-type="string">
              <text:p text:style-name="InstTableCell"><text:span>1/002794</text:span></text:p>
            </table:table-cell>
            <table:table-cell office:value-type="string">
              <text:p text:style-name="InstTableCellJustified"><text:span>EQUIPAMENTO AMPLIFICADOR DE</text:span></text:p>
              <text:p text:style-name="Standard"/>
              <text:p text:style-name="InstTableCellJustified"><text:span>POTÊNCIA/ INDICADOR DE STATUS</text:span></text:p>
              <text:p text:style-name="Standard"/>
              <text:p text:style-name="InstTableCellJustified"><text:span>DA LINHA DE TRANSMISSORES DE</text:span></text:p>
              <text:p text:style-name="Standard"/>
              <text:p text:style-name="InstTableCellJustified"><text:span>TV DIGITAL (E-COMPACTA),</text:span></text:p>
              <text:p text:style-name="Standard"/>
              <text:p text:style-name="InstTableCellJustified"><text:span>MARCA: LINEAR DENKI</text:span></text:p>
            </table:table-cell>
            <table:table-cell office:value-type="string">
              <text:p text:style-name="InstTableCellJustified"><text:span>APARELHOS E</text:span></text:p>
              <text:p text:style-name="Standard"/>
              <text:p text:style-name="InstTableCellJustified"><text:span>EQUIPAMENTOS DE</text:span></text:p>
              <text:p text:style-name="Standard"/>
              <text:p text:style-name="InstTableCellJustified"><text:span>COMUNICAÇÃO (P)</text:span></text:p>
            </table:table-cell>
            <table:table-cell office:value-type="string">
              <text:p text:style-name="InstTableCellJustified"><text:span>LOCAL -71 - SALA</text:span></text:p>
              <text:p text:style-name="Standard"/>
              <text:p text:style-name="InstTableCellJustified"><text:span>ABRIGO -TV</text:span></text:p>
              <text:p text:style-name="Standard"/>
              <text:p text:style-name="InstTableCellJustified"><text:span>LEGISLATIVA</text:span></text:p>
            </table:table-cell>
            <table:table-cell office:value-type="string">
              <text:p text:style-name="InstTableCellJustified"><text:span>DOAÇÃO/</text:span></text:p>
              <text:p text:style-name="Standard"/>
              <text:p text:style-name="InstTableCellJustified"><text:span>TRANSF.</text:span></text:p>
            </table:table-cell>
            <table:table-cell office:value-type="string">
              <text:p text:style-name="InstTableCell"><text:span>01/07/2026</text:span></text:p>
            </table:table-cell>
            <table:table-cell office:value-type="string">
              <text:p text:style-name="InstTableCell"><text:span>R$ 22.500,00</text:span></text:p>
            </table:table-cell>
            <table:table-cell office:value-type="string">
              <text:p text:style-name="InstTableCell"><text:span>ATIVO</text:span></text:p>
            </table:table-cell>
          </table:table-row>
          <table:table-row>
            <table:table-cell office:value-type="string">
              <text:p text:style-name="InstTableCell"><text:span>1/002793</text:span></text:p>
            </table:table-cell>
            <table:table-cell office:value-type="string">
              <text:p text:style-name="InstTableCellJustified"><text:span>EXCITADOR/ MODULADOR</text:span></text:p>
              <text:p text:style-name="Standard"/>
              <text:p text:style-name="InstTableCellJustified"><text:span>PROFISSIONAL DE TV DIGITAL</text:span></text:p>
              <text:p text:style-name="Standard"/>
              <text:p text:style-name="InstTableCellJustified"><text:span>-MARCA: LINEAR DENKO -MOD.: E</text:span></text:p>
              <text:p text:style-name="Standard"/>
              <text:p text:style-name="InstTableCellJustified"><text:span>COMPACTA</text:span></text:p>
            </table:table-cell>
            <table:table-cell office:value-type="string">
              <text:p text:style-name="InstTableCellJustified"><text:span>APARELHOS E</text:span></text:p>
              <text:p text:style-name="Standard"/>
              <text:p text:style-name="InstTableCellJustified"><text:span>EQUIPAMENTOS DE</text:span></text:p>
              <text:p text:style-name="Standard"/>
              <text:p text:style-name="InstTableCellJustified"><text:span>COMUNICAÇÃO (P)</text:span></text:p>
            </table:table-cell>
            <table:table-cell office:value-type="string">
              <text:p text:style-name="InstTableCellJustified"><text:span>LOCAL -71 - SALA</text:span></text:p>
              <text:p text:style-name="Standard"/>
              <text:p text:style-name="InstTableCellJustified"><text:span>ABRIGO -TV</text:span></text:p>
              <text:p text:style-name="Standard"/>
              <text:p text:style-name="InstTableCellJustified"><text:span>LEGISLATIVA</text:span></text:p>
            </table:table-cell>
            <table:table-cell office:value-type="string">
              <text:p text:style-name="InstTableCellJustified"><text:span>DOAÇÃO/</text:span></text:p>
              <text:p text:style-name="Standard"/>
              <text:p text:style-name="InstTableCellJustified"><text:span>TRANSF.</text:span></text:p>
            </table:table-cell>
            <table:table-cell office:value-type="string">
              <text:p text:style-name="InstTableCell"><text:span>01/07/2026</text:span></text:p>
            </table:table-cell>
            <table:table-cell office:value-type="string">
              <text:p text:style-name="InstTableCell"><text:span>R$ 12.000,00</text:span></text:p>
            </table:table-cell>
            <table:table-cell office:value-type="string">
              <text:p text:style-name="InstTableCell"><text:span>ATIVO</text:span></text:p>
            </table:table-cell>
          </table:table-row>
          <table:table-row>
            <table:table-cell office:value-type="string">
              <text:p text:style-name="InstTableCell"><text:span>1/002792</text:span></text:p>
            </table:table-cell>
            <table:table-cell office:value-type="string">
              <text:p text:style-name="InstTableCellJustified"><text:span>DISPOSITIVO MULTIPLEXADOR/</text:span></text:p>
              <text:p text:style-name="Standard"/>
              <text:p text:style-name="InstTableCellJustified"><text:span>RECEPTOR DE SINAIS VIA</text:span></text:p>
              <text:p text:style-name="Standard"/>
              <text:p text:style-name="InstTableCellJustified"><text:span>SATÉLITE -MARCA: LINEAR DENKI</text:span></text:p>
              <text:p text:style-name="Standard"/>
              <text:p text:style-name="InstTableCellJustified"><text:span>-MOD.: MD13400-SATELITE</text:span></text:p>
              <text:p text:style-name="Standard"/>
              <text:p text:style-name="InstTableCellJustified"><text:span>RECEIVER</text:span></text:p>
            </table:table-cell>
            <table:table-cell office:value-type="string">
              <text:p text:style-name="InstTableCellJustified"><text:span>APARELHOS E</text:span></text:p>
              <text:p text:style-name="Standard"/>
              <text:p text:style-name="InstTableCellJustified"><text:span>EQUIPAMENTOS DE</text:span></text:p>
              <text:p text:style-name="Standard"/>
              <text:p text:style-name="InstTableCellJustified"><text:span>COMUNICAÇÃO (P)</text:span></text:p>
            </table:table-cell>
            <table:table-cell office:value-type="string">
              <text:p text:style-name="InstTableCellJustified"><text:span>LOCAL -71 - SALA</text:span></text:p>
              <text:p text:style-name="Standard"/>
              <text:p text:style-name="InstTableCellJustified"><text:span>ABRIGO -TV</text:span></text:p>
              <text:p text:style-name="Standard"/>
              <text:p text:style-name="InstTableCellJustified"><text:span>LEGISLATIVA</text:span></text:p>
            </table:table-cell>
            <table:table-cell office:value-type="string">
              <text:p text:style-name="InstTableCellJustified"><text:span>DOAÇÃO/</text:span></text:p>
              <text:p text:style-name="Standard"/>
              <text:p text:style-name="InstTableCellJustified"><text:span>TRANSF.</text:span></text:p>
            </table:table-cell>
            <table:table-cell office:value-type="string">
              <text:p text:style-name="InstTableCell"><text:span>01/07/2026</text:span></text:p>
            </table:table-cell>
            <table:table-cell office:value-type="string">
              <text:p text:style-name="InstTableCell"><text:span>R$ 8.000,00</text:span></text:p>
            </table:table-cell>
            <table:table-cell office:value-type="string">
              <text:p text:style-name="InstTableCell"><text:span>ATIVO</text:span></text:p>
            </table:table-cell>
          </table:table-row>
          <table:table-row>
            <table:table-cell office:value-type="string">
              <text:p text:style-name="InstTableCell"><text:span>1/002791</text:span></text:p>
            </table:table-cell>
            <table:table-cell office:value-type="string">
              <text:p text:style-name="InstTableCellJustified"><text:span>KIT SISTEMA IRRADIANTE VHF -</text:span></text:p>
              <text:p text:style-name="Standard"/>
              <text:p text:style-name="InstTableCellJustified"><text:span>TRANSMISSOR DE SINAIS</text:span></text:p>
            </table:table-cell>
            <table:table-cell office:value-type="string">
              <text:p text:style-name="InstTableCellJustified"><text:span>APARELHOS E</text:span></text:p>
              <text:p text:style-name="Standard"/>
              <text:p text:style-name="InstTableCellJustified"><text:span>EQUIPAMENTOS DE</text:span></text:p>
              <text:p text:style-name="Standard"/>
              <text:p text:style-name="InstTableCellJustified"><text:span>COMUNICAÇÃO (P)</text:span></text:p>
            </table:table-cell>
            <table:table-cell office:value-type="string">
              <text:p text:style-name="InstTableCellJustified"><text:span>LOCAL -71 - SALA</text:span></text:p>
              <text:p text:style-name="Standard"/>
              <text:p text:style-name="InstTableCellJustified"><text:span>ABRIGO -TV</text:span></text:p>
              <text:p text:style-name="Standard"/>
              <text:p text:style-name="InstTableCellJustified"><text:span>LEGISLATIVA</text:span></text:p>
            </table:table-cell>
            <table:table-cell office:value-type="string">
              <text:p text:style-name="InstTableCellJustified"><text:span>DOAÇÃO/</text:span></text:p>
              <text:p text:style-name="Standard"/>
              <text:p text:style-name="InstTableCellJustified"><text:span>TRANSF.</text:span></text:p>
            </table:table-cell>
            <table:table-cell office:value-type="string">
              <text:p text:style-name="InstTableCell"><text:span>01/07/2026</text:span></text:p>
            </table:table-cell>
            <table:table-cell office:value-type="string">
              <text:p text:style-name="InstTableCell"><text:span>R$ 24.703,00</text:span></text:p>
            </table:table-cell>
            <table:table-cell office:value-type="string">
              <text:p text:style-name="InstTableCell"><text:span>ATIVO</text:span></text:p>
            </table:table-cell>
          </table:table-row>
          <table:table-row>
            <table:table-cell office:value-type="string">
              <text:p text:style-name="InstTableCell"><text:span>1/002790</text:span></text:p>
            </table:table-cell>
            <table:table-cell office:value-type="string">
              <text:p text:style-name="InstTableCellJustified"><text:span>EQUIPAMENTO DE PROCESSSAM/</text:span></text:p>
              <text:p text:style-name="Standard"/>
              <text:p text:style-name="InstTableCellJustified"><text:span>TRANSMISSOR DE SINAL -ENCODER</text:span></text:p>
              <text:p text:style-name="Standard"/>
              <text:p text:style-name="InstTableCellJustified"><text:span>MD 152 -AUIDIO E VÍDEO ENCODER</text:span></text:p>
            </table:table-cell>
            <table:table-cell office:value-type="string">
              <text:p text:style-name="InstTableCellJustified"><text:span>APARELHOS E</text:span></text:p>
              <text:p text:style-name="Standard"/>
              <text:p text:style-name="InstTableCellJustified"><text:span>EQUIPAMENTOS DE</text:span></text:p>
              <text:p text:style-name="Standard"/>
              <text:p text:style-name="InstTableCellJustified"><text:span>COMUNICAÇÃO (P)</text:span></text:p>
            </table:table-cell>
            <table:table-cell office:value-type="string">
              <text:p text:style-name="InstTableCellJustified"><text:span>LOCAL 26 - CHEFE DE</text:span></text:p>
              <text:p text:style-name="Standard"/>
              <text:p text:style-name="InstTableCellJustified"><text:span>TI</text:span></text:p>
            </table:table-cell>
            <table:table-cell office:value-type="string">
              <text:p text:style-name="InstTableCellJustified"><text:span>DOAÇÃO/</text:span></text:p>
              <text:p text:style-name="Standard"/>
              <text:p text:style-name="InstTableCellJustified"><text:span>TRANSF.</text:span></text:p>
            </table:table-cell>
            <table:table-cell office:value-type="string">
              <text:p text:style-name="InstTableCell"><text:span>01/07/2026</text:span></text:p>
            </table:table-cell>
            <table:table-cell office:value-type="string">
              <text:p text:style-name="InstTableCell"><text:span>R$ 34.954,00</text:span></text:p>
            </table:table-cell>
            <table:table-cell office:value-type="string">
              <text:p text:style-name="InstTableCell"><text:span>ATIVO</text:span></text:p>
            </table:table-cell>
          </table:table-row>
          <table:table-row>
            <table:table-cell office:value-type="string">
              <text:p text:style-name="InstTableCell"><text:span>1/002789</text:span></text:p>
            </table:table-cell>
            <table:table-cell office:value-type="string">
              <text:p text:style-name="InstTableCellJustified"><text:span>TRANSMISSOR TV DIGITAL VHF -</text:span></text:p>
              <text:p text:style-name="Standard"/>
              <text:p text:style-name="InstTableCellJustified"><text:span>B3 DE ALTA EFICIÊNCIA -MARCA:</text:span></text:p>
              <text:p text:style-name="Standard"/>
              <text:p text:style-name="InstTableCellJustified"><text:span>LINEAR K=DENKI -</text:span></text:p>
              <text:p text:style-name="Standard"/>
              <text:p text:style-name="InstTableCellJustified"><text:span>MODELO-EC604MPBB3</text:span></text:p>
            </table:table-cell>
            <table:table-cell office:value-type="string">
              <text:p text:style-name="InstTableCellJustified"><text:span>APARELHOS E</text:span></text:p>
              <text:p text:style-name="Standard"/>
              <text:p text:style-name="InstTableCellJustified"><text:span>EQUIPAMENTOS DE</text:span></text:p>
              <text:p text:style-name="Standard"/>
              <text:p text:style-name="InstTableCellJustified"><text:span>COMUNICAÇÃO (P)</text:span></text:p>
            </table:table-cell>
            <table:table-cell office:value-type="string">
              <text:p text:style-name="InstTableCellJustified"><text:span>LOCAL -71 - SALA</text:span></text:p>
              <text:p text:style-name="Standard"/>
              <text:p text:style-name="InstTableCellJustified"><text:span>ABRIGO -TV</text:span></text:p>
              <text:p text:style-name="Standard"/>
              <text:p text:style-name="InstTableCellJustified"><text:span>LEGISLATIVA</text:span></text:p>
            </table:table-cell>
            <table:table-cell office:value-type="string">
              <text:p text:style-name="InstTableCellJustified"><text:span>DOAÇÃO/</text:span></text:p>
              <text:p text:style-name="Standard"/>
              <text:p text:style-name="InstTableCellJustified"><text:span>TRANSF.</text:span></text:p>
            </table:table-cell>
            <table:table-cell office:value-type="string">
              <text:p text:style-name="InstTableCell"><text:span>01/07/2026</text:span></text:p>
            </table:table-cell>
            <table:table-cell office:value-type="string">
              <text:p text:style-name="InstTableCell"><text:span>R$ 179.036,00</text:span></text:p>
            </table:table-cell>
            <table:table-cell office:value-type="string">
              <text:p text:style-name="InstTableCell"><text:span>ATIVO</text:span></text:p>
            </table:table-cell>
          </table:table-row>
          <table:table-row>
            <table:table-cell office:value-type="string">
              <text:p text:style-name="InstTableCell"><text:span>1/002788</text:span></text:p>
            </table:table-cell>
            <table:table-cell office:value-type="string">
              <text:p text:style-name="InstTableCellJustified"><text:span>KIT ANTENA PAR -SFA 37 BANDA C</text:span></text:p>
              <text:p text:style-name="Standard"/>
              <text:p text:style-name="InstTableCellJustified"><text:span>SIMPLES PAC EAD - PARA USO EM</text:span></text:p>
              <text:p text:style-name="Standard"/>
              <text:p text:style-name="InstTableCellJustified"><text:span>RECEPÇÃO E TRANSMISSÃO DE</text:span></text:p>
              <text:p text:style-name="Standard"/>
              <text:p text:style-name="InstTableCellJustified"><text:span>SINAIS.</text:span></text:p>
            </table:table-cell>
            <table:table-cell office:value-type="string">
              <text:p text:style-name="InstTableCellJustified"><text:span>APARELHOS E</text:span></text:p>
              <text:p text:style-name="Standard"/>
              <text:p text:style-name="InstTableCellJustified"><text:span>EQUIPAMENTOS DE</text:span></text:p>
              <text:p text:style-name="Standard"/>
              <text:p text:style-name="InstTableCellJustified"><text:span>COMUNICAÇÃO (P)</text:span></text:p>
            </table:table-cell>
            <table:table-cell office:value-type="string">
              <text:p text:style-name="InstTableCellJustified"><text:span>LOCAL-70 - ESTAÇÃO</text:span></text:p>
              <text:p text:style-name="Standard"/>
              <text:p text:style-name="InstTableCellJustified"><text:span>DE TRANSMISSÃO DA TV</text:span></text:p>
              <text:p text:style-name="Standard"/>
              <text:p text:style-name="InstTableCellJustified"><text:span>LEGISLATIVA</text:span></text:p>
            </table:table-cell>
            <table:table-cell office:value-type="string">
              <text:p text:style-name="InstTableCellJustified"><text:span>DOAÇÃO/</text:span></text:p>
              <text:p text:style-name="Standard"/>
              <text:p text:style-name="InstTableCellJustified"><text:span>TRANSF.</text:span></text:p>
            </table:table-cell>
            <table:table-cell office:value-type="string">
              <text:p text:style-name="InstTableCell"><text:span>01/07/2026</text:span></text:p>
            </table:table-cell>
            <table:table-cell office:value-type="string">
              <text:p text:style-name="InstTableCell"><text:span>R$ 7.433,00</text:span></text:p>
            </table:table-cell>
            <table:table-cell office:value-type="string">
              <text:p text:style-name="InstTableCell"><text:span>ATIVO</text:span></text:p>
            </table:table-cell>
          </table:table-row>
          <table:table-row>
            <table:table-cell office:value-type="string">
              <text:p text:style-name="InstTableCell"><text:span>1/002787</text:span></text:p>
            </table:table-cell>
            <table:table-cell office:value-type="string">
              <text:p text:style-name="InstTableCellJustified"><text:span>KIT ANTENA PAR -SFA 37 BANDA C</text:span></text:p>
              <text:p text:style-name="Standard"/>
              <text:p text:style-name="InstTableCellJustified"><text:span>SIMPLES PAC EAD - PARA USO EM</text:span></text:p>
              <text:p text:style-name="Standard"/>
              <text:p text:style-name="InstTableCellJustified"><text:span>RECEPÇÃO E TRANSMISSÃO DE</text:span></text:p>
              <text:p text:style-name="Standard"/>
              <text:p text:style-name="InstTableCellJustified"><text:span>SINAIS.</text:span></text:p>
            </table:table-cell>
            <table:table-cell office:value-type="string">
              <text:p text:style-name="InstTableCellJustified"><text:span>APARELHOS E</text:span></text:p>
              <text:p text:style-name="Standard"/>
              <text:p text:style-name="InstTableCellJustified"><text:span>EQUIPAMENTOS DE</text:span></text:p>
              <text:p text:style-name="Standard"/>
              <text:p text:style-name="InstTableCellJustified"><text:span>COMUNICAÇÃO (P)</text:span></text:p>
            </table:table-cell>
            <table:table-cell office:value-type="string">
              <text:p text:style-name="InstTableCellJustified"><text:span>LOCAL-70 - ESTAÇÃO</text:span></text:p>
              <text:p text:style-name="Standard"/>
              <text:p text:style-name="InstTableCellJustified"><text:span>DE TRANSMISSÃO DA TV</text:span></text:p>
              <text:p text:style-name="Standard"/>
              <text:p text:style-name="InstTableCellJustified"><text:span>LEGISLATIVA</text:span></text:p>
            </table:table-cell>
            <table:table-cell office:value-type="string">
              <text:p text:style-name="InstTableCellJustified"><text:span>DOAÇÃO/</text:span></text:p>
              <text:p text:style-name="Standard"/>
              <text:p text:style-name="InstTableCellJustified"><text:span>TRANSF.</text:span></text:p>
            </table:table-cell>
            <table:table-cell office:value-type="string">
              <text:p text:style-name="InstTableCell"><text:span>01/07/2026</text:span></text:p>
            </table:table-cell>
            <table:table-cell office:value-type="string">
              <text:p text:style-name="InstTableCell"><text:span>R$ 7.433,00</text:span></text:p>
            </table:table-cell>
            <table:table-cell office:value-type="string">
              <text:p text:style-name="InstTableCell"><text:span>ATIVO</text:span></text:p>
            </table:table-cell>
          </table:table-row>
          <table:table-row>
            <table:table-cell office:value-type="string">
              <text:p text:style-name="InstTableCell"><text:span>1/002786</text:span></text:p>
            </table:table-cell>
            <table:table-cell office:value-type="string">
              <text:p text:style-name="InstTableCellJustified"><text:span>SALA ABRIGO EM ALVENARIA, DE</text:span></text:p>
              <text:p text:style-name="Standard"/>
              <text:p text:style-name="InstTableCellJustified"><text:span>16 M² PARA ACOMODAÇÃO DE</text:span></text:p>
              <text:p text:style-name="Standard"/>
              <text:p text:style-name="InstTableCellJustified"><text:span>EQUIPAMENTOS , AGREGADA À</text:span></text:p>
              <text:p text:style-name="Standard"/>
              <text:p text:style-name="InstTableCellJustified"><text:span>ESTAÇÃO DE TRANSMISSÃO DA TV</text:span></text:p>
              <text:p text:style-name="Standard"/>
              <text:p text:style-name="InstTableCellJustified"><text:span>DIGITAL COMPARTILHADA - ETTC -</text:span></text:p>
              <text:p text:style-name="Standard"/>
              <text:p text:style-name="InstTableCellJustified"><text:span>TV LEGISLATIVA.</text:span></text:p>
            </table:table-cell>
            <table:table-cell office:value-type="string">
              <text:p text:style-name="InstTableCellJustified"><text:span>SALAS (P)</text:span></text:p>
            </table:table-cell>
            <table:table-cell office:value-type="string">
              <text:p text:style-name="InstTableCellJustified"><text:span>LOCAL-70 - ESTAÇÃO</text:span></text:p>
              <text:p text:style-name="Standard"/>
              <text:p text:style-name="InstTableCellJustified"><text:span>DE TRANSMISSÃO DA TV</text:span></text:p>
              <text:p text:style-name="Standard"/>
              <text:p text:style-name="InstTableCellJustified"><text:span>LEGISLATIVA</text:span></text:p>
            </table:table-cell>
            <table:table-cell office:value-type="string">
              <text:p text:style-name="InstTableCellJustified"><text:span>DOAÇÃO/</text:span></text:p>
              <text:p text:style-name="Standard"/>
              <text:p text:style-name="InstTableCellJustified"><text:span>TRANSF.</text:span></text:p>
            </table:table-cell>
            <table:table-cell office:value-type="string">
              <text:p text:style-name="InstTableCell"><text:span>01/07/2026</text:span></text:p>
            </table:table-cell>
            <table:table-cell office:value-type="string">
              <text:p text:style-name="InstTableCell"><text:span>R$ 23.837,30</text:span></text:p>
            </table:table-cell>
            <table:table-cell office:value-type="string">
              <text:p text:style-name="InstTableCell"><text:span>ATIVO</text:span></text:p>
            </table:table-cell>
          </table:table-row>
          <table:table-row>
            <table:table-cell office:value-type="string">
              <text:p text:style-name="InstTableCell"><text:span>1/002785</text:span></text:p>
            </table:table-cell>
            <table:table-cell office:value-type="string">
              <text:p text:style-name="InstTableCellJustified"><text:span>ESTRUTURA METÁLICA VERTICAL</text:span></text:p>
              <text:p text:style-name="Standard"/>
              <text:p text:style-name="InstTableCellJustified"><text:span>AUTOSUSTENTÁVEL, DE 50 METROS</text:span></text:p>
              <text:p text:style-name="Standard"/>
              <text:p text:style-name="InstTableCellJustified"><text:span>COM SPDA, ACESSÓRIOS E</text:span></text:p>
              <text:p text:style-name="Standard"/>
              <text:p text:style-name="InstTableCellJustified"><text:span>SERVIÇOS DE TERRAPLANAGEM E</text:span></text:p>
              <text:p text:style-name="Standard"/>
              <text:p text:style-name="InstTableCellJustified"><text:span>PREPARAÇÃO DO SOLO.</text:span></text:p>
            </table:table-cell>
            <table:table-cell office:value-type="string">
              <text:p text:style-name="InstTableCellJustified"><text:span>INSTALAÇÕES (P)</text:span></text:p>
            </table:table-cell>
            <table:table-cell office:value-type="string">
              <text:p text:style-name="InstTableCellJustified"><text:span>LOCAL-70 - ESTAÇÃO</text:span></text:p>
              <text:p text:style-name="Standard"/>
              <text:p text:style-name="InstTableCellJustified"><text:span>DE TRANSMISSÃO DA TV</text:span></text:p>
              <text:p text:style-name="Standard"/>
              <text:p text:style-name="InstTableCellJustified"><text:span>LEGISLATIVA</text:span></text:p>
            </table:table-cell>
            <table:table-cell office:value-type="string">
              <text:p text:style-name="InstTableCellJustified"><text:span>DOAÇÃO/</text:span></text:p>
              <text:p text:style-name="Standard"/>
              <text:p text:style-name="InstTableCellJustified"><text:span>TRANSF.</text:span></text:p>
            </table:table-cell>
            <table:table-cell office:value-type="string">
              <text:p text:style-name="InstTableCell"><text:span>01/07/2026</text:span></text:p>
            </table:table-cell>
            <table:table-cell office:value-type="string">
              <text:p text:style-name="InstTableCell"><text:span>R$ 181.696,00</text:span></text:p>
            </table:table-cell>
            <table:table-cell office:value-type="string">
              <text:p text:style-name="InstTableCell"><text:span>ATIVO</text:span></text:p>
            </table:table-cell>
          </table:table-row>
          <table:table-row>
            <table:table-cell office:value-type="string">
              <text:p text:style-name="InstTableCell"><text:span>1/002784</text:span></text:p>
            </table:table-cell>
            <table:table-cell office:value-type="string">
              <text:p text:style-name="InstTableCellJustified"><text:span>APARELHO DE AR CONDICIONADO</text:span></text:p>
              <text:p text:style-name="Standard"/>
              <text:p text:style-name="InstTableCellJustified"><text:span>TIPO SPLIT - INVERTER -</text:span></text:p>
              <text:p text:style-name="Standard"/>
              <text:p text:style-name="InstTableCellJustified"><text:span>CAP-12.000 BTUS - MARCA:</text:span></text:p>
              <text:p text:style-name="Standard"/>
              <text:p text:style-name="InstTableCellJustified"><text:span>AGRATO + INSTALAÇÃO.</text:span></text:p>
            </table:table-cell>
            <table:table-cell office:value-type="string">
              <text:p text:style-name="InstTableCellJustified"><text:span>APARELHOS E</text:span></text:p>
              <text:p text:style-name="Standard"/>
              <text:p text:style-name="InstTableCellJustified"><text:span>UTENSÍLIOS</text:span></text:p>
              <text:p text:style-name="Standard"/>
              <text:p text:style-name="InstTableCellJustified"><text:span>DOMÉSTICOS (P)</text:span></text:p>
            </table:table-cell>
            <table:table-cell office:value-type="string">
              <text:p text:style-name="InstTableCellJustified"><text:span>LOCAL -71 - SALA</text:span></text:p>
              <text:p text:style-name="Standard"/>
              <text:p text:style-name="InstTableCellJustified"><text:span>ABRIGO -TV</text:span></text:p>
              <text:p text:style-name="Standard"/>
              <text:p text:style-name="InstTableCellJustified"><text:span>LEGISLATIVA</text:span></text:p>
            </table:table-cell>
            <table:table-cell office:value-type="string">
              <text:p text:style-name="InstTableCellJustified"><text:span>DOAÇÃO/</text:span></text:p>
              <text:p text:style-name="Standard"/>
              <text:p text:style-name="InstTableCellJustified"><text:span>TRANSF.</text:span></text:p>
            </table:table-cell>
            <table:table-cell office:value-type="string">
              <text:p text:style-name="InstTableCell"><text:span>01/07/2026</text:span></text:p>
            </table:table-cell>
            <table:table-cell office:value-type="string">
              <text:p text:style-name="InstTableCell"><text:span>R$ 7.075,00</text:span></text:p>
            </table:table-cell>
            <table:table-cell office:value-type="string">
              <text:p text:style-name="InstTableCell"><text:span>ATIVO</text:span></text:p>
            </table:table-cell>
          </table:table-row>
          <table:table-row>
            <table:table-cell office:value-type="string">
              <text:p text:style-name="InstTableCell"><text:span>1/002783</text:span></text:p>
            </table:table-cell>
            <table:table-cell office:value-type="string">
              <text:p text:style-name="InstTableCellJustified"><text:span>APARELHO DE AR CONDICIONADO</text:span></text:p>
              <text:p text:style-name="Standard"/>
              <text:p text:style-name="InstTableCellJustified"><text:span>TIPO SPLIT - INVERTER -</text:span></text:p>
              <text:p text:style-name="Standard"/>
              <text:p text:style-name="InstTableCellJustified"><text:span>CAP-12.000 BTUS - MARCA:</text:span></text:p>
              <text:p text:style-name="Standard"/>
              <text:p text:style-name="InstTableCellJustified"><text:span>AGRATO + INSTALAÇÃO.</text:span></text:p>
            </table:table-cell>
            <table:table-cell office:value-type="string">
              <text:p text:style-name="InstTableCellJustified"><text:span>APARELHOS E</text:span></text:p>
              <text:p text:style-name="Standard"/>
              <text:p text:style-name="InstTableCellJustified"><text:span>UTENSÍLIOS</text:span></text:p>
              <text:p text:style-name="Standard"/>
              <text:p text:style-name="InstTableCellJustified"><text:span>DOMÉSTICOS (P)</text:span></text:p>
            </table:table-cell>
            <table:table-cell office:value-type="string">
              <text:p text:style-name="InstTableCellJustified"><text:span>LOCAL -71 - SALA</text:span></text:p>
              <text:p text:style-name="Standard"/>
              <text:p text:style-name="InstTableCellJustified"><text:span>ABRIGO -TV</text:span></text:p>
              <text:p text:style-name="Standard"/>
              <text:p text:style-name="InstTableCellJustified"><text:span>LEGISLATIVA</text:span></text:p>
            </table:table-cell>
            <table:table-cell office:value-type="string">
              <text:p text:style-name="InstTableCellJustified"><text:span>DOAÇÃO/</text:span></text:p>
              <text:p text:style-name="Standard"/>
              <text:p text:style-name="InstTableCellJustified"><text:span>TRANSF.</text:span></text:p>
            </table:table-cell>
            <table:table-cell office:value-type="string">
              <text:p text:style-name="InstTableCell"><text:span>01/07/2026</text:span></text:p>
            </table:table-cell>
            <table:table-cell office:value-type="string">
              <text:p text:style-name="InstTableCell"><text:span>R$ 7.075,00</text:span></text:p>
            </table:table-cell>
            <table:table-cell office:value-type="string">
              <text:p text:style-name="InstTableCell"><text:span>ATIVO</text:span></text:p>
            </table:table-cell>
          </table:table-row>
        </table:table>
        <text:p text:style-name="Standard"/>
        <table:table table:name="aed461" table:style-name="aed461">
          <table:table-column table:style-name="aed461.0"/>
          <table:table-column table:style-name="aed461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transparencia/bens-doados?status=todos</text:span></text:p>
            </table:table-cell>
            <table:table-cell office:value-type="string">
              <text:p><text:span>Gerado em 18/08/2026 02:58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82b243" style:family="table">
      <style:table-properties style:rel-width="100" table:align="center"/>
    </style:style>
    <style:style style:name="82b243.0" style:family="table-column">
      <style:table-column-properties style:column-width="9.70cm"/>
    </style:style>
    <style:style style:name="82b243.1" style:family="table-column">
      <style:table-column-properties style:column-width="7.94cm"/>
    </style:style>
    <style:style style:name="b71b22" style:family="table">
      <style:table-properties style:rel-width="100" table:align="center"/>
    </style:style>
    <style:style style:name="b71b22.0" style:family="table-column">
      <style:table-column-properties style:column-width="17.64cm"/>
    </style:style>
    <style:style style:name="ddb838" style:family="table">
      <style:table-properties style:rel-width="100" table:align="center"/>
    </style:style>
    <style:style style:name="ddb838.0" style:family="table-column">
      <style:table-column-properties style:column-width="3.18cm"/>
    </style:style>
    <style:style style:name="ddb838.1" style:family="table-column">
      <style:table-column-properties style:column-width="3.18cm"/>
    </style:style>
    <style:style style:name="ddb838.2" style:family="table-column">
      <style:table-column-properties style:column-width="3.18cm"/>
    </style:style>
    <style:style style:name="ddb838.3" style:family="table-column">
      <style:table-column-properties style:column-width="3.18cm"/>
    </style:style>
    <style:style style:name="ddb838.4" style:family="table-column">
      <style:table-column-properties style:column-width="3.18cm"/>
    </style:style>
    <style:style style:name="ddb838.5" style:family="table-column">
      <style:table-column-properties style:column-width="3.18cm"/>
    </style:style>
    <style:style style:name="ddb838.6" style:family="table-column">
      <style:table-column-properties style:column-width="3.18cm"/>
    </style:style>
    <style:style style:name="ddb838.7" style:family="table-column">
      <style:table-column-properties style:column-width="3.18cm"/>
    </style:style>
    <style:style style:name="aed461" style:family="table">
      <style:table-properties style:rel-width="100" table:align="center"/>
    </style:style>
    <style:style style:name="aed461.0" style:family="table-column">
      <style:table-column-properties style:column-width="11.47cm"/>
    </style:style>
    <style:style style:name="aed461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18T05:58:28.000</dc:date>
    <meta:generator>PHPWord</meta:generator>
    <meta:initial-creator/>
    <meta:creation-date>2026-08-18T05:58:28.000</meta:creation-date>
    <meta:keyword/>
    <meta:user-defined meta:name="Category"/>
    <meta:user-defined meta:name="Company"/>
    <meta:user-defined meta:name="Manager"/>
  </office:meta>
</office:document-meta>
</file>