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da93" style:family="table">
      <style:table-properties style:rel-width="100" table:align="center"/>
    </style:style>
    <style:style style:name="83da93.0" style:family="table-column">
      <style:table-column-properties style:column-width="9.70cm"/>
    </style:style>
    <style:style style:name="83da93.1" style:family="table-column">
      <style:table-column-properties style:column-width="7.94cm"/>
    </style:style>
    <style:style style:name="b7045e" style:family="table">
      <style:table-properties style:rel-width="100" table:align="center"/>
    </style:style>
    <style:style style:name="b7045e.0" style:family="table-column">
      <style:table-column-properties style:column-width="17.64cm"/>
    </style:style>
    <style:style style:name="ca5725" style:family="table">
      <style:table-properties style:rel-width="100" table:align="center"/>
    </style:style>
    <style:style style:name="ca5725.0" style:family="table-column">
      <style:table-column-properties style:column-width="3.18cm"/>
    </style:style>
    <style:style style:name="ca5725.1" style:family="table-column">
      <style:table-column-properties style:column-width="3.18cm"/>
    </style:style>
    <style:style style:name="8b6172" style:family="table">
      <style:table-properties style:rel-width="100" table:align="center"/>
    </style:style>
    <style:style style:name="8b6172.0" style:family="table-column">
      <style:table-column-properties style:column-width="11.47cm"/>
    </style:style>
    <style:style style:name="8b61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da93" table:style-name="83da93">
          <table:table-column table:style-name="83da93.0"/>
          <table:table-column table:style-name="83da93.1"/>
          <table:table-row>
            <table:table-cell office:value-type="string">
              <text:p text:style-name="IM1"><draw:frame draw:style-name="fr1" draw:name="c996e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7045e" table:style-name="b7045e">
          <table:table-column table:style-name="b7045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PERGUNTAS FREQUENTES</text:span></text:p>
        <text:p text:style-name="P2_InstBodyJustified"><text:span text:style-name="T2">CONSULTA SEM FILTROS — TODAS AS PERGUNTAS FREQUENTES PUBLICADAS.</text:span></text:p>
        <text:p text:style-name="P3_InstKicker"><text:span text:style-name="T3">30 PERGUNTA(S) ENCONTRADA(S)</text:span></text:p>
        <table:table table:name="ca5725" table:style-name="ca5725">
          <table:table-column table:style-name="ca5725.0"/>
          <table:table-column table:style-name="ca5725.1"/>
          <table:table-row>
            <table:table-cell office:value-type="string">
              <text:p><text:span>CATEGORIA</text:span></text:p>
            </table:table-cell>
            <table:table-cell office:value-type="string">
              <text:p><text:span>PERGUNTA</text:span></text:p>
            </table:table-cell>
          </table:table-row>
          <table:table-row>
            <table:table-cell office:value-type="string">
              <text:p text:style-name="InstTableCell"><text:span>SOBRE A CÂMARA</text:span></text:p>
            </table:table-cell>
            <table:table-cell office:value-type="string">
              <text:p text:style-name="InstTableCell"><text:span>QUANTOS VEREADORES COMPÕEM A CÂMARA MUNICIPAL DE VOTUPORANGA?</text:span></text:p>
            </table:table-cell>
          </table:table-row>
          <table:table-row>
            <table:table-cell office:value-type="string">
              <text:p text:style-name="InstTableCellJustified"><text:span>RESPOSTA
A CÂMARA MUNICIPAL DE VOTUPORANGA É COMPOSTA POR 15 VEREADORES, ELEITOS PELO VOTO POPULAR PARA MANDATOS DE 4 ANOS. JUNTOS, ELES REPRESENTAM A POPULAÇÃO DO MUNICÍPIO E EXERCEM O PODER LEGISLATIVO LOCAL, CONFORME PREVISTO NA CONSTITUIÇÃO FEDERAL E NO ESTATUTO DOS MUNICÍPIOS.</text:span></text:p>
            </table:table-cell>
          </table:table-row>
          <table:table-row>
            <table:table-cell office:value-type="string">
              <text:p text:style-name="InstTableCell"><text:span>SOBRE A CÂMARA</text:span></text:p>
            </table:table-cell>
            <table:table-cell office:value-type="string">
              <text:p text:style-name="InstTableCell"><text:span>QUAL É A FUNÇÃO DA CÂMARA MUNICIPAL DE VOTUPORANGA?</text:span></text:p>
            </table:table-cell>
          </table:table-row>
          <table:table-row>
            <table:table-cell office:value-type="string">
              <text:p text:style-name="InstTableCellJustified"><text:span>RESPOSTA
A CÂMARA MUNICIPAL DE VOTUPORANGA EXERCE O PODER LEGISLATIVO DO MUNICÍPIO. ENTRE SUAS PRINCIPAIS ATRIBUIÇÕES ESTÃO ELABORAR LEIS MUNICIPAIS, APROVAR O ORÇAMENTO ANUAL, FISCALIZAR A ADMINISTRAÇÃO PÚBLICA EXECUTADA PELO PREFEITO E REPRESENTAR OS INTERESSES DA COMUNIDADE VOTUPORANGUENSE.</text:span></text:p>
            </table:table-cell>
          </table:table-row>
          <table:table-row>
            <table:table-cell office:value-type="string">
              <text:p text:style-name="InstTableCell"><text:span>SOBRE A CÂMARA</text:span></text:p>
            </table:table-cell>
            <table:table-cell office:value-type="string">
              <text:p text:style-name="InstTableCell"><text:span>ONDE FICA A SEDE DA CÂMARA E QUAL O HORÁRIO DE ATENDIMENTO?</text:span></text:p>
            </table:table-cell>
          </table:table-row>
          <table:table-row>
            <table:table-cell office:value-type="string">
              <text:p text:style-name="InstTableCellJustified"><text:span>RESPOSTA
A SEDE DA CÂMARA MUNICIPAL DE VOTUPORANGA ESTÁ LOCALIZADA NO MUNICÍPIO DE VOTUPORANGA, ESTADO DE SÃO PAULO. PARA ENDEREÇO COMPLETO, TELEFONES E HORÁRIOS ATUALIZADOS DE ATENDIMENTO AO PÚBLICO, CONSULTE A PÁGINA CONTATO DESTE PORTAL OU ENTRE EM CONTATO PELOS CANAIS OFICIAIS DA CASA LEGISLATIVA.</text:span></text:p>
            </table:table-cell>
          </table:table-row>
          <table:table-row>
            <table:table-cell office:value-type="string">
              <text:p text:style-name="InstTableCell"><text:span>SESSÕES LEGISLATIVAS</text:span></text:p>
            </table:table-cell>
            <table:table-cell office:value-type="string">
              <text:p text:style-name="InstTableCell"><text:span>COMO ACOMPANHAR AS SESSÕES LEGISLATIVAS DE VOTUPORANGA?</text:span></text:p>
            </table:table-cell>
          </table:table-row>
          <table:table-row>
            <table:table-cell office:value-type="string">
              <text:p text:style-name="InstTableCellJustified"><text:span>RESPOSTA
AS SESSÕES PODEM SER ACOMPANHADAS PRESENCIALMENTE NA GALERIA DA CÂMARA, PELA TV CÂMARA E PELO CANAL OFICIAL NO YOUTUBE, ALÉM DA CONSULTA À AGENDA DE SESSÕES E PUBLICAÇÕES NO DIÁRIO OFICIAL ELETRÔNICO, QUANDO DISPONÍVEL NO PORTAL.</text:span></text:p>
            </table:table-cell>
          </table:table-row>
          <table:table-row>
            <table:table-cell office:value-type="string">
              <text:p text:style-name="InstTableCell"><text:span>VEREADORES E MANDATO</text:span></text:p>
            </table:table-cell>
            <table:table-cell office:value-type="string">
              <text:p text:style-name="InstTableCell"><text:span>COMO ENTRAR EM CONTATO COM UM VEREADOR?</text:span></text:p>
            </table:table-cell>
          </table:table-row>
          <table:table-row>
            <table:table-cell office:value-type="string">
              <text:p text:style-name="InstTableCellJustified"><text:span>RESPOSTA
NA SEÇÃO VEREADORES DESTE PORTAL VOCÊ ENCONTRA INFORMAÇÕES SOBRE OS 15 PARLAMENTARES, INCLUINDO FORMAS DE CONTATO INSTITUCIONAL. TAMBÉM É POSSÍVEL UTILIZAR O FORMULÁRIO DE CONTATO, O E-SIC OU A E-OUVIDORIA PARA ENCAMINHAR DEMANDAS À CÂMARA OU SOLICITAR INTERLOCUÇÃO COM O GABINETE PARLAMENTAR.</text:span></text:p>
            </table:table-cell>
          </table:table-row>
          <table:table-row>
            <table:table-cell office:value-type="string">
              <text:p text:style-name="InstTableCell"><text:span>PARTICIPAÇÃO CIDADÃ</text:span></text:p>
            </table:table-cell>
            <table:table-cell office:value-type="string">
              <text:p text:style-name="InstTableCell"><text:span>A POPULAÇÃO PODE PARTICIPAR DAS SESSÕES?</text:span></text:p>
            </table:table-cell>
          </table:table-row>
          <table:table-row>
            <table:table-cell office:value-type="string">
              <text:p text:style-name="InstTableCellJustified"><text:span>RESPOSTA
SIM. AS SESSÕES LEGISLATIVAS SÃO, EM REGRA, PÚBLICAS. CIDADÃS E CIDADÃOS PODEM ACOMPANHAR OS TRABALHOS NA GALERIA E, QUANDO PREVISTO EM REGIMENTO INTERNO, UTILIZAR A TRIBUNA PARA MANIFESTAÇÕES. CONSULTE O REGIMENTO INTERNO E A MESA DIRETORA PARA CONHECER OS PROCEDIMENTOS E REQUISITOS DE PARTICIPAÇÃO.</text:span></text:p>
            </table:table-cell>
          </table:table-row>
          <table:table-row>
            <table:table-cell office:value-type="string">
              <text:p text:style-name="InstTableCell"><text:span>SOBRE A CÂMARA</text:span></text:p>
            </table:table-cell>
            <table:table-cell office:value-type="string">
              <text:p text:style-name="InstTableCell"><text:span>O QUE É O PODER LEGISLATIVO MUNICIPAL?</text:span></text:p>
            </table:table-cell>
          </table:table-row>
          <table:table-row>
            <table:table-cell office:value-type="string">
              <text:p text:style-name="InstTableCellJustified"><text:span>RESPOSTA
O PODER LEGISLATIVO MUNICIPAL É EXERCIDO PELA CÂMARA DE VEREADORES, ÓRGÃO RESPONSÁVEL POR ELABORAR NORMAS LOCAIS, CONTROLAR OS ATOS DO EXECUTIVO E REPRESENTAR A VONTADE POPULAR. SUA ORGANIZAÇÃO E COMPETÊNCIAS ESTÃO PREVISTAS NA CONSTITUIÇÃO FEDERAL, ESPECIALMENTE NO ART. 29, E NA LEGISLAÇÃO MUNICIPAL APLICÁVEL.</text:span></text:p>
            </table:table-cell>
          </table:table-row>
          <table:table-row>
            <table:table-cell office:value-type="string">
              <text:p text:style-name="InstTableCell"><text:span>VEREADORES E MANDATO</text:span></text:p>
            </table:table-cell>
            <table:table-cell office:value-type="string">
              <text:p text:style-name="InstTableCell"><text:span>QUAL A DIFERENÇA ENTRE VEREADOR E PREFEITO?</text:span></text:p>
            </table:table-cell>
          </table:table-row>
          <table:table-row>
            <table:table-cell office:value-type="string">
              <text:p text:style-name="InstTableCellJustified"><text:span>RESPOSTA
O VEREADOR INTEGRA O PODER LEGISLATIVO E ATUA NA ELABORAÇÃO DE LEIS, FISCALIZAÇÃO E REPRESENTAÇÃO POLÍTICA. O PREFEITO INTEGRA O PODER EXECUTIVO E ADMINISTRA OS SERVIÇOS PÚBLICOS MUNICIPAIS. SÃO FUNÇÕES DISTINTAS, COMPLEMENTARES E IGUALMENTE ESSENCIAIS AO FUNCIONAMENTO DEMOCRÁTICO DO MUNICÍPIO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O QUE SÃO PROPOSITURAS E ONDE CONSULTÁ-LAS?</text:span></text:p>
            </table:table-cell>
          </table:table-row>
          <table:table-row>
            <table:table-cell office:value-type="string">
              <text:p text:style-name="InstTableCellJustified"><text:span>RESPOSTA
PROPOSITURAS SÃO MATÉRIAS APRESENTADAS PELOS VEREADORES OU PELO EXECUTIVO, COMO PROJETOS DE LEI, INDICAÇÕES, REQUERIMENTOS, MOÇÕES E EMENDAS. A CONSULTA PÚBLICA PODE SER FEITA NA SEÇÃO PROPOSITURAS DESTE PORTAL, ONDE É POSSÍVEL ACOMPANHAR AUTORIA, TRAMITAÇÃO E SITUAÇÃO DE CADA MATÉRIA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COMO FUNCIONA A TRAMITAÇÃO DE UM PROJETO DE LEI?</text:span></text:p>
            </table:table-cell>
          </table:table-row>
          <table:table-row>
            <table:table-cell office:value-type="string">
              <text:p text:style-name="InstTableCellJustified"><text:span>RESPOSTA
APÓS A APRESENTAÇÃO, O PROJETO É ENCAMINHADO ÀS COMISSÕES COMPETENTES PARA ANÁLISE, EMISSÃO DE PARECER E, QUANDO CABÍVEL, VOTAÇÃO EM PLENÁRIO. APROVADO PELA CÂMARA, SEGUE PARA SANÇÃO OU VETO DO PREFEITO. REGRAS ESPECÍFICAS DE PRAZOS, QUÓRUM E REDAÇÃO FINAL CONSTAM DO REGIMENTO INTERNO E DAS NORMAS PROCESSUAIS MUNICIPAIS.</text:span></text:p>
            </table:table-cell>
          </table:table-row>
          <table:table-row>
            <table:table-cell office:value-type="string">
              <text:p text:style-name="InstTableCell"><text:span>SESSÕES LEGISLATIVAS</text:span></text:p>
            </table:table-cell>
            <table:table-cell office:value-type="string">
              <text:p text:style-name="InstTableCell"><text:span>O QUE É QUÓRUM E QUANDO É NECESSÁRIO?</text:span></text:p>
            </table:table-cell>
          </table:table-row>
          <table:table-row>
            <table:table-cell office:value-type="string">
              <text:p text:style-name="InstTableCellJustified"><text:span>RESPOSTA
QUÓRUM É O NÚMERO MÍNIMO DE VEREADORES PRESENTES PARA A VALIDADE DE UMA SESSÃO OU VOTAÇÃO. PODE SER MAIORIA SIMPLES, MAIORIA ABSOLUTA OU MAIORIA QUALIFICADA, CONFORME A MATÉRIA EM APRECIAÇÃO E A LEGISLAÇÃO APLICÁVEL. A EXIGÊNCIA DE QUÓRUM GARANTE LEGITIMIDADE E SEGURANÇA JURÍDICA ÀS DELIBERAÇÕES DA CASA.</text:span></text:p>
            </table:table-cell>
          </table:table-row>
          <table:table-row>
            <table:table-cell office:value-type="string">
              <text:p text:style-name="InstTableCell"><text:span>SOBRE A CÂMARA</text:span></text:p>
            </table:table-cell>
            <table:table-cell office:value-type="string">
              <text:p text:style-name="InstTableCell"><text:span>O QUE É A MESA DIRETORA DA CÂMARA?</text:span></text:p>
            </table:table-cell>
          </table:table-row>
          <table:table-row>
            <table:table-cell office:value-type="string">
              <text:p text:style-name="InstTableCellJustified"><text:span>RESPOSTA
A MESA DIRETORA É COMPOSTA, EM REGRA, PELO PRESIDENTE, VICE-PRESIDENTE E SECRETÁRIOS, ELEITOS PELOS VEREADORES PARA MANDATO COMPATÍVEL COM A LEGISLATURA. ENTRE SUAS FUNÇÕES ESTÃO CONDUZIR OS TRABALHOS LEGISLATIVOS, ORGANIZAR A ORDEM DO DIA, ZELAR PELO CUMPRIMENTO DO REGIMENTO E REPRESENTAR INSTITUCIONALMENTE A CÂMARA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O QUE SÃO COMISSÕES PERMANENTES E TEMPORÁRIAS?</text:span></text:p>
            </table:table-cell>
          </table:table-row>
          <table:table-row>
            <table:table-cell office:value-type="string">
              <text:p text:style-name="InstTableCellJustified"><text:span>RESPOSTA
COMISSÕES SÃO COLEGIADOS FORMADOS POR VEREADORES PARA ANALISAR MATÉRIAS ESPECÍFICAS. AS PERMANENTES ACOMPANHAM TEMAS RECORRENTES DA ATIVIDADE LEGISLATIVA; AS TEMPORÁRIAS SÃO CRIADAS PARA ASSUNTOS ESPECÍFICOS OU PRAZOS DETERMINADOS. AMBAS EMITEM PARECERES E CONTRIBUEM PARA A QUALIDADE TÉCNICA E POLÍTICA DAS DELIBERAÇÕES.</text:span></text:p>
            </table:table-cell>
          </table:table-row>
          <table:table-row>
            <table:table-cell office:value-type="string">
              <text:p text:style-name="InstTableCell"><text:span>TRANSPARÊNCIA E ATENDIMENTO</text:span></text:p>
            </table:table-cell>
            <table:table-cell office:value-type="string">
              <text:p text:style-name="InstTableCell"><text:span>COMO SOLICITAR INFORMAÇÕES PÚBLICAS (E-SIC)?</text:span></text:p>
            </table:table-cell>
          </table:table-row>
          <table:table-row>
            <table:table-cell office:value-type="string">
              <text:p text:style-name="InstTableCellJustified"><text:span>RESPOSTA
POR MEIO DO E-SIC (SERVIÇO DE INFORMAÇÃO AO CIDADÃO), DISPONÍVEL NESTE PORTAL, QUALQUER PESSOA PODE SOLICITAR ACESSO A INFORMAÇÕES PÚBLICAS, NOS TERMOS DA LEI Nº 12.527/2011. APÓS O REGISTRO DO PEDIDO, A ADMINISTRAÇÃO DEVE RESPONDER DENTRO DOS PRAZOS LEGAIS, PODENDO SER NECESSÁRIO COMPLEMENTO DE DADOS OU RECURSO ADMINISTRATIVO, CONFORME O CASO.</text:span></text:p>
            </table:table-cell>
          </table:table-row>
          <table:table-row>
            <table:table-cell office:value-type="string">
              <text:p text:style-name="InstTableCell"><text:span>SESSÕES LEGISLATIVAS</text:span></text:p>
            </table:table-cell>
            <table:table-cell office:value-type="string">
              <text:p text:style-name="InstTableCell"><text:span>QUAL A DIFERENÇA ENTRE SESSÃO ORDINÁRIA E EXTRAORDINÁRIA?</text:span></text:p>
            </table:table-cell>
          </table:table-row>
          <table:table-row>
            <table:table-cell office:value-type="string">
              <text:p text:style-name="InstTableCellJustified"><text:span>RESPOSTA
A SESSÃO ORDINÁRIA OCORRE CONFORME CALENDÁRIO FIXO PREVISTO EM REGIMENTO OU RESOLUÇÃO DA CASA. A SESSÃO EXTRAORDINÁRIA É CONVOCADA FORA DESSE CALENDÁRIO PARA TRATAR DE MATÉRIAS ESPECÍFICAS E URGENTES. EM AMBAS, DEVEM SER OBSERVADAS AS FORMALIDADES REGIMENTAIS, PUBLICIDADE DOS ATOS E REGRAS DE CONVOCAÇÃO DOS VEREADORES.</text:span></text:p>
            </table:table-cell>
          </table:table-row>
          <table:table-row>
            <table:table-cell office:value-type="string">
              <text:p text:style-name="InstTableCell"><text:span>PORTAL E SERVIÇOS DIGITAIS</text:span></text:p>
            </table:table-cell>
            <table:table-cell office:value-type="string">
              <text:p text:style-name="InstTableCell"><text:span>O QUE É O PORTAL DA CÂMARA MUNICIPAL DE VOTUPORANGA?</text:span></text:p>
            </table:table-cell>
          </table:table-row>
          <table:table-row>
            <table:table-cell office:value-type="string">
              <text:p text:style-name="InstTableCellJustified"><text:span>RESPOSTA
ESTE PORTAL REÚNE, EM UM SÓ LUGAR, INFORMAÇÕES INSTITUCIONAIS, NOTÍCIAS, LEGISLAÇÃO, PROCESSOS, AGENDA DE SESSÕES, TRANSPARÊNCIA E CANAIS DE PARTICIPAÇÃO CIDADÃ. POR MEIO DELE, É POSSÍVEL CONSULTAR PUBLICAÇÕES OFICIAIS, ACOMPANHAR A ATIVIDADE LEGISLATIVA E REGISTRAR PEDIDOS, MANIFESTAÇÕES OU SUGESTÕES NOS SERVIÇOS DIGITAIS DISPONÍVEIS.</text:span></text:p>
            </table:table-cell>
          </table:table-row>
          <table:table-row>
            <table:table-cell office:value-type="string">
              <text:p text:style-name="InstTableCell"><text:span>PORTAL E SERVIÇOS DIGITAIS</text:span></text:p>
            </table:table-cell>
            <table:table-cell office:value-type="string">
              <text:p text:style-name="InstTableCell"><text:span>COMO UTILIZAR A BUSCA DO PORTAL?</text:span></text:p>
            </table:table-cell>
          </table:table-row>
          <table:table-row>
            <table:table-cell office:value-type="string">
              <text:p text:style-name="InstTableCellJustified"><text:span>RESPOSTA
NO CAMPO BUSCA, DISPONÍVEL NO TOPO DO SITE, DIGITE AO MENOS 2 CARACTERES PARA PESQUISAR EM LEGISLAÇÃO, PROCESSOS, PROPOSITURAS, DOCUMENTOS, PROTOCOLOS, NOTÍCIAS, VEREADORES, AGENDA E DEMAIS CONTEÚDOS PUBLICADOS. OS RESULTADOS SÃO AGRUPADOS POR SEÇÃO PARA FACILITAR A LOCALIZAÇÃO DA INFORMAÇÃO DESEJADA.</text:span></text:p>
            </table:table-cell>
          </table:table-row>
          <table:table-row>
            <table:table-cell office:value-type="string">
              <text:p text:style-name="InstTableCell"><text:span>PORTAL E SERVIÇOS DIGITAIS</text:span></text:p>
            </table:table-cell>
            <table:table-cell office:value-type="string">
              <text:p text:style-name="InstTableCell"><text:span>ONDE ENCONTRAR TODAS AS SEÇÕES E PÁGINAS DO SITE?</text:span></text:p>
            </table:table-cell>
          </table:table-row>
          <table:table-row>
            <table:table-cell office:value-type="string">
              <text:p text:style-name="InstTableCellJustified"><text:span>RESPOSTA
O MAPA DO SITE, ACESSÍVEL PELO RODAPÉ DO PORTAL, LISTA DE FORMA ORGANIZADA OS PRINCIPAIS MENUS, SERVIÇOS, FORMULÁRIOS E CONTEÚDOS PUBLICADOS. É A FORMA MAIS RÁPIDA DE CONHECER TUDO O QUE O SISTEMA OFERECE E IR DIRETAMENTE À PÁGINA DESEJADA.</text:span></text:p>
            </table:table-cell>
          </table:table-row>
          <table:table-row>
            <table:table-cell office:value-type="string">
              <text:p text:style-name="InstTableCell"><text:span>PORTAL E SERVIÇOS DIGITAIS</text:span></text:p>
            </table:table-cell>
            <table:table-cell office:value-type="string">
              <text:p text:style-name="InstTableCell"><text:span>PRECISO ME CADASTRAR PARA USAR OS SERVIÇOS DO PORTAL?</text:span></text:p>
            </table:table-cell>
          </table:table-row>
          <table:table-row>
            <table:table-cell office:value-type="string">
              <text:p text:style-name="InstTableCellJustified"><text:span>RESPOSTA
GRANDE PARTE DAS CONSULTAS PÚBLICAS — COMO LEGISLAÇÃO, PROCESSOS, PROPOSITURAS, VEREADORES, AGENDA E NOTÍCIAS — PODE SER UTILIZADA SEM CADASTRO. PARA REGISTRAR PEDIDOS NO E-SIC, MANIFESTAÇÕES NA OUVIDORIA, SUGESTÕES NO BANCO DE IDEIAS OU PROPOSTAS NO ORÇAMENTO PARTICIPATIVO, O SISTEMA SOLICITARÁ IDENTIFICAÇÃO POR CPF OU CNPJ E, QUANDO NECESSÁRIO, A CRIAÇÃO DE CADASTRO DE CIDADÃO PARA ACOMPANHAMENTO DAS SOLICITAÇÕES.</text:span></text:p>
            </table:table-cell>
          </table:table-row>
          <table:table-row>
            <table:table-cell office:value-type="string">
              <text:p text:style-name="InstTableCell"><text:span>TRANSPARÊNCIA E ATENDIMENTO</text:span></text:p>
            </table:table-cell>
            <table:table-cell office:value-type="string">
              <text:p text:style-name="InstTableCell"><text:span>QUAL A DIFERENÇA ENTRE E-SIC, E-OUVIDORIA E CONTATO?</text:span></text:p>
            </table:table-cell>
          </table:table-row>
          <table:table-row>
            <table:table-cell office:value-type="string">
              <text:p text:style-name="InstTableCellJustified"><text:span>RESPOSTA
O E-SIC DESTINA-SE A PEDIDOS DE ACESSO À INFORMAÇÃO PÚBLICA, COM BASE NA LEI Nº 12.527/2011. A E-OUVIDORIA RECEBE ELOGIOS, SUGESTÕES, RECLAMAÇÕES, DENÚNCIAS E SOLICITAÇÕES DE NATUREZA ADMINISTRATIVA. O FORMULÁRIO DE CONTATO É INDICADO PARA MENSAGENS INSTITUCIONAIS GERAIS À CÂMARA. CADA CANAL GERA PROTOCOLO PRÓPRIO PARA ACOMPANHAMENTO.</text:span></text:p>
            </table:table-cell>
          </table:table-row>
          <table:table-row>
            <table:table-cell office:value-type="string">
              <text:p text:style-name="InstTableCell"><text:span>TRANSPARÊNCIA E ATENDIMENTO</text:span></text:p>
            </table:table-cell>
            <table:table-cell office:value-type="string">
              <text:p text:style-name="InstTableCell"><text:span>COMO ACOMPANHAR MINHAS SOLICITAÇÕES NO PORTAL?</text:span></text:p>
            </table:table-cell>
          </table:table-row>
          <table:table-row>
            <table:table-cell office:value-type="string">
              <text:p text:style-name="InstTableCellJustified"><text:span>RESPOSTA
UTILIZE A OPÇÃO CONSULTAR PROTOCOLO, NO MENU TRANSPARÊNCIA, INFORMANDO CPF OU CNPJ PARA VISUALIZAR PEDIDOS DO E-SIC, OUVIDORIA, CONTATO E ORÇAMENTO PARTICIPATIVO EM UM SÓ LUGAR. TAMBÉM É POSSÍVEL ACESSAR DIRETAMENTE CADA SERVIÇO PELO NÚMERO DE PROTOCOLO RECEBIDO NO MOMENTO DO REGISTRO.</text:span></text:p>
            </table:table-cell>
          </table:table-row>
          <table:table-row>
            <table:table-cell office:value-type="string">
              <text:p text:style-name="InstTableCell"><text:span>TRANSPARÊNCIA E ATENDIMENTO</text:span></text:p>
            </table:table-cell>
            <table:table-cell office:value-type="string">
              <text:p text:style-name="InstTableCell"><text:span>O QUE É O PAINEL DE TRANSPARÊNCIA?</text:span></text:p>
            </table:table-cell>
          </table:table-row>
          <table:table-row>
            <table:table-cell office:value-type="string">
              <text:p text:style-name="InstTableCellJustified"><text:span>RESPOSTA
O PAINEL DE TRANSPARÊNCIA APRESENTA INDICADORES CONSOLIDADOS SOBRE PEDIDOS DE INFORMAÇÃO, MANIFESTAÇÕES DA OUVIDORIA E DEMAIS CANAIS DE PARTICIPAÇÃO. ELE PERMITE ACOMPANHAR VOLUMES, PRAZOS E RESULTADOS DOS SERVIÇOS DIGITAIS DA CÂMARA, REFORÇANDO O COMPROMISSO COM A TRANSPARÊNCIA PÚBLICA.</text:span></text:p>
            </table:table-cell>
          </table:table-row>
          <table:table-row>
            <table:table-cell office:value-type="string">
              <text:p text:style-name="InstTableCell"><text:span>TRANSPARÊNCIA E ATENDIMENTO</text:span></text:p>
            </table:table-cell>
            <table:table-cell office:value-type="string">
              <text:p text:style-name="InstTableCell"><text:span>ONDE CONSULTAR LICITAÇÕES, CONCURSOS E DOCUMENTOS DE CONTROLE INTERNO?</text:span></text:p>
            </table:table-cell>
          </table:table-row>
          <table:table-row>
            <table:table-cell office:value-type="string">
              <text:p text:style-name="InstTableCellJustified"><text:span>RESPOSTA
NO MENU TRANSPARÊNCIA E NO CARROSSEL DE ACESSO RÁPIDO DA HOME ESTÃO DISPONÍVEIS AS SEÇÕES DE LICITAÇÕES, CONCURSOS E CONTROLE INTERNO. NELAS É POSSÍVEL CONSULTAR EDITAIS, ATAS, CONTRATOS, RESULTADOS E DEMAIS ARQUIVOS PUBLICADOS PELA CÂMARA MUNICIPAL.</text:span></text:p>
            </table:table-cell>
          </table:table-row>
          <table:table-row>
            <table:table-cell office:value-type="string">
              <text:p text:style-name="InstTableCell"><text:span>PARTICIPAÇÃO CIDADÃ</text:span></text:p>
            </table:table-cell>
            <table:table-cell office:value-type="string">
              <text:p text:style-name="InstTableCell"><text:span>O QUE É O BANCO DE IDEIAS E COMO PARTICIPAR?</text:span></text:p>
            </table:table-cell>
          </table:table-row>
          <table:table-row>
            <table:table-cell office:value-type="string">
              <text:p text:style-name="InstTableCellJustified"><text:span>RESPOSTA
O BANCO DE IDEIAS É UM CANAL COLABORATIVO EM QUE CIDADÃS E CIDADÃOS PODEM ENVIAR SUGESTÕES PARA A CÂMARA E VOTAR NAS PROPOSTAS DE OUTRAS PESSOAS. AS IDEIAS MAIS APOIADAS PODEM ORIENTAR AÇÕES, ESTUDOS OU ENCAMINHAMENTOS INSTITUCIONAIS DA CASA LEGISLATIVA.</text:span></text:p>
            </table:table-cell>
          </table:table-row>
          <table:table-row>
            <table:table-cell office:value-type="string">
              <text:p text:style-name="InstTableCell"><text:span>PARTICIPAÇÃO CIDADÃ</text:span></text:p>
            </table:table-cell>
            <table:table-cell office:value-type="string">
              <text:p text:style-name="InstTableCell"><text:span>COMO FUNCIONA O ORÇAMENTO PARTICIPATIVO NO PORTAL?</text:span></text:p>
            </table:table-cell>
          </table:table-row>
          <table:table-row>
            <table:table-cell office:value-type="string">
              <text:p text:style-name="InstTableCellJustified"><text:span>RESPOSTA
PELO ORÇAMENTO PARTICIPATIVO, A POPULAÇÃO PODE APRESENTAR PROPOSTAS, ACOMPANHAR SUGESTÕES DE OUTROS PARTICIPANTES E CONSULTAR O RANKING DAS MAIS VOTADAS. O SERVIÇO ESTÁ DISPONÍVEL NO MENU TRANSPARÊNCIA E NO ACESSO RÁPIDO, COM ACOMPANHAMENTO POR PROTOCOLO E RELATÓRIOS PUBLICADOS NO PRÓPRIO PORTAL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QUAL A DIFERENÇA ENTRE PROPOSITURAS, PROCESSOS E LEGISLAÇÃO?</text:span></text:p>
            </table:table-cell>
          </table:table-row>
          <table:table-row>
            <table:table-cell office:value-type="string">
              <text:p text:style-name="InstTableCellJustified"><text:span>RESPOSTA
PROPOSITURAS REÚNEM MATÉRIAS EM TRAMITAÇÃO LEGISLATIVA, COMO PROJETOS, INDICAÇÕES E REQUERIMENTOS. PROCESSOS PERMITE CONSULTAR PROCESSOS LEGISLATIVOS E ADMINISTRATIVOS COM HISTÓRICO DE MOVIMENTAÇÕES. LEGISLAÇÃO CONCENTRA LEIS, DECRETOS E DEMAIS NORMAS JÁ PUBLICADAS E VIGENTES NO MUNICÍPIO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COMO CONSULTAR LEIS E NORMAS MUNICIPAIS?</text:span></text:p>
            </table:table-cell>
          </table:table-row>
          <table:table-row>
            <table:table-cell office:value-type="string">
              <text:p text:style-name="InstTableCellJustified"><text:span>RESPOSTA
NA SEÇÃO LEGISLAÇÃO DO PORTAL É POSSÍVEL PESQUISAR NORMAS POR NÚMERO, EMENTA, ANO, TIPO E PALAVRAS-CHAVE. AO ABRIR CADA NORMA, O CIDADÃO VISUALIZA TEXTO, ANEXOS, HISTÓRICO DE ALTERAÇÕES E OPÇÕES DE EXPORTAÇÃO EM FORMATOS COMO PDF, HTML E DOCX.</text:span></text:p>
            </table:table-cell>
          </table:table-row>
          <table:table-row>
            <table:table-cell office:value-type="string">
              <text:p text:style-name="InstTableCell"><text:span>PROPOSITURAS E LEGISLAÇÃO</text:span></text:p>
            </table:table-cell>
            <table:table-cell office:value-type="string">
              <text:p text:style-name="InstTableCell"><text:span>O QUE SÃO PROTOCOLOS E DOCUMENTOS ADMINISTRATIVOS?</text:span></text:p>
            </table:table-cell>
          </table:table-row>
          <table:table-row>
            <table:table-cell office:value-type="string">
              <text:p text:style-name="InstTableCellJustified"><text:span>RESPOSTA
EM DOCUMENTOS, O MENU PROTOCOLOS DISPONIBILIZA REGISTROS DE TRAMITAÇÃO LEGISLATIVA E ENCAMINHAMENTOS OFICIAIS. JÁ OS DOCUMENTOS ADMINISTRATIVOS REÚNEM ATAS, PORTARIAS, DESPACHOS E OUTRAS PUBLICAÇÕES INTERNAS DA CÂMARA. AMBOS PERMITEM FILTROS, VISUALIZAÇÃO E DOWNLOAD QUANDO A PUBLICAÇÃO ESTIVER LIBERADA.</text:span></text:p>
            </table:table-cell>
          </table:table-row>
          <table:table-row>
            <table:table-cell office:value-type="string">
              <text:p text:style-name="InstTableCell"><text:span>SESSÕES LEGISLATIVAS</text:span></text:p>
            </table:table-cell>
            <table:table-cell office:value-type="string">
              <text:p text:style-name="InstTableCell"><text:span>COMO CONSULTAR A AGENDA DE SESSÕES?</text:span></text:p>
            </table:table-cell>
          </table:table-row>
          <table:table-row>
            <table:table-cell office:value-type="string">
              <text:p text:style-name="InstTableCellJustified"><text:span>RESPOSTA
A SEÇÃO AGENDA EXIBE SESSÕES, REUNIÕES E EVENTOS LEGISLATIVOS PROGRAMADOS PELA CÂMARA. É POSSÍVEL FILTRAR POR PERÍODO, CONSULTAR DETALHES DE CADA SESSÃO E ACESSAR DOCUMENTOS RELACIONADOS, COMO PAUTAS E ATAS, QUANDO PUBLICADOS NO PORTAL.</text:span></text:p>
            </table:table-cell>
          </table:table-row>
          <table:table-row>
            <table:table-cell office:value-type="string">
              <text:p text:style-name="InstTableCell"><text:span>SESSÕES LEGISLATIVAS</text:span></text:p>
            </table:table-cell>
            <table:table-cell office:value-type="string">
              <text:p text:style-name="InstTableCell"><text:span>COMO FUNCIONA A TV CÂMARA NO PORTAL?</text:span></text:p>
            </table:table-cell>
          </table:table-row>
          <table:table-row>
            <table:table-cell office:value-type="string">
              <text:p text:style-name="InstTableCellJustified"><text:span>RESPOSTA
A TV CÂMARA REÚNE TRANSMISSÕES E REGISTROS AUDIOVISUAIS DAS SESSÕES LEGISLATIVAS, INTEGRADOS AO CANAL OFICIAL NO YOUTUBE QUANDO CONFIGURADO. PELO PORTAL, O CIDADÃO ENCONTRA VÍDEOS ORGANIZADOS PARA ACOMPANHAR OS TRABALHOS DA CASA DE FORMA REMOTA, COMPLEMENTANDO A AGENDA E AS PUBLICAÇÕES OFICIAIS.</text:span></text:p>
            </table:table-cell>
          </table:table-row>
        </table:table>
        <text:p text:style-name="Standard"/>
        <table:table table:name="8b6172" table:style-name="8b6172">
          <table:table-column table:style-name="8b6172.0"/>
          <table:table-column table:style-name="8b61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perguntas-frequentes</text:span></text:p>
            </table:table-cell>
            <table:table-cell office:value-type="string">
              <text:p><text:span>Gerado em 17/08/2026 23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da93" style:family="table">
      <style:table-properties style:rel-width="100" table:align="center"/>
    </style:style>
    <style:style style:name="83da93.0" style:family="table-column">
      <style:table-column-properties style:column-width="9.70cm"/>
    </style:style>
    <style:style style:name="83da93.1" style:family="table-column">
      <style:table-column-properties style:column-width="7.94cm"/>
    </style:style>
    <style:style style:name="b7045e" style:family="table">
      <style:table-properties style:rel-width="100" table:align="center"/>
    </style:style>
    <style:style style:name="b7045e.0" style:family="table-column">
      <style:table-column-properties style:column-width="17.64cm"/>
    </style:style>
    <style:style style:name="ca5725" style:family="table">
      <style:table-properties style:rel-width="100" table:align="center"/>
    </style:style>
    <style:style style:name="ca5725.0" style:family="table-column">
      <style:table-column-properties style:column-width="3.18cm"/>
    </style:style>
    <style:style style:name="ca5725.1" style:family="table-column">
      <style:table-column-properties style:column-width="3.18cm"/>
    </style:style>
    <style:style style:name="8b6172" style:family="table">
      <style:table-properties style:rel-width="100" table:align="center"/>
    </style:style>
    <style:style style:name="8b6172.0" style:family="table-column">
      <style:table-column-properties style:column-width="11.47cm"/>
    </style:style>
    <style:style style:name="8b61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2:22:39.000</dc:date>
    <meta:generator>PHPWord</meta:generator>
    <meta:initial-creator/>
    <meta:creation-date>2026-08-18T02:22:39.000</meta:creation-date>
    <meta:keyword/>
    <meta:user-defined meta:name="Category"/>
    <meta:user-defined meta:name="Company"/>
    <meta:user-defined meta:name="Manager"/>
  </office:meta>
</office:document-meta>
</file>