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0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1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4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center"/>
    </style:style>
    <style:style style:name="T36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center"/>
    </style:style>
    <style:style style:name="T37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center"/>
    </style:style>
    <style:style style:name="T38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center"/>
    </style:style>
    <style:style style:name="T39" style:family="text">
      <style:text-properties style:font-name="Arial" style:font-name-complex="Arial"/>
    </style:style>
    <style:style style:name="P63" style:family="paragraph" style:parent-style-name="Normal">
      <style:paragraph-properties/>
    </style:style>
    <style:style style:name="P64" style:family="paragraph" style:parent-style-name="Normal">
      <style:paragraph-properties fo:text-align="center"/>
    </style:style>
    <style:style style:name="T40" style:family="text">
      <style:text-properties style:font-name="Arial" style:font-name-complex="Arial"/>
    </style:style>
    <style:style style:name="P65" style:family="paragraph" style:parent-style-name="Normal">
      <style:paragraph-properties/>
    </style:style>
    <style:style style:name="P66" style:family="paragraph" style:parent-style-name="Normal">
      <style:paragraph-properties fo:text-align="center"/>
    </style:style>
    <style:style style:name="T41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center"/>
    </style:style>
    <style:style style:name="T42" style:family="text">
      <style:text-properties style:font-name="Arial" style:font-name-complex="Arial"/>
    </style:style>
    <style:style style:name="P69" style:family="paragraph" style:parent-style-name="Normal">
      <style:paragraph-properties/>
    </style:style>
    <style:style style:name="P70" style:family="paragraph" style:parent-style-name="Normal">
      <style:paragraph-properties fo:text-align="both"/>
    </style:style>
    <style:style style:name="T43" style:family="text">
      <style:text-properties style:font-name="Arial" style:font-name-complex="Arial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center"/>
    </style:style>
    <style:style style:name="T44" style:family="text">
      <style:text-properties style:font-name="Arial" style:font-name-complex="Arial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both"/>
    </style:style>
    <style:style style:name="T45" style:family="text">
      <style:text-properties style:font-name="Arial" style:font-name-complex="Arial"/>
    </style:style>
    <style:style style:name="P75" style:family="paragraph" style:parent-style-name="Normal">
      <style:paragraph-properties/>
    </style:style>
    <style:style style:name="T46" style:family="text">
      <style:text-properties style:font-name="Arial" style:font-name-complex="Arial"/>
    </style:style>
    <style:style style:name="P7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7ae22" style:family="table">
      <style:table-properties style:rel-width="100" table:align="center"/>
    </style:style>
    <style:style style:name="d7ae22.0" style:family="table-column">
      <style:table-column-properties style:column-width="9.70cm"/>
    </style:style>
    <style:style style:name="d7ae22.1" style:family="table-column">
      <style:table-column-properties style:column-width="7.94cm"/>
    </style:style>
    <style:style style:name="223dd7" style:family="table">
      <style:table-properties style:rel-width="100" table:align="center"/>
    </style:style>
    <style:style style:name="223dd7.0" style:family="table-column">
      <style:table-column-properties style:column-width="17.64cm"/>
    </style:style>
    <style:style style:name="83482e" style:family="table">
      <style:table-properties style:rel-width="100" table:align="center"/>
    </style:style>
    <style:style style:name="83482e.0" style:family="table-column">
      <style:table-column-properties style:column-width="11.47cm"/>
    </style:style>
    <style:style style:name="83482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7ae22" table:style-name="d7ae22">
          <table:table-column table:style-name="d7ae22.0"/>
          <table:table-column table:style-name="d7ae22.1"/>
          <table:table-row>
            <table:table-cell office:value-type="string">
              <text:p text:style-name="IM1"><draw:frame draw:style-name="fr1" draw:name="21cfe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23dd7" table:style-name="223dd7">
          <table:table-column table:style-name="223dd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14/2026</text:span></text:p>
        <text:p text:style-name="P3_InstBodyJustified"><text:span text:style-name="T3">Ano 2026 · Data 01/09/2026 · Status EM VIGOR</text:span></text:p>
        <text:p text:style-name="P4_InstBodyJustified"><text:span text:style-name="T4">Ementa: DISPÕE SOBRE ALTERAÇÃO DAS LEIS Nº 7.340, DE 05 DE DEZEMBRO DE 2025, E N° 7.341, DE 05 DE DEZEMBRO DE 2025, E ABERTURA DE CRÉDITO ADICIONAL ESPECIAL NO VALOR DE R$40.000,00.</text:span></text:p>
        <text:p text:style-name="P5_InstBodyJustified"><text:span text:style-name="T5">LEI ORDINÁRIA Nº 7.514, DE 1 DE SETEMBRO DE 2026</text:span></text:p>
        <text:p text:style-name="P6_InstBodyJustified"><text:span text:style-name="T6">PUBLICADO NO DIÁRIO OFICIAL DO MUNICÍPIO EM 02/09/2026 - ED. Nº 2687 - PÁG. Nº 3-4</text:span></text:p>
        <text:p text:style-name="P7_InstBodyJustified"><text:span text:style-name="T7">(DISPÕE SOBRE ALTERAÇÃO DAS LEIS Nº 7.340, DE 05 DE DEZEMBRO DE 2025, E N° 7.341, DE 05 DE DEZEMBRO DE 2025, E ABERTURA DE CRÉDITO ADICIONAL ESPECIAL NO VALOR DE R$40.000,00.)</text:span></text:p>
        <text:p text:style-name="P8"><text:span text:style-name="T8">FAÇO SABER QUE A CÂMARA MUNICIPAL DE VOTUPORANGA APROVOU E EU, NOS TERMOS DO ARTIGO 56, INCISO III, DA LEI ORGÂNICA DO MUNICÍPIO, SANCIONO E PROMULGO A SEGUINTE LEI:</text:span></text:p>
        <text:p text:style-name="P10"><text:a xlink:type="simple" xlink:href="#"/><text:span text:style-name="T9">Art. 1°</text:span><text:span text:style-name="T10"> Fica o Poder Executivo autorizado a adequar os anexos II e III da </text:span><text:a xlink:type="simple" xlink:href="https://pesquisadeleis.com.br/sp/votuporanga/legislacao/114390/lei-ordinaria-7340-dispoe-sobre-o-plano-plurianual-para-o-periodo-2026-2029-e-da-outras-providencias">Lei n° 7.340, de 05 de dezembro de 2025</text:a><text:span text:style-name="T11">, Plano Plurianual para o período de 2026 a 2029.</text:span></text:p>
        <text:p text:style-name="P14"><text:span text:style-name="T12">Art. 2°</text:span><text:span text:style-name="T13"> Fica o Poder Executivo autorizado a adequar os programas, metas e ações da </text:span><text:a xlink:type="simple" xlink:href="https://pesquisadeleis.com.br/sp/votuporanga/legislacao/114389/lei-ordinaria-7341-dispoe-sobre-as-diretrizes-para-elaboracao-e-execucao-da-lei-orcamentarias-para-o-exercicio-de-2026">Lei n° 7.341, de 05 de dezembro de 2025</text:a><text:span text:style-name="T14">, Lei de Diretrizes Orçamentárias para o exercício de 2026.</text:span></text:p>
        <text:p text:style-name="P18"><text:span text:style-name="T15">Art. 3°</text:span><text:span text:style-name="T16"> Fica o Poder Executivo autorizado a abrir crédito adicional especial no orçamento anual da Superintendência de Água, Esgotos e Meio Ambiente de Votuporanga, para o exercício de 2026 no valor de R$ 40.000,00 (quarenta mil reais) destinados a:</text:span></text:p>
        <text:p text:style-name="P21"><text:span text:style-name="T17">Órgão: 03 - SAEV Autarquia Municipal</text:span></text:p>
        <text:p text:style-name="P23"><text:span text:style-name="T18">Unidade Orçamentária: 01 – Superintendência de Água, Esgotos e Meio Ambiente de Votuporanga</text:span></text:p>
        <text:p text:style-name="P25"><text:span text:style-name="T19">Unidade Executora – 02 – Projetos e Obras</text:span></text:p>
        <text:p text:style-name="P27"><text:span text:style-name="T20">4.0.00.00 DESPESAS DE CAPITAL</text:span></text:p>
        <text:p text:style-name="P29"><text:span text:style-name="T21">4.4.00.00 Investimentos</text:span></text:p>
        <text:p text:style-name="P31"><text:span text:style-name="T22">4.4.90.00 Aplicações Diretas</text:span></text:p>
        <text:p text:style-name="P33"><text:span text:style-name="T23">4.4.90.51 Obras e Instalações</text:span></text:p>
        <text:p text:style-name="P35"><text:span text:style-name="T24">Função 17 Saneamento</text:span></text:p>
        <text:p text:style-name="P37"><text:span text:style-name="T25">Sub Função 512 Saneamento Básico Urbano</text:span></text:p>
        <text:p text:style-name="P39"><text:span text:style-name="T26">Programa 0046 Obras e Investimentos no Saneamento Básico</text:span></text:p>
        <text:p text:style-name="P41"><text:span text:style-name="T27">Projeto 1.042 Substituição de interceptor de esgotos às margens do Córrego Boa Vista - Fehidro</text:span></text:p>
        <text:p text:style-name="P43"><text:span text:style-name="T28">Fonte de Recursos 04 Recursos Próprios da Administração Indireta</text:span></text:p>
        <text:p text:style-name="P45"><text:span text:style-name="T29">Código de Aplicação 100.302 – Convênio Fehidro</text:span></text:p>
        <text:p text:style-name="P47"><text:span text:style-name="T30">Valor R$ 40.000,00</text:span></text:p>
        <text:p text:style-name="P49"><text:span text:style-name="T31">Art. 4°</text:span><text:span text:style-name="T32"> A cobertura do crédito autorizado pelo artigo 3º será efetuada mediante a utilização dos recursos nos termos previstos no artigo 43, § 1º, inciso I da </text:span><text:a xlink:type="simple" xlink:href="https://www.planalto.gov.br/ccivil_03/leis/l4320.htm">Lei Federal nº 4.320/64</text:a><text:span text:style-name="T33"> que trata do superávit financeiro apurado em balanço patrimonial do exercício anterior.</text:span></text:p>
        <text:p text:style-name="P53"><text:span text:style-name="T34">Art. 5°</text:span><text:span text:style-name="T35"> Esta Lei entra em vigor na data de sua publicação</text:span></text:p>
        <text:p text:style-name="P56"><text:span text:style-name="T36">Paço Municipal “Dr. Tancredo de Almeida Neves”, 1º de setembro de 2026.</text:span></text:p>
        <text:p text:style-name="P58"><text:span text:style-name="T37">Jorge Augusto Seba</text:span></text:p>
        <text:p text:style-name="P60"><text:span text:style-name="T38">Prefeito Municipal</text:span></text:p>
        <text:p text:style-name="P62"><text:span text:style-name="T39">Osvaldo Carvalho da Silva</text:span></text:p>
        <text:p text:style-name="P64"><text:span text:style-name="T40">Superintendente da SAEV Ambiental</text:span></text:p>
        <text:p text:style-name="P66"><text:span text:style-name="T41">Nilton Cesar Santiago</text:span></text:p>
        <text:p text:style-name="P68"><text:span text:style-name="T42">Secretário Municipal de Relações Institucionais e Gabinete Civil</text:span></text:p>
        <text:p text:style-name="P70"><text:span text:style-name="T43">Publicada e registrada no Departamento de Atos Administrativos e Legislativos, da Secretaria Municipal de Relações Institucionais e Gabinete Civil, data supra.</text:span></text:p>
        <text:p text:style-name="P72"><text:span text:style-name="T44">Leticia Lopes Isiara</text:span></text:p>
        <text:p text:style-name="P74"><text:span text:style-name="T45">Respondendo pelo Expediente do Departamento</text:span><text:span text:style-name="T46"> </text:span></text:p>
        <text:p text:style-name="Standard"/>
        <table:table table:name="83482e" table:style-name="83482e">
          <table:table-column table:style-name="83482e.0"/>
          <table:table-column table:style-name="83482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71</text:span></text:p>
            </table:table-cell>
            <table:table-cell office:value-type="string">
              <text:p><text:span>Gerado em 04/09/2026 0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7ae22" style:family="table">
      <style:table-properties style:rel-width="100" table:align="center"/>
    </style:style>
    <style:style style:name="d7ae22.0" style:family="table-column">
      <style:table-column-properties style:column-width="9.70cm"/>
    </style:style>
    <style:style style:name="d7ae22.1" style:family="table-column">
      <style:table-column-properties style:column-width="7.94cm"/>
    </style:style>
    <style:style style:name="223dd7" style:family="table">
      <style:table-properties style:rel-width="100" table:align="center"/>
    </style:style>
    <style:style style:name="223dd7.0" style:family="table-column">
      <style:table-column-properties style:column-width="17.64cm"/>
    </style:style>
    <style:style style:name="83482e" style:family="table">
      <style:table-properties style:rel-width="100" table:align="center"/>
    </style:style>
    <style:style style:name="83482e.0" style:family="table-column">
      <style:table-column-properties style:column-width="11.47cm"/>
    </style:style>
    <style:style style:name="83482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9:58.000</dc:date>
    <meta:generator>PHPWord</meta:generator>
    <meta:initial-creator/>
    <meta:creation-date>2026-09-04T06:59:58.000</meta:creation-date>
    <meta:keyword/>
    <meta:user-defined meta:name="Category"/>
    <meta:user-defined meta:name="Company"/>
    <meta:user-defined meta:name="Manager"/>
  </office:meta>
</office:document-meta>
</file>