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28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both"/>
    </style:style>
    <style:style style:name="T29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30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both"/>
    </style:style>
    <style:style style:name="T31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both"/>
    </style:style>
    <style:style style:name="T32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both"/>
    </style:style>
    <style:style style:name="T33" style:family="text">
      <style:text-properties style:font-name="Arial" style:font-name-complex="Arial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both"/>
    </style:style>
    <style:style style:name="T34" style:family="text">
      <style:text-properties style:font-name="Arial" style:font-name-complex="Arial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both"/>
    </style:style>
    <style:style style:name="T35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both"/>
    </style:style>
    <style:style style:name="T36" style:family="text">
      <style:text-properties style:font-name="Arial" style:font-name-complex="Arial"/>
    </style:style>
    <style:style style:name="P60" style:family="paragraph" style:parent-style-name="Normal">
      <style:paragraph-properties/>
    </style:style>
    <style:style style:name="T37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62" style:family="paragraph" style:parent-style-name="Normal">
      <style:paragraph-properties/>
    </style:style>
    <style:style style:name="P63" style:family="paragraph" style:parent-style-name="Normal">
      <style:paragraph-properties fo:text-align="both"/>
    </style:style>
    <style:style style:name="T39" style:family="text">
      <style:text-properties style:font-name="Arial" style:font-name-complex="Arial"/>
    </style:style>
    <style:style style:name="P64" style:family="paragraph" style:parent-style-name="Normal">
      <style:paragraph-properties/>
    </style:style>
    <style:style style:name="T40" style:family="text">
      <style:text-properties style:font-name="Arial" style:font-name-complex="Arial"/>
    </style:style>
    <style:style style:name="P65" style:family="paragraph" style:parent-style-name="Normal">
      <style:paragraph-properties/>
    </style:style>
    <style:style style:name="P66" style:family="paragraph" style:parent-style-name="Normal">
      <style:paragraph-properties fo:text-align="center"/>
    </style:style>
    <style:style style:name="T41" style:family="text">
      <style:text-properties style:font-name="Arial" style:font-name-complex="Arial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center"/>
    </style:style>
    <style:style style:name="T42" style:family="text">
      <style:text-properties style:font-name="Arial" style:font-name-complex="Arial"/>
    </style:style>
    <style:style style:name="P69" style:family="paragraph" style:parent-style-name="Normal">
      <style:paragraph-properties/>
    </style:style>
    <style:style style:name="P70" style:family="paragraph" style:parent-style-name="Normal">
      <style:paragraph-properties fo:text-align="center"/>
    </style:style>
    <style:style style:name="T43" style:family="text">
      <style:text-properties style:font-name="Arial" style:font-name-complex="Arial"/>
    </style:style>
    <style:style style:name="P71" style:family="paragraph" style:parent-style-name="Normal">
      <style:paragraph-properties/>
    </style:style>
    <style:style style:name="P72" style:family="paragraph" style:parent-style-name="Normal">
      <style:paragraph-properties fo:text-align="center"/>
    </style:style>
    <style:style style:name="T44" style:family="text">
      <style:text-properties style:font-name="Arial" style:font-name-complex="Arial"/>
    </style:style>
    <style:style style:name="P73" style:family="paragraph" style:parent-style-name="Normal">
      <style:paragraph-properties/>
    </style:style>
    <style:style style:name="P74" style:family="paragraph" style:parent-style-name="Normal">
      <style:paragraph-properties fo:text-align="center"/>
    </style:style>
    <style:style style:name="T45" style:family="text">
      <style:text-properties style:font-name="Arial" style:font-name-complex="Arial"/>
    </style:style>
    <style:style style:name="P75" style:family="paragraph" style:parent-style-name="Normal">
      <style:paragraph-properties/>
    </style:style>
    <style:style style:name="P76" style:family="paragraph" style:parent-style-name="Normal">
      <style:paragraph-properties fo:text-align="center"/>
    </style:style>
    <style:style style:name="T46" style:family="text">
      <style:text-properties style:font-name="Arial" style:font-name-complex="Arial"/>
    </style:style>
    <style:style style:name="P77" style:family="paragraph" style:parent-style-name="Normal">
      <style:paragraph-properties/>
    </style:style>
    <style:style style:name="P78" style:family="paragraph" style:parent-style-name="Normal">
      <style:paragraph-properties fo:text-align="center"/>
    </style:style>
    <style:style style:name="T47" style:family="text">
      <style:text-properties style:font-name="Arial" style:font-name-complex="Arial"/>
    </style:style>
    <style:style style:name="P79" style:family="paragraph" style:parent-style-name="Normal">
      <style:paragraph-properties/>
    </style:style>
    <style:style style:name="P80" style:family="paragraph" style:parent-style-name="Normal">
      <style:paragraph-properties fo:text-align="both"/>
    </style:style>
    <style:style style:name="T48" style:family="text">
      <style:text-properties style:font-name="Arial" style:font-name-complex="Arial"/>
    </style:style>
    <style:style style:name="P81" style:family="paragraph" style:parent-style-name="Normal">
      <style:paragraph-properties/>
    </style:style>
    <style:style style:name="P82" style:family="paragraph" style:parent-style-name="Normal">
      <style:paragraph-properties fo:text-align="center"/>
    </style:style>
    <style:style style:name="T49" style:family="text">
      <style:text-properties style:font-name="Arial" style:font-name-complex="Arial"/>
    </style:style>
    <style:style style:name="P83" style:family="paragraph" style:parent-style-name="Normal">
      <style:paragraph-properties/>
    </style:style>
    <style:style style:name="P84" style:family="paragraph" style:parent-style-name="Normal">
      <style:paragraph-properties fo:text-align="both"/>
    </style:style>
    <style:style style:name="T50" style:family="text">
      <style:text-properties style:font-name="Arial" style:font-name-complex="Arial"/>
    </style:style>
    <style:style style:name="P8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09ad5" style:family="table">
      <style:table-properties style:rel-width="100" table:align="center"/>
    </style:style>
    <style:style style:name="509ad5.0" style:family="table-column">
      <style:table-column-properties style:column-width="9.70cm"/>
    </style:style>
    <style:style style:name="509ad5.1" style:family="table-column">
      <style:table-column-properties style:column-width="7.94cm"/>
    </style:style>
    <style:style style:name="9d62a0" style:family="table">
      <style:table-properties style:rel-width="100" table:align="center"/>
    </style:style>
    <style:style style:name="9d62a0.0" style:family="table-column">
      <style:table-column-properties style:column-width="17.64cm"/>
    </style:style>
    <style:style style:name="b150a4" style:family="table">
      <style:table-properties style:rel-width="100" table:align="center"/>
    </style:style>
    <style:style style:name="b150a4.0" style:family="table-column">
      <style:table-column-properties style:column-width="11.47cm"/>
    </style:style>
    <style:style style:name="b150a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09ad5" table:style-name="509ad5">
          <table:table-column table:style-name="509ad5.0"/>
          <table:table-column table:style-name="509ad5.1"/>
          <table:table-row>
            <table:table-cell office:value-type="string">
              <text:p text:style-name="IM1"><draw:frame draw:style-name="fr1" draw:name="69167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d62a0" table:style-name="9d62a0">
          <table:table-column table:style-name="9d62a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513/2026</text:span></text:p>
        <text:p text:style-name="P3_InstBodyJustified"><text:span text:style-name="T3">Ano 2026 · Data 01/09/2026 · Status EM VIGOR</text:span></text:p>
        <text:p text:style-name="P4_InstBodyJustified"><text:span text:style-name="T4">Ementa: DISPÕE SOBRE ALTERAÇÃO DAS LEIS Nº 7.340, DE 05 DE DEZEMBRO DE 2025, E N° 7.341, DE 05 DE DEZEMBRO DE 2025, E ABERTURA DE CRÉDITO ADICIONAL ESPECIAL NO VALOR DE R$3.560.068,00.</text:span></text:p>
        <text:p text:style-name="P5_InstBodyJustified"><text:span text:style-name="T5">LEI ORDINÁRIA Nº 7.513, DE 1 DE SETEMBRO DE 2026</text:span></text:p>
        <text:p text:style-name="P6_InstBodyJustified"><text:span text:style-name="T6">PUBLICADO NO DIÁRIO OFICIAL DO MUNICÍPIO EM 02/09/2026 - ED. Nº 2687 - PÁG. Nº 3</text:span></text:p>
        <text:p text:style-name="P7_InstBodyJustified"><text:span text:style-name="T7">(DISPÕE SOBRE ALTERAÇÃO DAS LEIS Nº 7.340, DE 05 DE DEZEMBRO DE 2025, E N° 7.341, DE 05 DE DEZEMBRO DE 2025, E ABERTURA DE CRÉDITO ADICIONAL ESPECIAL NO VALOR DE R$3.560.068,00.)</text:span></text:p>
        <text:p text:style-name="P8"><text:span text:style-name="T8">FAÇO SABER QUE A CÂMARA MUNICIPAL DE VOTUPORANGA APROVOU E EU, NOS TERMOS DO ARTIGO 56, INCISO III, DA LEI ORGÂNICA DO MUNICÍPIO, SANCIONO E PROMULGO A SEGUINTE LEI:</text:span></text:p>
        <text:p text:style-name="P10"><text:span text:style-name="T9">Art. 1°</text:span><text:span text:style-name="T10"> Fica o Poder Executivo autorizado a adequar os anexos II e III da </text:span><text:a xlink:type="simple" xlink:href="https://pesquisadeleis.com.br/sp/votuporanga/legislacao/114390/lei-ordinaria-7340-dispoe-sobre-o-plano-plurianual-para-o-periodo-2026-2029-e-da-outras-providencias">Lei n° 7.340, de 05 de dezembro de 2025</text:a><text:span text:style-name="T11">, Plano Plurianual para o período de 2026 a 2029.</text:span></text:p>
        <text:p text:style-name="P14"><text:span text:style-name="T12">Art. 2°</text:span><text:span text:style-name="T13"> Fica o Poder Executivo autorizado a adequar os programas, metas e ações da </text:span><text:a xlink:type="simple" xlink:href="https://pesquisadeleis.com.br/sp/votuporanga/legislacao/114389/lei-ordinaria-7341-dispoe-sobre-as-diretrizes-para-elaboracao-e-execucao-da-lei-orcamentarias-para-o-exercicio-de-2026">Lei n° 7.341, de 05 de dezembro de 2025</text:a><text:span text:style-name="T14">, Lei de Diretrizes Orçamentárias para o exercício de 2026.</text:span></text:p>
        <text:p text:style-name="P18"><text:span text:style-name="T15">Art. 3°</text:span><text:span text:style-name="T16"> Fica o Poder Executivo autorizado a abrir crédito adicional especial no Orçamento Anual do Município de Votuporanga para o exercício de 2026 no valor de R$ 3.560.068,00 (três milhões, quinhentos e sessenta mil e sessenta e oito reais) destinados a:</text:span></text:p>
        <text:p text:style-name="P21"><text:span text:style-name="T17">Órgão: 02 - Prefeitura Municipal</text:span></text:p>
        <text:p text:style-name="P23"><text:span text:style-name="T18">Unidade Orçamentária: 10 – Secretaria Municipal de Obras Públicas</text:span></text:p>
        <text:p text:style-name="P25"><text:span text:style-name="T19">Unidade Executora: 02 – Obras Públicas</text:span></text:p>
        <text:p text:style-name="P27"><text:span text:style-name="T20">Função 27 – Desporto e Lazer</text:span></text:p>
        <text:p text:style-name="P29"><text:span text:style-name="T21">Sub Função 813 – Lazer</text:span></text:p>
        <text:p text:style-name="P31"><text:span text:style-name="T22">Programa 0026 – Edificações Institucionais</text:span></text:p>
        <text:p text:style-name="P33"><text:span text:style-name="T23">Projeto 1045 – Requalificação do Parque da Represa</text:span></text:p>
        <text:p text:style-name="P35"><text:span text:style-name="T24">4.0.00.00 Despesas de Capital</text:span></text:p>
        <text:p text:style-name="P37"><text:span text:style-name="T25">4.4.00.00 Investimentos</text:span></text:p>
        <text:p text:style-name="P39"><text:span text:style-name="T26">4.4.90.00 Aplicações Diretas</text:span></text:p>
        <text:p text:style-name="P41"><text:span text:style-name="T27">4.4.90.51 Obras e Instalações</text:span></text:p>
        <text:p text:style-name="P43"><text:span text:style-name="T28">Fonte de Recursos 01 – Tesouro</text:span></text:p>
        <text:p text:style-name="P45"><text:span text:style-name="T29">Valor R$ 1.073.000,00</text:span></text:p>
        <text:p text:style-name="P47"><text:span text:style-name="T30">4.0.00.00 Despesas de Capital</text:span></text:p>
        <text:p text:style-name="P49"><text:span text:style-name="T31">4.4.00.00 Investimentos</text:span></text:p>
        <text:p text:style-name="P51"><text:span text:style-name="T32">4.4.90.00 Aplicações Diretas</text:span></text:p>
        <text:p text:style-name="P53"><text:span text:style-name="T33">4.4.90.51 Obras e Instalações</text:span></text:p>
        <text:p text:style-name="P55"><text:span text:style-name="T34">Fonte de Recursos 05 – Transferência e Convênios Federais - Vinculados</text:span></text:p>
        <text:p text:style-name="P57"><text:span text:style-name="T35">Valor R$ 2.487.068,00</text:span></text:p>
        <text:p text:style-name="P59"><text:span text:style-name="T36">Art. 4°</text:span><text:span text:style-name="T37"> A cobertura do crédito autorizado pelo artigo 3º será efetuada mediante a utilização dos recursos nos termos previstos no artigo 43, § 1º, inciso I, da </text:span><text:a xlink:type="simple" xlink:href="https://www.planalto.gov.br/ccivil_03/leis/l4320.htm">Lei Federal nº 4.320/64</text:a><text:span text:style-name="T38">, proveniente de superávit financeiro apurado em balanço patrimonial do exercício anterior.</text:span></text:p>
        <text:p text:style-name="P63"><text:span text:style-name="T39">Art. 5°</text:span><text:span text:style-name="T40"> Esta Lei entra em vigor na data de sua publicação.</text:span></text:p>
        <text:p text:style-name="P66"><text:span text:style-name="T41">Paço Municipal “Dr. Tancredo de Almeida Neves”, 1º de setembro de 2026.</text:span></text:p>
        <text:p text:style-name="P68"><text:span text:style-name="T42">Jorge Augusto Seba</text:span></text:p>
        <text:p text:style-name="P70"><text:span text:style-name="T43">Prefeito Municipal</text:span></text:p>
        <text:p text:style-name="P72"><text:span text:style-name="T44">Deosdete Aparecido Vechiato</text:span></text:p>
        <text:p text:style-name="P74"><text:span text:style-name="T45">Secretário Municipal da Fazenda</text:span></text:p>
        <text:p text:style-name="P76"><text:span text:style-name="T46">Nilton Cesar Santiago</text:span></text:p>
        <text:p text:style-name="P78"><text:span text:style-name="T47">Secretário Municipal de Relações Institucionais e Gabinete Civil</text:span></text:p>
        <text:p text:style-name="P80"><text:span text:style-name="T48">Publicada e registrada no Departamento de Atos Administrativos e Legislativos da Secretaria Municipal de Relações Institucionais e Gabinete Civil, data supra.</text:span></text:p>
        <text:p text:style-name="P82"><text:span text:style-name="T49">Leticia Lopes Isiara</text:span></text:p>
        <text:p text:style-name="P84"><text:span text:style-name="T50">Respondendo pelo Expediente do Departamento</text:span></text:p>
        <text:p text:style-name="Standard"/>
        <table:table table:name="b150a4" table:style-name="b150a4">
          <table:table-column table:style-name="b150a4.0"/>
          <table:table-column table:style-name="b150a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70</text:span></text:p>
            </table:table-cell>
            <table:table-cell office:value-type="string">
              <text:p><text:span>Gerado em 04/09/2026 03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09ad5" style:family="table">
      <style:table-properties style:rel-width="100" table:align="center"/>
    </style:style>
    <style:style style:name="509ad5.0" style:family="table-column">
      <style:table-column-properties style:column-width="9.70cm"/>
    </style:style>
    <style:style style:name="509ad5.1" style:family="table-column">
      <style:table-column-properties style:column-width="7.94cm"/>
    </style:style>
    <style:style style:name="9d62a0" style:family="table">
      <style:table-properties style:rel-width="100" table:align="center"/>
    </style:style>
    <style:style style:name="9d62a0.0" style:family="table-column">
      <style:table-column-properties style:column-width="17.64cm"/>
    </style:style>
    <style:style style:name="b150a4" style:family="table">
      <style:table-properties style:rel-width="100" table:align="center"/>
    </style:style>
    <style:style style:name="b150a4.0" style:family="table-column">
      <style:table-column-properties style:column-width="11.47cm"/>
    </style:style>
    <style:style style:name="b150a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6:59:23.000</dc:date>
    <meta:generator>PHPWord</meta:generator>
    <meta:initial-creator/>
    <meta:creation-date>2026-09-04T06:59:23.000</meta:creation-date>
    <meta:keyword/>
    <meta:user-defined meta:name="Category"/>
    <meta:user-defined meta:name="Company"/>
    <meta:user-defined meta:name="Manager"/>
  </office:meta>
</office:document-meta>
</file>