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2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4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6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both"/>
    </style:style>
    <style:style style:name="T38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both"/>
    </style:style>
    <style:style style:name="T40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both"/>
    </style:style>
    <style:style style:name="T41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both"/>
    </style:style>
    <style:style style:name="T43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44" style:family="text">
      <style:text-properties style:font-name="Arial" style:font-name-complex="Arial"/>
    </style:style>
    <style:style style:name="P66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46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both"/>
    </style:style>
    <style:style style:name="T48" style:family="text">
      <style:text-properties style:font-name="Arial" style:font-name-complex="Arial"/>
    </style:style>
    <style:style style:name="P72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50" style:family="text">
      <style:text-properties style:font-name="Arial" style:font-name-complex="Arial"/>
    </style:style>
    <style:style style:name="P75" style:family="paragraph" style:parent-style-name="Normal">
      <style:paragraph-properties/>
    </style:style>
    <style:style style:name="P76" style:family="paragraph" style:parent-style-name="Normal">
      <style:paragraph-properties fo:text-align="both"/>
    </style:style>
    <style:style style:name="T51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78" style:family="paragraph" style:parent-style-name="Normal">
      <style:paragraph-properties/>
    </style:style>
    <style:style style:name="P79" style:family="paragraph" style:parent-style-name="Normal">
      <style:paragraph-properties fo:text-align="both"/>
    </style:style>
    <style:style style:name="T53" style:family="text">
      <style:text-properties style:font-name="Arial" style:font-name-complex="Arial"/>
    </style:style>
    <style:style style:name="P80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81" style:family="paragraph" style:parent-style-name="Normal">
      <style:paragraph-properties/>
    </style:style>
    <style:style style:name="P82" style:family="paragraph" style:parent-style-name="Normal">
      <style:paragraph-properties fo:text-align="both"/>
    </style:style>
    <style:style style:name="T55" style:family="text">
      <style:text-properties style:font-name="Arial" style:font-name-complex="Arial"/>
    </style:style>
    <style:style style:name="P83" style:family="paragraph" style:parent-style-name="Normal">
      <style:paragraph-properties/>
    </style:style>
    <style:style style:name="P84" style:family="paragraph" style:parent-style-name="Normal">
      <style:paragraph-properties fo:text-align="both"/>
    </style:style>
    <style:style style:name="T56" style:family="text">
      <style:text-properties style:font-name="Arial" style:font-name-complex="Arial"/>
    </style:style>
    <style:style style:name="P85" style:family="paragraph" style:parent-style-name="Normal">
      <style:paragraph-properties/>
    </style:style>
    <style:style style:name="T57" style:family="text">
      <style:text-properties style:font-name="Arial" style:font-name-complex="Arial"/>
    </style:style>
    <style:style style:name="P86" style:family="paragraph" style:parent-style-name="Normal">
      <style:paragraph-properties/>
    </style:style>
    <style:style style:name="P87" style:family="paragraph" style:parent-style-name="Normal">
      <style:paragraph-properties fo:text-align="both"/>
    </style:style>
    <style:style style:name="T58" style:family="text">
      <style:text-properties style:font-name="Arial" style:font-name-complex="Arial"/>
    </style:style>
    <style:style style:name="P88" style:family="paragraph" style:parent-style-name="Normal">
      <style:paragraph-properties/>
    </style:style>
    <style:style style:name="P89" style:family="paragraph" style:parent-style-name="Normal">
      <style:paragraph-properties fo:text-align="both"/>
    </style:style>
    <style:style style:name="T59" style:family="text">
      <style:text-properties style:font-name="Arial" style:font-name-complex="Arial"/>
    </style:style>
    <style:style style:name="P90" style:family="paragraph" style:parent-style-name="Normal">
      <style:paragraph-properties/>
    </style:style>
    <style:style style:name="T60" style:family="text">
      <style:text-properties style:font-name="Arial" style:font-name-complex="Arial"/>
    </style:style>
    <style:style style:name="P91" style:family="paragraph" style:parent-style-name="Normal">
      <style:paragraph-properties/>
    </style:style>
    <style:style style:name="P92" style:family="paragraph" style:parent-style-name="Normal">
      <style:paragraph-properties fo:text-align="both"/>
    </style:style>
    <style:style style:name="T61" style:family="text">
      <style:text-properties style:font-name="Arial" style:font-name-complex="Arial"/>
    </style:style>
    <style:style style:name="P93" style:family="paragraph" style:parent-style-name="Normal">
      <style:paragraph-properties/>
    </style:style>
    <style:style style:name="T62" style:family="text">
      <style:text-properties style:font-name="Arial" style:font-name-complex="Arial"/>
    </style:style>
    <style:style style:name="P94" style:family="paragraph" style:parent-style-name="Normal">
      <style:paragraph-properties/>
    </style:style>
    <style:style style:name="P95" style:family="paragraph" style:parent-style-name="Normal">
      <style:paragraph-properties fo:text-align="both"/>
    </style:style>
    <style:style style:name="T63" style:family="text">
      <style:text-properties style:font-name="Arial" style:font-name-complex="Arial"/>
    </style:style>
    <style:style style:name="P96" style:family="paragraph" style:parent-style-name="Normal">
      <style:paragraph-properties/>
    </style:style>
    <style:style style:name="T64" style:family="text">
      <style:text-properties style:font-name="Arial" style:font-name-complex="Arial"/>
    </style:style>
    <style:style style:name="P97" style:family="paragraph" style:parent-style-name="Normal">
      <style:paragraph-properties/>
    </style:style>
    <style:style style:name="P98" style:family="paragraph" style:parent-style-name="Normal">
      <style:paragraph-properties fo:text-align="both"/>
    </style:style>
    <style:style style:name="T65" style:family="text">
      <style:text-properties style:font-name="Arial" style:font-name-complex="Arial"/>
    </style:style>
    <style:style style:name="P99" style:family="paragraph" style:parent-style-name="Normal">
      <style:paragraph-properties/>
    </style:style>
    <style:style style:name="P100" style:family="paragraph" style:parent-style-name="Normal">
      <style:paragraph-properties fo:text-align="both"/>
    </style:style>
    <style:style style:name="T66" style:family="text">
      <style:text-properties style:font-name="Arial" style:font-name-complex="Arial"/>
    </style:style>
    <style:style style:name="P101" style:family="paragraph" style:parent-style-name="Normal">
      <style:paragraph-properties/>
    </style:style>
    <style:style style:name="T67" style:family="text">
      <style:text-properties style:font-name="Arial" style:font-name-complex="Arial"/>
    </style:style>
    <style:style style:name="P102" style:family="paragraph" style:parent-style-name="Normal">
      <style:paragraph-properties/>
    </style:style>
    <style:style style:name="P103" style:family="paragraph" style:parent-style-name="Normal">
      <style:paragraph-properties fo:text-align="both"/>
    </style:style>
    <style:style style:name="T68" style:family="text">
      <style:text-properties style:font-name="Arial" style:font-name-complex="Arial"/>
    </style:style>
    <style:style style:name="P104" style:family="paragraph" style:parent-style-name="Normal">
      <style:paragraph-properties/>
    </style:style>
    <style:style style:name="P105" style:family="paragraph" style:parent-style-name="Normal">
      <style:paragraph-properties fo:text-align="both"/>
    </style:style>
    <style:style style:name="T69" style:family="text">
      <style:text-properties style:font-name="Arial" style:font-name-complex="Arial"/>
    </style:style>
    <style:style style:name="P106" style:family="paragraph" style:parent-style-name="Normal">
      <style:paragraph-properties/>
    </style:style>
    <style:style style:name="T70" style:family="text">
      <style:text-properties style:font-name="Arial" style:font-name-complex="Arial"/>
    </style:style>
    <style:style style:name="P107" style:family="paragraph" style:parent-style-name="Normal">
      <style:paragraph-properties/>
    </style:style>
    <style:style style:name="P108" style:family="paragraph" style:parent-style-name="Normal">
      <style:paragraph-properties fo:text-align="both"/>
    </style:style>
    <style:style style:name="T71" style:family="text">
      <style:text-properties style:font-name="Arial" style:font-name-complex="Arial"/>
    </style:style>
    <style:style style:name="P109" style:family="paragraph" style:parent-style-name="Normal">
      <style:paragraph-properties/>
    </style:style>
    <style:style style:name="T72" style:family="text">
      <style:text-properties style:font-name="Arial" style:font-name-complex="Arial"/>
    </style:style>
    <style:style style:name="P110" style:family="paragraph" style:parent-style-name="Normal">
      <style:paragraph-properties/>
    </style:style>
    <style:style style:name="T73" style:family="text">
      <style:text-properties style:font-name="Arial" style:font-name-complex="Arial"/>
    </style:style>
    <style:style style:name="P111" style:family="paragraph" style:parent-style-name="Normal">
      <style:paragraph-properties/>
    </style:style>
    <style:style style:name="P112" style:family="paragraph" style:parent-style-name="Normal">
      <style:paragraph-properties fo:text-align="both"/>
    </style:style>
    <style:style style:name="T74" style:family="text">
      <style:text-properties style:font-name="Arial" style:font-name-complex="Arial"/>
    </style:style>
    <style:style style:name="P113" style:family="paragraph" style:parent-style-name="Normal">
      <style:paragraph-properties/>
    </style:style>
    <style:style style:name="T75" style:family="text">
      <style:text-properties style:font-name="Arial" style:font-name-complex="Arial"/>
    </style:style>
    <style:style style:name="P114" style:family="paragraph" style:parent-style-name="Normal">
      <style:paragraph-properties/>
    </style:style>
    <style:style style:name="P115" style:family="paragraph" style:parent-style-name="Normal">
      <style:paragraph-properties fo:text-align="center"/>
    </style:style>
    <style:style style:name="T76" style:family="text">
      <style:text-properties style:font-name="Arial" style:font-name-complex="Arial"/>
    </style:style>
    <style:style style:name="P116" style:family="paragraph" style:parent-style-name="Normal">
      <style:paragraph-properties/>
    </style:style>
    <style:style style:name="P117" style:family="paragraph" style:parent-style-name="Normal">
      <style:paragraph-properties fo:text-align="center"/>
    </style:style>
    <style:style style:name="T77" style:family="text">
      <style:text-properties style:font-name="Arial" style:font-name-complex="Arial"/>
    </style:style>
    <style:style style:name="P118" style:family="paragraph" style:parent-style-name="Normal">
      <style:paragraph-properties/>
    </style:style>
    <style:style style:name="P119" style:family="paragraph" style:parent-style-name="Normal">
      <style:paragraph-properties fo:text-align="center"/>
    </style:style>
    <style:style style:name="T78" style:family="text">
      <style:text-properties style:font-name="Arial" style:font-name-complex="Arial"/>
    </style:style>
    <style:style style:name="P120" style:family="paragraph" style:parent-style-name="Normal">
      <style:paragraph-properties/>
    </style:style>
    <style:style style:name="P121" style:family="paragraph" style:parent-style-name="Normal">
      <style:paragraph-properties fo:text-align="both"/>
    </style:style>
    <style:style style:name="T79" style:family="text">
      <style:text-properties style:font-name="Arial" style:font-name-complex="Arial"/>
    </style:style>
    <style:style style:name="P122" style:family="paragraph" style:parent-style-name="Normal">
      <style:paragraph-properties/>
    </style:style>
    <style:style style:name="P123" style:family="paragraph" style:parent-style-name="Normal">
      <style:paragraph-properties fo:text-align="center"/>
    </style:style>
    <style:style style:name="T80" style:family="text">
      <style:text-properties style:font-name="Arial" style:font-name-complex="Arial"/>
    </style:style>
    <style:style style:name="P124" style:family="paragraph" style:parent-style-name="Normal">
      <style:paragraph-properties/>
    </style:style>
    <style:style style:name="P125" style:family="paragraph" style:parent-style-name="Normal">
      <style:paragraph-properties fo:text-align="both"/>
    </style:style>
    <style:style style:name="T81" style:family="text">
      <style:text-properties style:font-name="Arial" style:font-name-complex="Arial"/>
    </style:style>
    <style:style style:name="P12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94364" style:family="table">
      <style:table-properties style:rel-width="100" table:align="center"/>
    </style:style>
    <style:style style:name="194364.0" style:family="table-column">
      <style:table-column-properties style:column-width="9.70cm"/>
    </style:style>
    <style:style style:name="194364.1" style:family="table-column">
      <style:table-column-properties style:column-width="7.94cm"/>
    </style:style>
    <style:style style:name="e63e56" style:family="table">
      <style:table-properties style:rel-width="100" table:align="center"/>
    </style:style>
    <style:style style:name="e63e56.0" style:family="table-column">
      <style:table-column-properties style:column-width="17.64cm"/>
    </style:style>
    <style:style style:name="dd2a1e" style:family="table">
      <style:table-properties style:rel-width="100" table:align="center"/>
    </style:style>
    <style:style style:name="dd2a1e.0" style:family="table-column">
      <style:table-column-properties style:column-width="11.47cm"/>
    </style:style>
    <style:style style:name="dd2a1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94364" table:style-name="194364">
          <table:table-column table:style-name="194364.0"/>
          <table:table-column table:style-name="194364.1"/>
          <table:table-row>
            <table:table-cell office:value-type="string">
              <text:p text:style-name="IM1"><draw:frame draw:style-name="fr1" draw:name="10626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63e56" table:style-name="e63e56">
          <table:table-column table:style-name="e63e5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11/2026</text:span></text:p>
        <text:p text:style-name="P3_InstBodyJustified"><text:span text:style-name="T3">Ano 2026 · Data 26/08/2026 · Status EM VIGOR</text:span></text:p>
        <text:p text:style-name="P4_InstBodyJustified"><text:span text:style-name="T4">Ementa: ALTERA O ART.1º DA LEI Nº 7.224, DE 04 DE FEVEREIRO DE 2025, QUE AUTORIZA A ALIENAÇÃO DE IMÓVEIS QUE ESPECIFICA, POR DOAÇÃO AO DER – DEPARTAMENTO DE ESTRADAS DE RODAGEM DO ESTADO DE SÃO PAULO/SP.</text:span></text:p>
        <text:p text:style-name="P5_InstBodyJustified"><text:span text:style-name="T5">LEI ORDINÁRIA Nº 7.511, DE 26 DE AGOSTO DE 2026</text:span></text:p>
        <text:p text:style-name="P6_InstBodyJustified"><text:span text:style-name="T6">PUBLICADO NO DIÁRIO OFICIAL DO MUNICÍPIO EM 27/08/2026 - ED. Nº 2683 - PÁG. Nº 5-7</text:span></text:p>
        <text:p text:style-name="P7_InstBodyJustified"><text:span text:style-name="T7">(ALTERA O ART.1º DA LEI Nº 7.224, DE 04 DE FEVEREIRO DE 2025, QUE AUTORIZA A ALIENAÇÃO DE IMÓVEIS QUE ESPECIFICA, POR DOAÇÃO AO DER – DEPARTAMENTO DE ESTRADAS DE RODAGEM DO ESTADO DE SÃO PAULO/SP.)</text:span></text:p>
        <text:p text:style-name="P8"><text:span text:style-name="T8">FAÇO SABER QUE A CÂMARA MUNICIPAL DE VOTUPORANGA APROVOU E EU, NOS TERMOS DO ARTIGO 56, III DA LEI ORGÂNICA DO MUNICÍPIO, SANCIONO E PROMULGO A SEGUINTE LEI:</text:span></text:p>
        <text:p text:style-name="P10"><text:span text:style-name="T9">Art. 1º </text:span><text:span text:style-name="T10">O art. 1º da </text:span><text:a xlink:type="simple" xlink:href="https://pesquisadeleis.com.br/sp/votuporanga/legislacao/110553/lei-ordinaria-7224-autoriza-a-alienacao-de-imoveis-que-especifica-por-doacao-ao-der-departamento-de-estradas-de-rodagem-do-estado-de-sao-paulosp">Lei nº 7.224, de 04 de fevereiro de 2025</text:a><text:span text:style-name="T11">, passa a vigorar com a seguinte redação:</text:span></text:p>
        <text:p text:style-name="P14"><text:span text:style-name="T12">“Art. 1º</text:span><text:span text:style-name="T13"> Fica o Poder Executivo autorizado a alienar ao DER – Departamento de Estradas de Rodagem do Estado de São Paulo/SP, por doação, os imóveis abaixo relacionados, situados no Município e Comarca de Votuporanga-SP, conforme segue:</text:span></text:p>
        <text:p text:style-name="P17"><text:span text:style-name="T14">IMÓVEL “1”</text:span></text:p>
        <text:p text:style-name="P19"><text:span text:style-name="T15">Assunto:</text:span><text:span text:style-name="T16"> Faixa de terra a ser doada ao Departamento de Estradas de Rodagem (DER), destinada a abertura de via.</text:span></text:p>
        <text:p text:style-name="P22"><text:span text:style-name="T17">Localização:</text:span><text:span text:style-name="T18"> Rodovia Péricles Belini SP 461, Km 121 + 950,47 metros e Km 121 + 968,69m</text:span></text:p>
        <text:p text:style-name="P25"><text:span text:style-name="T19">Proprietário:</text:span><text:span text:style-name="T20"> Prefeitura do Município de Votuporanga</text:span></text:p>
        <text:p text:style-name="P28"><text:span text:style-name="T21">Município: Votuporanga – SP</text:span></text:p>
        <text:p text:style-name="P30"><text:span text:style-name="T22">Matrícula:</text:span><text:span text:style-name="T23"> 35.952</text:span></text:p>
        <text:p text:style-name="P33"><text:span text:style-name="T24">Área Doada:</text:span><text:span text:style-name="T25"> 388,81m²</text:span></text:p>
        <text:p text:style-name="P36"><text:span text:style-name="T26"> DESCRIÇÃO PERIMÉTRICA</text:span></text:p>
        <text:p text:style-name="P38"><text:span text:style-name="T27">IMÓVEL:</text:span><text:span text:style-name="T28"> “inicia-se no vértice E0V-P-0122, Longitude: -50º00’11,178”, Latitude: -20º26’58,114” e Altitude: 501,05m, distante 25,00m do eixo de projeto na perpendicular da estaca 1.358 + 16,79m, deste ponto segue em linha reta pelo limite da faixa de domínio existente com azimute de 26º52’59” e distância de 18,21m, confrontando-se com a SP 461, rodovia Péricles Bellini até o vértice E0V-P-0123, Longitude: -50º00’10,894”, Latitude: -20º26’57,586” e Altitude: 501,27m, distante a 25,00m do eixo de projeto na perpendicular da estaca 1.359 + 15,01m, deste ponto deflete à direita e segue em linha reta pelo limite da faixa de domínio pretendida pelo projeto com azimute de 124º00’47” e distância de 9,90m, confrontando com área remanescente até o vértice E0V-P-0124, Longitude: -50º00’10,611”, Latitude: -20º26’57,766” e Altitude: 501,35m, deste ponto deflete à esquerda e segue em linha reta pelo limite da faixa de domínio pretendida pelo projeto com azimute de 106º04’46” e distância de 9,44m, confrontando-se com a área remanescente até o vértice E0V-P-0125, Longitude: -50º00’10,298”, Latitude: -20º26’57,851” e Altitude: 501,40m, deste ponto deflete à esquerda e segue em linha reta pelo limite da faixa de domínio pretendida pelo projeto com azimute de 87º59’49” e distância de 22,02m, confrontando-se com a área remanescente até o vértice E0V-P-0126, Longitude 50º00’09’539”, Latitude: -20º26’57,826” e Altitude: 501,83m, deste ponto deflete à direita e segue em linha reta pelo limite da faixa de domínio pretendida pelo projeto com azimute de 177º37’09” e distância de 6,28m, confrontando-se com a área remanescente até o vértice E0V P-0127, Longitude: -50º00’09,530”, Latitude: -20º26’030” e Altitude: 501,83m, deste ponto deflete à direita e segue em linha reta pelo limite da faixa de domínio pretendida pelo projeto com azimute 266º54’18” e distância de 47,84m, confrontando-se com a área remanescente até o vértice E0V-P-0122, referencial de partida da presente descrição, perfazendo uma área de 388,81m² (trezentos e oitenta e oito metros quadrados e oitenta e um decímetros quadrados). Todas as coordenadas aqui descritas estão georreferenciadas ao Sistema Geodésico Brasileiro tendo como Datum SIRGAS2000. A área foi obtida pelas coordenadas cartesianas locais referenciadas ao Sistema Geodésico Local (SGL-SIGEF). Todos os azimutes foram calculados pela fórmula do Problema Geodésico Inverso (Puissant). Perímetro e Distâncias foram calculados pelas coordenadas cartesianas geocêntricas.</text:span></text:p>
        <text:p text:style-name="P41"><text:span text:style-name="T29">“ÁREA REMANESCENTE”</text:span></text:p>
        <text:p text:style-name="P43"><text:span text:style-name="T30">Assunto:</text:span><text:span text:style-name="T31"> Área Remanescente da Matrícula nº 35.952</text:span></text:p>
        <text:p text:style-name="P46"><text:span text:style-name="T32">Localização:</text:span><text:span text:style-name="T33"> Rodovia Péricles Belini-SP 461 (sentido Votuporanga-Nhandeara)</text:span></text:p>
        <text:p text:style-name="P49"><text:span text:style-name="T34">Proprietário:</text:span><text:span text:style-name="T35"> Prefeitura do Município de Votuporanga</text:span></text:p>
        <text:p text:style-name="P52"><text:span text:style-name="T36">Município:</text:span><text:span text:style-name="T37"> Votuporanga - SP</text:span></text:p>
        <text:p text:style-name="P55"><text:span text:style-name="T38">Área Remanescente:</text:span><text:span text:style-name="T39"> 3.231,58m²</text:span></text:p>
        <text:p text:style-name="P58"><text:span text:style-name="T40">DESCRIÇÃO PERIMÉTRICA</text:span></text:p>
        <text:p text:style-name="P60"><text:span text:style-name="T41">IMÓVEL:</text:span><text:span text:style-name="T42"> inicia no marco 0 (M-0) cravado na margem direita da rodovia Péricles Belini SP-461, na confrontação com a propriedade da estrada municipal VTG-459 (Votuporanga) e com esta segue confrontando no rumo 49º26’25”SE, na distância de 113,65 metros, até o marco 1 (M-1); daí deflete à direita e segue confrontando com a estrada municipal VTG-374 (Votuporanga-Floreal), no rumo 49º35’17”SW, na distância de 18,34 metros, até o marco 2 (M-2); daí deflete à direita e segue num desenvolvimento em curva, na distância de 16,16 metros, confrontando com Neide Ribeiro da Silva e outros, matrícula nº 39.036 (outrora Tetsuo Senaha e outro, remanescente da matrícula nº 16.535), até o marco 3 (M-3); daí segue por uma reta ainda nessa confrontação, no rumo 79º10’06”NW, na distância de 112,68 metros, até o marco 4 (M-4); daí deflete à direita e segue confrontando pela margem da Rodovia Péricles Belini SP-461, no rumo 41º52’28”NE, na distância de 16,10 metros até o ponto E0V-P-0122, situado na Rodovia Péricles Belini SP 461, Km 121+950,47 metros; daí segue confrontando com a área doada ao DER da seguinte maneira: deflete à direita e segue com azimute de 86º54’18” e distância de 47,84 metros até o ponto E0V-P-0127, deflete à esquerda e segue com azimute de 357º37’09” e distância de 6,28 metros até o ponto E0V-P-0126, deflete à esquerda e segue com azimute de 267º59’49” e distância de 22,02 metros até o ponto E0V-P-0125, deflete à direita e segue com azimute de 286º04’46” e distância de 9,44 metros até o ponto E0V-P-0124, deflete à direita e segue com azimute de 304º00’47” e distância de 9,90 metros até o ponto E0V-P-0123, situado no Rodovia Péricles Belini SP 461, Km 121 + 968,69 metros; daí deflete à direita e segue confrontando com a Rodovia Péricles Belini SP 461 com rumo de 41º52’28” e distância de 29,05 metros até o ponto inicial da descrição, fechando uma área de 3.231,58m².</text:span></text:p>
        <text:p text:style-name="P63"><text:span text:style-name="T43">IMÓVEL “2”</text:span></text:p>
        <text:p text:style-name="P65"><text:span text:style-name="T44">Assunto:</text:span><text:span text:style-name="T45"> Faixa a ser doada ao Departamento de Estradas de Rodagem do Estado de São Paulo (DER), destinada a via.</text:span></text:p>
        <text:p text:style-name="P68"><text:span text:style-name="T46">Localização:</text:span><text:span text:style-name="T47"> Rodovia Péricles Bellini, Km 122+36,24m ao Km 122+114,17m</text:span></text:p>
        <text:p text:style-name="P71"><text:span text:style-name="T48">Proprietário:</text:span><text:span text:style-name="T49"> Prefeitura do Município de Votuporanga</text:span></text:p>
        <text:p text:style-name="P74"><text:span text:style-name="T50">Município: Votuporanga – SP</text:span></text:p>
        <text:p text:style-name="P76"><text:span text:style-name="T51">Matrícula:</text:span><text:span text:style-name="T52"> 50.454</text:span></text:p>
        <text:p text:style-name="P79"><text:span text:style-name="T53">Área Doada:</text:span><text:span text:style-name="T54"> 448,15m²</text:span></text:p>
        <text:p text:style-name="P82"><text:span text:style-name="T55"> DESCRIÇÃO PERIMÉTRICA</text:span></text:p>
        <text:p text:style-name="P84"><text:span text:style-name="T56">IMÓVEL:</text:span><text:span text:style-name="T57"> “Inicia-se no vértice E0V-P-0350, Longitude: -50º00’09,847”, Latitude: -20º26’55,632” e Altitude: 501,27m, distante 25,00m do eixo de projeto na perpendicular da estaca 1.363 + 2,31m, deste ponto segue em linha reta pelo limite da faixa de domínio existente com azimute de 26º48’14” e distância de 77,98m, confrontando-se com a SP 461, rodovia Péricles Bellini até o vértice E0V-P-0351, Longitude: -50º00’08,634”, Latitude: -20º26’53,369” e Altitude: 503,27m, distante a 25,00m do eixo de projeto na perpendicular da estaca 1.367 + 0,24m, deste ponto deflete à direita e segue em linha reta pelo limite da faixa de domínio pretendida pelo projeto com azimute de 174º39’52” e distância de 9,98m, confrontando-se com a área remanescente até o vértice E0V-P-0352, Longitude: -50º00’08,602”, Latitude: -20º26’53,692” e Altitude: 503,01m, deste ponto deflete à direita e segue em linha reta pelo limite da faixa de domínio pretendida pelo projeto com azimute de 200º43’57” e distância de 21,21m, confrontando-se com a área remanescente até o vértice E0V-P-0353, Longitude: -50º00’08,861”, Latitude: 20º26’54,337” e Altitude: 502,60m, deste ponto deflete à direita e segue em linha reta pelo limite da faixa de domínio pretendida pelo projeto com azimute de 208º54’40” e distância de 22,06m, confrontando-se com a área remanescente até o vértice E0V-P-0354, Longitude: 50º00’09,229”, Latitude: -20º26’54,965” e Altitude: 502,01m, deste ponto deflete à direita e segue em linha reta pelo limite da faixa de domínio pretendida pelo projeto com azimute de 212º03’04” e distância de 20,32m, confrontando-se com a área remanescente até o vértice E0V-P-0355, Longitude: -50º00’09,601”, Latitude: -20º26’55,525” e Altitude: 501,27m, deste ponto deflete à direita e segue em linha reta pelo limite da faixa de domínio pretendida pelo projeto com azimute de 245º13’26” e distância de 7,85m, confrontando-se com a área remanescente até o vértice E0V-P-0350, referencial de partida da presente descrição, perfazendo uma área de 448,15m² (quatrocentos e quarenta e oito metros quadrados e quinze decímetros quadrados). Todas as coordenadas aqui descritas estão georreferenciadas ao Sistema Geodésico Brasileiro tendo como Datum SIRGAS2000. A área foi obtida pelas coordenadas cartesianas locais referenciadas ao Sistema Geodésico Local (SGL-SIGEF). Todos os azimutes foram calculados pela fórmula do Problema Geodésico Inverso (Puissant). Perímetro e Distâncias foram calculados pelas coordenadas cartesianas geocêntricas.</text:span></text:p>
        <text:p text:style-name="P87"><text:span text:style-name="T58">“ÁREA REMANESCENTE”</text:span></text:p>
        <text:p text:style-name="P89"><text:span text:style-name="T59">Assunto:</text:span><text:span text:style-name="T60"> Área Remanescente da Matrícula nº 50.454</text:span></text:p>
        <text:p text:style-name="P92"><text:span text:style-name="T61">Localização:</text:span><text:span text:style-name="T62"> Rodovia Péricles Bellini</text:span></text:p>
        <text:p text:style-name="P95"><text:span text:style-name="T63">Proprietário:</text:span><text:span text:style-name="T64"> Prefeitura do Município de Votuporanga</text:span></text:p>
        <text:p text:style-name="P98"><text:span text:style-name="T65">Município: Votuporanga - SP</text:span></text:p>
        <text:p text:style-name="P100"><text:span text:style-name="T66">Área Remanescente:</text:span><text:span text:style-name="T67"> 2.991,23m²</text:span></text:p>
        <text:p text:style-name="P103"><text:span text:style-name="T68"> DESCRIÇÃO PERIMÉTRICA</text:span></text:p>
        <text:p text:style-name="P105"><text:span text:style-name="T69">IMÓVEL: :</text:span><text:span text:style-name="T70"> tem início no ponto 3, localizado no alinhamento da cerca da rodovia Péricles Bellini – SP-461 e o alinhamento da estrada municipal VTG-459, daí segue pelo alinhamento da estrada municipal VTG-459, no rumo 49º26’25”SE, numa extensão de 15,00 metros até o ponto 3A, localizado na divisa com Márcia Rogéria de Souza Laureano Castilho (outrora remanescente de terras de Sidinei Cerezo Vicente); daí deflete à esquerda e segue confrontando com propriedade de Márcia Rogéria de Souza Laureano Castilho, matrícula nº 53.032, Cadastro Municipal SO.22.07.01.02 (outrora remanescente de terras de Sidinei Cerezo Vicente), e posteriormente com propriedade de Silvio Renato Matta e sua mulher, matrícula nº 64.484, Cadastro Municipal SO.22.07.01.01 (outrora remanescente de terras de Sidinei Cerezo Vicente), no rumo 41º52’28” NE, numa extensão de 229,21 metros até o ponto 2-A-1, localizado na divisa com a propriedade de Gustavo de Souza Fava; daí deflete à esquerda e segue confrontando com este, no rumo 48º47’32” NW, numa extensão de 15,00 metros até o ponto 2-B, localizado na cerca da rodovia Péricles Bellini – SP-461; daí deflete à esquerda e segue pelo alinhamento da rodovia Péricles Bellini – SP-461, no rumo 41º52’28” SW, numa extensão de 128,40 metros até encontrar o ponto E0V-P-0351, localizado no alinhamento dessa rodovia com a Faixa 1 de propriedade do DER; daí segue confrontando com a Faixa 1 de propriedade do Departamento de Estradas e Rodagem (DER) da seguinte maneira: deflete à esquerda e segue com azimute de 174º39’52” e distância de 9,98 metros até o ponto E0V-P-0352, deflete à direita e segue com azimute de 200º43’57” com a distância de 21,21 metros até o ponto E0V-P-0353, deflete à direita e segue com azimute de 208º54’40” na distância de 22,06 metros até o ponto E0V-P-0354, deflete à direita e segue com azimute de 212º03’04” e distância de 20,32 metros até o ponto E0V-P-0355, deflete à direita e segue com azimute de 245º13’26” e na distância de 7,85 metros até o ponto E0V-P-0350, localizado no encontro da Faixa 1 de propriedade do Departamento de Estradas de Rodagem (DER) e com a Rodovia Péricles Bellini – SP-461; daí deflete finalmente à esquerda e segue confrontando com a Rodovia Péricles Bellini – SP-461, no rumo 41º52’28” SW e distância de 22,99 metros até o ponto inicial da descrição, fechando uma área de 2.991,23m².</text:span></text:p>
        <text:p text:style-name="P108"><text:span text:style-name="T71">Parágrafo único.</text:span><text:span text:style-name="T72"> Os imóveis doados são destinados à execução das obras e serviços de recuperação da pista (pavimentação dos acostamentos e melhorias da SP 461 - Rodovia Péricles Bellini), no trecho entre o KM 94,76 e o KM 124,00, localizado entre os Municípios de Nhandeara e Votuporanga.</text:span><text:span text:style-name="T73">”</text:span></text:p>
        <text:p text:style-name="P112"><text:span text:style-name="T74">Art. 2º </text:span><text:span text:style-name="T75">Esta lei entra em vigor na data de sua publicação.</text:span></text:p>
        <text:p text:style-name="P115"><text:span text:style-name="T76">Paço Municipal “Dr. Tancredo de Almeida Neves”, 26 de agosto de 2026.</text:span></text:p>
        <text:p text:style-name="P117"><text:span text:style-name="T77">Jorge Augusto Seba</text:span></text:p>
        <text:p text:style-name="P119"><text:span text:style-name="T78">Prefeito Municipal</text:span></text:p>
        <text:p text:style-name="P121"><text:span text:style-name="T79">Publicada e registrada no Departamento de Atos Administrativos e legislativos da Secretaria Municipal de Relações Institucionais e Gabinete Civil, data supra.</text:span></text:p>
        <text:p text:style-name="P123"><text:span text:style-name="T80">Nilton Cesar Santiago</text:span></text:p>
        <text:p text:style-name="P125"><text:span text:style-name="T81">Secretário Municipal de Relações Institucionais e Gabinete Civil</text:span></text:p>
        <text:p text:style-name="Standard"/>
        <table:table table:name="dd2a1e" table:style-name="dd2a1e">
          <table:table-column table:style-name="dd2a1e.0"/>
          <table:table-column table:style-name="dd2a1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8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94364" style:family="table">
      <style:table-properties style:rel-width="100" table:align="center"/>
    </style:style>
    <style:style style:name="194364.0" style:family="table-column">
      <style:table-column-properties style:column-width="9.70cm"/>
    </style:style>
    <style:style style:name="194364.1" style:family="table-column">
      <style:table-column-properties style:column-width="7.94cm"/>
    </style:style>
    <style:style style:name="e63e56" style:family="table">
      <style:table-properties style:rel-width="100" table:align="center"/>
    </style:style>
    <style:style style:name="e63e56.0" style:family="table-column">
      <style:table-column-properties style:column-width="17.64cm"/>
    </style:style>
    <style:style style:name="dd2a1e" style:family="table">
      <style:table-properties style:rel-width="100" table:align="center"/>
    </style:style>
    <style:style style:name="dd2a1e.0" style:family="table-column">
      <style:table-column-properties style:column-width="11.47cm"/>
    </style:style>
    <style:style style:name="dd2a1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58.000</dc:date>
    <meta:generator>PHPWord</meta:generator>
    <meta:initial-creator/>
    <meta:creation-date>2026-09-04T06:59:58.000</meta:creation-date>
    <meta:keyword/>
    <meta:user-defined meta:name="Category"/>
    <meta:user-defined meta:name="Company"/>
    <meta:user-defined meta:name="Manager"/>
  </office:meta>
</office:document-meta>
</file>