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8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29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0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31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both"/>
    </style:style>
    <style:style style:name="T32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fec8e" style:family="table">
      <style:table-properties style:rel-width="100" table:align="center"/>
    </style:style>
    <style:style style:name="6fec8e.0" style:family="table-column">
      <style:table-column-properties style:column-width="9.70cm"/>
    </style:style>
    <style:style style:name="6fec8e.1" style:family="table-column">
      <style:table-column-properties style:column-width="7.94cm"/>
    </style:style>
    <style:style style:name="8f6d20" style:family="table">
      <style:table-properties style:rel-width="100" table:align="center"/>
    </style:style>
    <style:style style:name="8f6d20.0" style:family="table-column">
      <style:table-column-properties style:column-width="17.64cm"/>
    </style:style>
    <style:style style:name="ac1464" style:family="table">
      <style:table-properties style:rel-width="100" table:align="center"/>
    </style:style>
    <style:style style:name="ac1464.0" style:family="table-column">
      <style:table-column-properties style:column-width="11.47cm"/>
    </style:style>
    <style:style style:name="ac146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fec8e" table:style-name="6fec8e">
          <table:table-column table:style-name="6fec8e.0"/>
          <table:table-column table:style-name="6fec8e.1"/>
          <table:table-row>
            <table:table-cell office:value-type="string">
              <text:p text:style-name="IM1"><draw:frame draw:style-name="fr1" draw:name="5d518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f6d20" table:style-name="8f6d20">
          <table:table-column table:style-name="8f6d2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510/2026</text:span></text:p>
        <text:p text:style-name="P3_InstBodyJustified"><text:span text:style-name="T3">Ano 2026 · Data 26/08/2026 · Status EM VIGOR</text:span></text:p>
        <text:p text:style-name="P4_InstBodyJustified"><text:span text:style-name="T4">Ementa: DISPÕE SOBRE AUTORIZAÇÃO DO PODER EXECUTIVO PARA DOAÇÃO DE FAIXA DE TERRA LOCALIZADA NA RODOVIA PÉRICLES BELLINI AO DEPARTAMENTO DE ESTRADAS DE RODAGEM DO ESTADO DE SÃO PAULO – DER/SP.</text:span></text:p>
        <text:p text:style-name="P5_InstBodyJustified"><text:span text:style-name="T5">LEI ORDINÁRIA Nº 7.510, DE 26 DE AGOSTO DE 2026</text:span></text:p>
        <text:p text:style-name="P6_InstBodyJustified"><text:span text:style-name="T6">PUBLICADO NO DIÁRIO OFICIAL DO MUNICÍPIO EM 27/08/2026 - ED. Nº 2683 - PÁG. Nº 4-5</text:span></text:p>
        <text:p text:style-name="P7_InstBodyJustified"><text:span text:style-name="T7">(DISPÕE SOBRE AUTORIZAÇÃO DO PODER EXECUTIVO PARA DOAÇÃO DE FAIXA DE TERRA LOCALIZADA NA RODOVIA PÉRICLES BELLINI AO DEPARTAMENTO DE ESTRADAS DE RODAGEM DO ESTADO DE SÃO PAULO – DER/SP.)</text:span></text:p>
        <text:p text:style-name="P8"><text:span text:style-name="T8">FAÇO SABER QUE A CÂMARA MUNICIPAL DE VOTUPORANGA APROVOU E EU, NOS TERMOS DO ARTIGO 56, III DA LEI ORGÂNICA DO MUNICÍPIO, SANCIONO E PROMULGO A SEGUINTE LEI:</text:span></text:p>
        <text:p text:style-name="P10"><text:span text:style-name="T9">Art. 1º </text:span><text:span text:style-name="T10">Fica o Poder Executivo autorizado a doar para o DER – Departamento de Estradas de Rodagem do Estado de São Paulo/SP, faixa de terra localizada na Rodovia Péricles Bellini SP 461, no Km 131+300m entre as estacas 2185 + 7,30m e 2192 + 2,97m, com a seguinte descrição:</text:span></text:p>
        <text:p text:style-name="P13"><text:span text:style-name="T11">IMÓVEL</text:span></text:p>
        <text:p text:style-name="P15"><text:span text:style-name="T12">Assunto: Faixa de terra a ser doada ao Departamento de Estradas de Rodagem (DER), destinada a abertura de via.</text:span></text:p>
        <text:p text:style-name="P17"><text:span text:style-name="T13">Localização: Rodovia Péricles Bellini SP 461, no km 131 + 300m entre as estacas 2185 + 7,30m e 2192 + 2,97m.</text:span></text:p>
        <text:p text:style-name="P19"><text:span text:style-name="T14">Proprietário: Prefeitura do Município de Votuporanga</text:span></text:p>
        <text:p text:style-name="P21"><text:span text:style-name="T15">Município: Votuporanga – SP</text:span></text:p>
        <text:p text:style-name="P23"><text:span text:style-name="T16">Cadastro Municipal: NE.41.13.01 lote 04 (área a ser doada)</text:span></text:p>
        <text:p text:style-name="P25"><text:span text:style-name="T17">Matrícula: 55.241</text:span></text:p>
        <text:p text:style-name="P27"><text:span text:style-name="T18">Área a ser doada: 3.018,52m²</text:span></text:p>
        <text:p text:style-name="P29"><text:span text:style-name="T19">DESCRIÇÃO PERIMÉTRICA:</text:span></text:p>
        <text:p text:style-name="P31"><text:span text:style-name="T20">IMÓVEL: “início no ponto 1 com coordenadas N=7.747.420,774 e E=606.319,032, distante 25,00m do eixo de projeto, na perpendicular da estaca 2185+7,30, deste ponto seguindo em linha reta com azimute de 359°0651", pelo limite da faixa de domínio pretendida pelo projeto, em uma distância de 17,85m, confrontando-se com a área remanescente até o ponto 2 com coordenadas N=7.747.438,624 e E=606.318,756, deste ponto defletindo a esquerda e seguindo em linha reta com azimute de 341°1403", pelo limite da faixa de domínio pretendida pelo projeto, em uma distância de 20,02m, confrontando-se com a área remanescente até o ponto 3 com coordenadas N=7.747.457,584 e E=606.312,314, deste ponto defletindo a esquerda e seguindo em linha reta com azimute 323°1054", pelo limite da faixa de domínio pretendida pelo projeto, em uma distância de 17,71m, confrontando-se com a área remanescente até o ponto 4 com coordenadas N=7.747.471,763 e E=606.301,699, deste ponto defletindo a esquerda e seguindo em linha reta com azimute 302°2937", pelo limite da faixa de domínio pretendida pelo projeto, em uma distância de 17,43m, confrontando-se com a área remanescente até o ponto 5 com coordenadas N=7.747.481,124 e E=606.287,002, deste ponto defletindo a esquerda e seguindo em linha reta com azimute 285°0754", pelo limite da faixa de domínio pretendida pelo projeto, em uma distância de 23,58m, confrontando-se com a área remanescente até o ponto 6 com coordenadas N=7.747.487,279 e E=606.264,239, deste ponto defletindo a direita e seguindo em linha reta com azimute 11°3012", pelo limite da faixa de domínio pretendida pelo projeto, em uma distância de 22,64m, confrontando-se com a área remanescente até o ponto 7 com coordenadas N=7.747.509,465 e E=606.268,754, deste ponto defletindo a direita e seguindo em linha reta com azimute 97°0414", pelo limite da faixa de domínio pretendida pelo projeto, em uma distância de 25,21m, confrontando-se com a área remanescente até o ponto 8 com coordenadas N=7.747.506,361 e E=606.293,775, deste ponto defletindo a esquerda e seguindo em linha reta com azimute 78°1858", pelo limite da faixa de domínio pretendida pelo projeto, em uma distância de 15,01m, confrontando-se com a área remanescente até o ponto 9 com coordenadas N=7.747.509,400 e E=606.308,471, deste ponto defletindo a esquerda e seguindo em linha reta com azimute 62°5420", pelo limite da faixa de domínio pretendida pelo projeto, em uma distância de 11,04m, confrontando-se com a área remanescente até o ponto 10 com coordenadas N=7.747.514,428 e E=606.318,299, deste ponto defletindo a esquerda e seguindo em linha reta com azimute 53°3314", pelo limite da faixa de domínio pretendida pelo projeto, em uma distância de 13,18m, confrontando-se com a área remanescente até o ponto 11 com coordenadas N=7.747.522,256 e E=606.328,898, deste ponto defletindo a esquerda e seguindo em linha reta com azimute 33°0011", pelo limite da faixa de domínio pretendida pelo projeto, em uma distância de 13,65m, confrontando-se com a área remanescente até o ponto 12 com coordenadas N=7.747.533,707 e E=606.336,335, deste ponto defletindo a esquerda e seguindo em linha reta com azimute 25°2337", pelo limite da faixa de domínio pretendida pelo projeto, em uma distância de 22,20m, confrontando-se com a área remanescente até o ponto 13 com coordenadas N=7.747.553,765 e E=606.345,857, distante 25,00m do eixo de projeto, na perpendicular da estaca 2192+2,97, deste ponto defletindo a direita e seguindo em linha reta com azimute 191°2414", pelo limite da faixa de domínio existente, em uma distância de 135,66 m, confrontando-se com a Rodovia SP 461 até o ponto 1, ponto este que é referencial de partida da presente descrição, perfazendo uma área de 3.018,52m² (três mil e dezoito metros quadrados e cinquenta e dois decímetros quadrados).</text:span></text:p>
        <text:p text:style-name="P33"><text:span text:style-name="T21"> </text:span><text:span text:style-name="T22">Art. 2º</text:span><text:span text:style-name="T23"> As despesas decorrentes da execução desta Lei correrão à conta das dotações orçamentárias próprias, suplementadas, se necessário.</text:span></text:p>
        <text:p text:style-name="P37"><text:span text:style-name="T24">Art. 3º </text:span><text:span text:style-name="T25">Esta Lei entra em vigor na data de sua publicação.</text:span></text:p>
        <text:p text:style-name="P40"><text:span text:style-name="T26">Paço Municipal “Dr. Tancredo de Almeida Neves”, 26 de agosto de 2026.</text:span></text:p>
        <text:p text:style-name="P42"><text:span text:style-name="T27">Jorge Augusto Seba</text:span></text:p>
        <text:p text:style-name="P44"><text:span text:style-name="T28">Prefeito Municipal</text:span></text:p>
        <text:p text:style-name="P46"><text:span text:style-name="T29">Publicada e registrada no Departamento de Atos Administrativos e Legislativos, da Secretaria Municipal de Relações Institucionais e Gabinete Civil, data supra.</text:span></text:p>
        <text:p text:style-name="P48"><text:span text:style-name="T30">Nilton Cesar Santiago</text:span></text:p>
        <text:p text:style-name="P50"><text:span text:style-name="T31">Secretário Municipal de Relações Institucionais e Gabinete Civil</text:span></text:p>
        <text:p text:style-name="P52"><text:span text:style-name="T32">Esta Lei sofreu Emenda da Comissão de Justiça e Redação da Câmara Municipal.</text:span></text:p>
        <text:p text:style-name="Standard"/>
        <table:table table:name="ac1464" table:style-name="ac1464">
          <table:table-column table:style-name="ac1464.0"/>
          <table:table-column table:style-name="ac146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67</text:span></text:p>
            </table:table-cell>
            <table:table-cell office:value-type="string">
              <text:p><text:span>Gerado em 04/09/2026 03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fec8e" style:family="table">
      <style:table-properties style:rel-width="100" table:align="center"/>
    </style:style>
    <style:style style:name="6fec8e.0" style:family="table-column">
      <style:table-column-properties style:column-width="9.70cm"/>
    </style:style>
    <style:style style:name="6fec8e.1" style:family="table-column">
      <style:table-column-properties style:column-width="7.94cm"/>
    </style:style>
    <style:style style:name="8f6d20" style:family="table">
      <style:table-properties style:rel-width="100" table:align="center"/>
    </style:style>
    <style:style style:name="8f6d20.0" style:family="table-column">
      <style:table-column-properties style:column-width="17.64cm"/>
    </style:style>
    <style:style style:name="ac1464" style:family="table">
      <style:table-properties style:rel-width="100" table:align="center"/>
    </style:style>
    <style:style style:name="ac1464.0" style:family="table-column">
      <style:table-column-properties style:column-width="11.47cm"/>
    </style:style>
    <style:style style:name="ac146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6:59:51.000</dc:date>
    <meta:generator>PHPWord</meta:generator>
    <meta:initial-creator/>
    <meta:creation-date>2026-09-04T06:59:51.000</meta:creation-date>
    <meta:keyword/>
    <meta:user-defined meta:name="Category"/>
    <meta:user-defined meta:name="Company"/>
    <meta:user-defined meta:name="Manager"/>
  </office:meta>
</office:document-meta>
</file>