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9pt" style:font-size-asian="9pt" style:font-size-complex="9pt" fo:color="#64748B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1pt" style:font-size-asian="11pt" style:font-size-complex="11pt" fo:color="#334155"/>
    </style:style>
    <style:style style:name="P7_InstBodyJustified" style:family="paragraph" style:parent-style-name="InstBodyJustified">
      <style:paragraph-properties/>
    </style:style>
    <style:style style:name="P8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P13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4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3" style:family="text">
      <style:text-properties style:font-name="Arial" style:font-name-complex="Arial"/>
    </style:style>
    <style:style style:name="P17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5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7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9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T20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1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T22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3" style:family="text">
      <style:text-properties style:font-name="Arial" style:font-name-complex="Arial"/>
    </style:style>
    <style:style style:name="P32" style:family="paragraph" style:parent-style-name="Normal">
      <style:paragraph-properties/>
    </style:style>
    <style:style style:name="T24" style:family="text">
      <style:text-properties style:font-name="Arial" style:font-name-complex="Arial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5" style:family="text">
      <style:text-properties style:font-name="Arial" style:font-name-complex="Arial"/>
    </style:style>
    <style:style style:name="P35" style:family="paragraph" style:parent-style-name="Normal">
      <style:paragraph-properties/>
    </style:style>
    <style:style style:name="T26" style:family="text">
      <style:text-properties style:font-name="Arial" style:font-name-complex="Arial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both"/>
    </style:style>
    <style:style style:name="T27" style:family="text">
      <style:text-properties style:font-name="Arial" style:font-name-complex="Arial"/>
    </style:style>
    <style:style style:name="P38" style:family="paragraph" style:parent-style-name="Normal">
      <style:paragraph-properties/>
    </style:style>
    <style:style style:name="T28" style:family="text">
      <style:text-properties style:font-name="Arial" style:font-name-complex="Arial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both"/>
    </style:style>
    <style:style style:name="T29" style:family="text">
      <style:text-properties style:font-name="Arial" style:font-name-complex="Arial"/>
    </style:style>
    <style:style style:name="P41" style:family="paragraph" style:parent-style-name="Normal">
      <style:paragraph-properties/>
    </style:style>
    <style:style style:name="T30" style:family="text">
      <style:text-properties style:font-name="Arial" style:font-name-complex="Arial"/>
    </style:style>
    <style:style style:name="P42" style:family="paragraph" style:parent-style-name="Normal">
      <style:paragraph-properties/>
    </style:style>
    <style:style style:name="P43" style:family="paragraph" style:parent-style-name="Normal">
      <style:paragraph-properties fo:text-align="both"/>
    </style:style>
    <style:style style:name="T31" style:family="text">
      <style:text-properties style:font-name="Arial" style:font-name-complex="Arial"/>
    </style:style>
    <style:style style:name="P44" style:family="paragraph" style:parent-style-name="Normal">
      <style:paragraph-properties/>
    </style:style>
    <style:style style:name="T32" style:family="text">
      <style:text-properties style:font-name="Arial" style:font-name-complex="Arial"/>
    </style:style>
    <style:style style:name="P45" style:family="paragraph" style:parent-style-name="Normal">
      <style:paragraph-properties/>
    </style:style>
    <style:style style:name="P46" style:family="paragraph" style:parent-style-name="Normal">
      <style:paragraph-properties fo:text-align="both"/>
    </style:style>
    <style:style style:name="T33" style:family="text">
      <style:text-properties style:font-name="Arial" style:font-name-complex="Arial"/>
    </style:style>
    <style:style style:name="P47" style:family="paragraph" style:parent-style-name="Normal">
      <style:paragraph-properties/>
    </style:style>
    <style:style style:name="P48" style:family="paragraph" style:parent-style-name="Normal">
      <style:paragraph-properties fo:text-align="both"/>
    </style:style>
    <style:style style:name="T34" style:family="text">
      <style:text-properties style:font-name="Arial" style:font-name-complex="Arial"/>
    </style:style>
    <style:style style:name="P49" style:family="paragraph" style:parent-style-name="Normal">
      <style:paragraph-properties/>
    </style:style>
    <style:style style:name="P50" style:family="paragraph" style:parent-style-name="Normal">
      <style:paragraph-properties fo:text-align="both"/>
    </style:style>
    <style:style style:name="T35" style:family="text">
      <style:text-properties style:font-name="Arial" style:font-name-complex="Arial"/>
    </style:style>
    <style:style style:name="P51" style:family="paragraph" style:parent-style-name="Normal">
      <style:paragraph-properties/>
    </style:style>
    <style:style style:name="P52" style:family="paragraph" style:parent-style-name="Normal">
      <style:paragraph-properties fo:text-align="both"/>
    </style:style>
    <style:style style:name="T36" style:family="text">
      <style:text-properties style:font-name="Arial" style:font-name-complex="Arial"/>
    </style:style>
    <style:style style:name="P53" style:family="paragraph" style:parent-style-name="Normal">
      <style:paragraph-properties/>
    </style:style>
    <style:style style:name="P54" style:family="paragraph" style:parent-style-name="Normal">
      <style:paragraph-properties fo:text-align="both"/>
    </style:style>
    <style:style style:name="T37" style:family="text">
      <style:text-properties style:font-name="Arial" style:font-name-complex="Arial"/>
    </style:style>
    <style:style style:name="P55" style:family="paragraph" style:parent-style-name="Normal">
      <style:paragraph-properties/>
    </style:style>
    <style:style style:name="P56" style:family="paragraph" style:parent-style-name="Normal">
      <style:paragraph-properties fo:text-align="both"/>
    </style:style>
    <style:style style:name="T38" style:family="text">
      <style:text-properties style:font-name="Arial" style:font-name-complex="Arial"/>
    </style:style>
    <style:style style:name="P57" style:family="paragraph" style:parent-style-name="Normal">
      <style:paragraph-properties/>
    </style:style>
    <style:style style:name="P58" style:family="paragraph" style:parent-style-name="Normal">
      <style:paragraph-properties fo:text-align="both"/>
    </style:style>
    <style:style style:name="T39" style:family="text">
      <style:text-properties style:font-name="Arial" style:font-name-complex="Arial"/>
    </style:style>
    <style:style style:name="P59" style:family="paragraph" style:parent-style-name="Normal">
      <style:paragraph-properties/>
    </style:style>
    <style:style style:name="P60" style:family="paragraph" style:parent-style-name="Normal">
      <style:paragraph-properties fo:text-align="both"/>
    </style:style>
    <style:style style:name="T40" style:family="text">
      <style:text-properties style:font-name="Arial" style:font-name-complex="Arial"/>
    </style:style>
    <style:style style:name="P61" style:family="paragraph" style:parent-style-name="Normal">
      <style:paragraph-properties/>
    </style:style>
    <style:style style:name="P62" style:family="paragraph" style:parent-style-name="Normal">
      <style:paragraph-properties fo:text-align="both"/>
    </style:style>
    <style:style style:name="T41" style:family="text">
      <style:text-properties style:font-name="Arial" style:font-name-complex="Arial"/>
    </style:style>
    <style:style style:name="P63" style:family="paragraph" style:parent-style-name="Normal">
      <style:paragraph-properties/>
    </style:style>
    <style:style style:name="P64" style:family="paragraph" style:parent-style-name="Normal">
      <style:paragraph-properties fo:text-align="both"/>
    </style:style>
    <style:style style:name="T42" style:family="text">
      <style:text-properties style:font-name="Arial" style:font-name-complex="Arial"/>
    </style:style>
    <style:style style:name="P65" style:family="paragraph" style:parent-style-name="Normal">
      <style:paragraph-properties/>
    </style:style>
    <style:style style:name="P66" style:family="paragraph" style:parent-style-name="Normal">
      <style:paragraph-properties fo:text-align="both"/>
    </style:style>
    <style:style style:name="T43" style:family="text">
      <style:text-properties style:font-name="Arial" style:font-name-complex="Arial"/>
    </style:style>
    <style:style style:name="P67" style:family="paragraph" style:parent-style-name="Normal">
      <style:paragraph-properties/>
    </style:style>
    <style:style style:name="P68" style:family="paragraph" style:parent-style-name="Normal">
      <style:paragraph-properties fo:text-align="both"/>
    </style:style>
    <style:style style:name="T44" style:family="text">
      <style:text-properties style:font-name="Arial" style:font-name-complex="Arial"/>
    </style:style>
    <style:style style:name="P69" style:family="paragraph" style:parent-style-name="Normal">
      <style:paragraph-properties/>
    </style:style>
    <style:style style:name="P70" style:family="paragraph" style:parent-style-name="Normal">
      <style:paragraph-properties fo:text-align="both"/>
    </style:style>
    <style:style style:name="T45" style:family="text">
      <style:text-properties style:font-name="Arial" style:font-name-complex="Arial"/>
    </style:style>
    <style:style style:name="P71" style:family="paragraph" style:parent-style-name="Normal">
      <style:paragraph-properties/>
    </style:style>
    <style:style style:name="P72" style:family="paragraph" style:parent-style-name="Normal">
      <style:paragraph-properties fo:text-align="both"/>
    </style:style>
    <style:style style:name="T46" style:family="text">
      <style:text-properties style:font-name="Arial" style:font-name-complex="Arial"/>
    </style:style>
    <style:style style:name="P73" style:family="paragraph" style:parent-style-name="Normal">
      <style:paragraph-properties/>
    </style:style>
    <style:style style:name="P74" style:family="paragraph" style:parent-style-name="Normal">
      <style:paragraph-properties fo:text-align="both"/>
    </style:style>
    <style:style style:name="T47" style:family="text">
      <style:text-properties style:font-name="Arial" style:font-name-complex="Arial"/>
    </style:style>
    <style:style style:name="P75" style:family="paragraph" style:parent-style-name="Normal">
      <style:paragraph-properties/>
    </style:style>
    <style:style style:name="T48" style:family="text">
      <style:text-properties style:font-name="Arial" style:font-name-complex="Arial"/>
    </style:style>
    <style:style style:name="P76" style:family="paragraph" style:parent-style-name="Normal">
      <style:paragraph-properties/>
    </style:style>
    <style:style style:name="P77" style:family="paragraph" style:parent-style-name="Normal">
      <style:paragraph-properties fo:text-align="both"/>
    </style:style>
    <style:style style:name="T49" style:family="text">
      <style:text-properties style:font-name="Arial" style:font-name-complex="Arial"/>
    </style:style>
    <style:style style:name="P78" style:family="paragraph" style:parent-style-name="Normal">
      <style:paragraph-properties/>
    </style:style>
    <style:style style:name="T50" style:family="text">
      <style:text-properties style:font-name="Arial" style:font-name-complex="Arial"/>
    </style:style>
    <style:style style:name="P79" style:family="paragraph" style:parent-style-name="Normal">
      <style:paragraph-properties/>
    </style:style>
    <style:style style:name="P80" style:family="paragraph" style:parent-style-name="Normal">
      <style:paragraph-properties fo:text-align="both"/>
    </style:style>
    <style:style style:name="T51" style:family="text">
      <style:text-properties style:font-name="Arial" style:font-name-complex="Arial"/>
    </style:style>
    <style:style style:name="P81" style:family="paragraph" style:parent-style-name="Normal">
      <style:paragraph-properties/>
    </style:style>
    <style:style style:name="T52" style:family="text">
      <style:text-properties style:font-name="Arial" style:font-name-complex="Arial"/>
    </style:style>
    <style:style style:name="P82" style:family="paragraph" style:parent-style-name="Normal">
      <style:paragraph-properties/>
    </style:style>
    <style:style style:name="P83" style:family="paragraph" style:parent-style-name="Normal">
      <style:paragraph-properties fo:text-align="both"/>
    </style:style>
    <style:style style:name="T53" style:family="text">
      <style:text-properties style:font-name="Arial" style:font-name-complex="Arial"/>
    </style:style>
    <style:style style:name="P84" style:family="paragraph" style:parent-style-name="Normal">
      <style:paragraph-properties/>
    </style:style>
    <style:style style:name="T54" style:family="text">
      <style:text-properties style:font-name="Arial" style:font-name-complex="Arial"/>
    </style:style>
    <style:style style:name="P85" style:family="paragraph" style:parent-style-name="Normal">
      <style:paragraph-properties/>
    </style:style>
    <style:style style:name="P86" style:family="paragraph" style:parent-style-name="Normal">
      <style:paragraph-properties fo:text-align="both"/>
    </style:style>
    <style:style style:name="T55" style:family="text">
      <style:text-properties style:font-name="Arial" style:font-name-complex="Arial"/>
    </style:style>
    <style:style style:name="P87" style:family="paragraph" style:parent-style-name="Normal">
      <style:paragraph-properties/>
    </style:style>
    <style:style style:name="T56" style:family="text">
      <style:text-properties style:font-name="Arial" style:font-name-complex="Arial"/>
    </style:style>
    <style:style style:name="P88" style:family="paragraph" style:parent-style-name="Normal">
      <style:paragraph-properties/>
    </style:style>
    <style:style style:name="P89" style:family="paragraph" style:parent-style-name="Normal">
      <style:paragraph-properties fo:text-align="both"/>
    </style:style>
    <style:style style:name="T57" style:family="text">
      <style:text-properties style:font-name="Arial" style:font-name-complex="Arial"/>
    </style:style>
    <style:style style:name="P90" style:family="paragraph" style:parent-style-name="Normal">
      <style:paragraph-properties/>
    </style:style>
    <style:style style:name="T58" style:family="text">
      <style:text-properties style:font-name="Arial" style:font-name-complex="Arial"/>
    </style:style>
    <style:style style:name="P91" style:family="paragraph" style:parent-style-name="Normal">
      <style:paragraph-properties/>
    </style:style>
    <style:style style:name="P92" style:family="paragraph" style:parent-style-name="Normal">
      <style:paragraph-properties fo:text-align="both"/>
    </style:style>
    <style:style style:name="T59" style:family="text">
      <style:text-properties style:font-name="Arial" style:font-name-complex="Arial"/>
    </style:style>
    <style:style style:name="P93" style:family="paragraph" style:parent-style-name="Normal">
      <style:paragraph-properties/>
    </style:style>
    <style:style style:name="T60" style:family="text">
      <style:text-properties style:font-name="Arial" style:font-name-complex="Arial"/>
    </style:style>
    <style:style style:name="P94" style:family="paragraph" style:parent-style-name="Normal">
      <style:paragraph-properties/>
    </style:style>
    <style:style style:name="P95" style:family="paragraph" style:parent-style-name="Normal">
      <style:paragraph-properties fo:text-align="both"/>
    </style:style>
    <style:style style:name="T61" style:family="text">
      <style:text-properties style:font-name="Arial" style:font-name-complex="Arial"/>
    </style:style>
    <style:style style:name="P96" style:family="paragraph" style:parent-style-name="Normal">
      <style:paragraph-properties/>
    </style:style>
    <style:style style:name="T62" style:family="text">
      <style:text-properties style:font-name="Arial" style:font-name-complex="Arial"/>
    </style:style>
    <style:style style:name="P97" style:family="paragraph" style:parent-style-name="Normal">
      <style:paragraph-properties/>
    </style:style>
    <style:style style:name="P98" style:family="paragraph" style:parent-style-name="Normal">
      <style:paragraph-properties fo:text-align="both"/>
    </style:style>
    <style:style style:name="T63" style:family="text">
      <style:text-properties style:font-name="Arial" style:font-name-complex="Arial"/>
    </style:style>
    <style:style style:name="P99" style:family="paragraph" style:parent-style-name="Normal">
      <style:paragraph-properties/>
    </style:style>
    <style:style style:name="T64" style:family="text">
      <style:text-properties style:font-name="Arial" style:font-name-complex="Arial"/>
    </style:style>
    <style:style style:name="P100" style:family="paragraph" style:parent-style-name="Normal">
      <style:paragraph-properties/>
    </style:style>
    <style:style style:name="P101" style:family="paragraph" style:parent-style-name="Normal">
      <style:paragraph-properties fo:text-align="center"/>
    </style:style>
    <style:style style:name="T65" style:family="text">
      <style:text-properties style:font-name="Arial" style:font-name-complex="Arial"/>
    </style:style>
    <style:style style:name="P102" style:family="paragraph" style:parent-style-name="Normal">
      <style:paragraph-properties/>
    </style:style>
    <style:style style:name="P103" style:family="paragraph" style:parent-style-name="Normal">
      <style:paragraph-properties fo:text-align="center"/>
    </style:style>
    <style:style style:name="T66" style:family="text">
      <style:text-properties style:font-name="Arial" style:font-name-complex="Arial"/>
    </style:style>
    <style:style style:name="P104" style:family="paragraph" style:parent-style-name="Normal">
      <style:paragraph-properties/>
    </style:style>
    <style:style style:name="P105" style:family="paragraph" style:parent-style-name="Normal">
      <style:paragraph-properties fo:text-align="center"/>
    </style:style>
    <style:style style:name="T67" style:family="text">
      <style:text-properties style:font-name="Arial" style:font-name-complex="Arial"/>
    </style:style>
    <style:style style:name="P106" style:family="paragraph" style:parent-style-name="Normal">
      <style:paragraph-properties/>
    </style:style>
    <style:style style:name="P107" style:family="paragraph" style:parent-style-name="Normal">
      <style:paragraph-properties fo:text-align="both"/>
    </style:style>
    <style:style style:name="T68" style:family="text">
      <style:text-properties style:font-name="Arial" style:font-name-complex="Arial"/>
    </style:style>
    <style:style style:name="P108" style:family="paragraph" style:parent-style-name="Normal">
      <style:paragraph-properties/>
    </style:style>
    <style:style style:name="P109" style:family="paragraph" style:parent-style-name="Normal">
      <style:paragraph-properties fo:text-align="center"/>
    </style:style>
    <style:style style:name="T69" style:family="text">
      <style:text-properties style:font-name="Arial" style:font-name-complex="Arial"/>
    </style:style>
    <style:style style:name="P110" style:family="paragraph" style:parent-style-name="Normal">
      <style:paragraph-properties/>
    </style:style>
    <style:style style:name="P111" style:family="paragraph" style:parent-style-name="Normal">
      <style:paragraph-properties fo:text-align="center"/>
    </style:style>
    <style:style style:name="T70" style:family="text">
      <style:text-properties style:font-name="Arial" style:font-name-complex="Arial"/>
    </style:style>
    <style:style style:name="P112" style:family="paragraph" style:parent-style-name="Normal">
      <style:paragraph-properties/>
    </style:style>
    <style:style style:name="P113" style:family="paragraph" style:parent-style-name="Normal">
      <style:paragraph-properties fo:text-align="both"/>
    </style:style>
    <style:style style:name="T71" style:family="text">
      <style:text-properties style:font-name="Arial" style:font-name-complex="Arial"/>
    </style:style>
    <style:style style:name="P114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5e1a7a" style:family="table">
      <style:table-properties style:rel-width="100" table:align="center"/>
    </style:style>
    <style:style style:name="5e1a7a.0" style:family="table-column">
      <style:table-column-properties style:column-width="9.70cm"/>
    </style:style>
    <style:style style:name="5e1a7a.1" style:family="table-column">
      <style:table-column-properties style:column-width="7.94cm"/>
    </style:style>
    <style:style style:name="ab3b8d" style:family="table">
      <style:table-properties style:rel-width="100" table:align="center"/>
    </style:style>
    <style:style style:name="ab3b8d.0" style:family="table-column">
      <style:table-column-properties style:column-width="17.64cm"/>
    </style:style>
    <style:style style:name="664cbe" style:family="table">
      <style:table-properties style:rel-width="100" table:align="center"/>
    </style:style>
    <style:style style:name="664cbe.0" style:family="table-column">
      <style:table-column-properties style:column-width="11.47cm"/>
    </style:style>
    <style:style style:name="664cbe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5e1a7a" table:style-name="5e1a7a">
          <table:table-column table:style-name="5e1a7a.0"/>
          <table:table-column table:style-name="5e1a7a.1"/>
          <table:table-row>
            <table:table-cell office:value-type="string">
              <text:p text:style-name="IM1"><draw:frame draw:style-name="fr1" draw:name="c67ec5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ab3b8d" table:style-name="ab3b8d">
          <table:table-column table:style-name="ab3b8d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7/2026</text:span></text:p>
        <text:p text:style-name="P3_InstBodyJustified"><text:span text:style-name="T3">Ano 2026 · Data 18/08/2026 · Status EM VIGOR</text:span></text:p>
        <text:p text:style-name="P4_InstBodyJustified"><text:span text:style-name="T4">Ementa: INSTITUI O CONSELHO LEGISLATIVO DE ACOMPANHAMENTO DE POLÍTICAS PÚBLICAS MUNICIPAIS, NO ÂMBITO DA CÂMARA MUNICIPAL E DÁ OUTRAS PROVIDÊNCIAS.</text:span></text:p>
        <text:p text:style-name="P5_InstBodyJustified"><text:span text:style-name="T5">RESOLUÇÃO Nº 7, DE 18 DE AGOSTO DE 2026</text:span></text:p>
        <text:p text:style-name="P6_InstBodyJustified"><text:span text:style-name="T6">PUBLICADO NO DIÁRIO OFICIAL DO MUNICÍPIO EM 19/08/2026 - ED. Nº 2677 - PÁG. Nº 10-11</text:span></text:p>
        <text:p text:style-name="P7_InstBodyJustified"><text:span text:style-name="T7">(INSTITUI O CONSELHO LEGISLATIVO DE ACOMPANHAMENTO DE POLÍTICAS PÚBLICAS MUNICIPAIS, NO ÂMBITO DA CÂMARA MUNICIPAL E DÁ OUTRAS PROVIDÊNCIAS.)</text:span></text:p>
        <text:p text:style-name="P8"><text:span text:style-name="T8">FAÇO SABER QUE A CÂMARA MUNICIPAL DE VOTUPORANGA APROVOU E EU, NOS TERMOS DO INCISO IV, DO ARTIGO 18, DA LEI ORGÂNICA DO MUNICÍPIO, PROMULGO A SEGUINTE RESOLUÇÃO:</text:span></text:p>
        <text:p text:style-name="P10"><text:span text:style-name="T9">Art. 1°</text:span><text:span text:style-name="T10"> Fica instituído o Conselho Legislativo de Acompanhamento de Políticas Públicas Municipais, órgão colegiado técnico-legislativo de natureza institucional e independente, sob a coordenação da Diretoria Legislativa, que contará com o apoio dos demais órgãos deste Poder Legislativo.</text:span></text:p>
        <text:p text:style-name="P13"><text:span text:style-name="T11">Parágrafo único.</text:span><text:span text:style-name="T12"> O mandato do Conselho coincidirá com o mandato da Mesa Diretora.</text:span></text:p>
        <text:p text:style-name="P16"><text:span text:style-name="T13">Art. 2°</text:span><text:span text:style-name="T14"> O Conselho Legislativo de Acompanhamento de Políticas Públicas Municipais tem por finalidade acompanhar, fiscalizar, avaliar, deliberar e recomendar sobre políticas públicas municipais e sugestões legislativas, utilizando instrumentos próprios do Poder Legislativo.</text:span></text:p>
        <text:p text:style-name="P19"><text:span text:style-name="T15">Art. 3°</text:span><text:span text:style-name="T16"> O Conselho será composto por um terço dos membros da Câmara Municipal, em princípio, de comum acordo entre o Presidente da Câmara e os Líderes das bancadas, sendo prevalecidas as decisões tomadas pelo voto da maioria dos líderes presentes.</text:span></text:p>
        <text:p text:style-name="P22"><text:span text:style-name="T17">§ 1°</text:span><text:span text:style-name="T18"> Assegurar-se-á, tanto quanto possível, a representação proporcional partidária dos partidos políticos com assento na Câmara Municipal.</text:span></text:p>
        <text:p text:style-name="P25"><text:span text:style-name="T19">§ 2°</text:span><text:span text:style-name="T20"> Não havendo acordo, proceder-se-á à escolha dos membros do Conselho, por votação de cada Vereador, considerando eleitos os mais votados.</text:span></text:p>
        <text:p text:style-name="P28"><text:span text:style-name="T21">§ 3°</text:span><text:span text:style-name="T22"> Havendo empate, considerar-se-á eleito o Vereador mais votado no último pleito eleitoral, em caso de empate, aquele com maior número de mandatos e persistindo o empate, o mais idoso.</text:span></text:p>
        <text:p text:style-name="P31"><text:span text:style-name="T23">§ 4°</text:span><text:span text:style-name="T24"> Proceder-se-á a tantas votações quantas forem necessárias, para completar o preenchimento de todos os cargos no Conselho.</text:span></text:p>
        <text:p text:style-name="P34"><text:span text:style-name="T25">§ 5°</text:span><text:span text:style-name="T26"> O Conselho elegerá, dentre seus integrantes, um Presidente, um Vice-Presidente e um Relator, vedada a recondução para o mesmo cargo.</text:span></text:p>
        <text:p text:style-name="P37"><text:span text:style-name="T27">§ 6°</text:span><text:span text:style-name="T28"> Nas ausências ou impedimentos do Presidente, do Vice-Presidente ou do Relator, observar-se-á a substituição sucessiva entre os ocupantes dos cargos.</text:span></text:p>
        <text:p text:style-name="P40"><text:span text:style-name="T29">§ 7°</text:span><text:span text:style-name="T30"> Na ausência simultânea do Presidente, do Vice-Presidente e do Relator, os membros presentes escolherão, dentre si, quem presidirá a reunião, cabendo ao Presidente designar o Relator, se necessário.</text:span></text:p>
        <text:p text:style-name="P43"><text:span text:style-name="T31">Art. 4°</text:span><text:span text:style-name="T32"> Compete ao Conselho Legislativo de Acompanhamento de Políticas Públicas Municipais:</text:span></text:p>
        <text:p text:style-name="P46"><text:span text:style-name="T33">I - acompanhar a formulação, implementação, execução e avaliação das políticas públicas municipais;</text:span></text:p>
        <text:p text:style-name="P48"><text:span text:style-name="T34">II - requisitar informações aos órgãos da Administração Municipal, na forma da legislação vigente;</text:span></text:p>
        <text:p text:style-name="P50"><text:span text:style-name="T35">III - promover audiências públicas, reuniões e debates com especialistas, representantes do Poder Executivo e da sociedade civil para discussão de políticas públicas;</text:span></text:p>
        <text:p text:style-name="P52"><text:span text:style-name="T36">IV - receber demandas da população para a promoção de políticas públicas;</text:span></text:p>
        <text:p text:style-name="P54"><text:span text:style-name="T37">V - realizar visitas técnicas;</text:span></text:p>
        <text:p text:style-name="P56"><text:span text:style-name="T38">VI - emitir pareceres e relatórios sobre a efetividade das políticas públicas;</text:span></text:p>
        <text:p text:style-name="P58"><text:span text:style-name="T39">VII - receber e opinar sobre sugestões legislativas apresentadas por associações e órgãos de classe, sindicatos, entidades organizadas da sociedade civil e de iniciativa popular;</text:span></text:p>
        <text:p text:style-name="P60"><text:span text:style-name="T40">VIII - sugerir medidas legislativas destinadas ao aperfeiçoamento das políticas públicas municipais;</text:span></text:p>
        <text:p text:style-name="P62"><text:span text:style-name="T41">IX - acompanhar a aplicação de recursos públicos destinados a programas governamentais;</text:span></text:p>
        <text:p text:style-name="P64"><text:span text:style-name="T42">X - fiscalizar a implementação de leis aprovadas pela Câmara que promovam políticas públicas municipais;</text:span></text:p>
        <text:p text:style-name="P66"><text:span text:style-name="T43">XI - acompanhar o cumprimento das metas estabelecidas no Plano Plurianual (PPA), na Lei de Diretrizes Orçamentárias (LDO) e na Lei Orçamentária Anual (LOA);</text:span></text:p>
        <text:p text:style-name="P68"><text:span text:style-name="T44">XII - elaborar relatório anual de avaliação da execução e da efetividade das políticas públicas municipais, encaminhando-o à Mesa Diretora e ao Poder Executivo, com ampla divulgação no sítio eletrônico oficial da Câmara Municipal;</text:span></text:p>
        <text:p text:style-name="P70"><text:span text:style-name="T45">XIII - encaminhar, obrigatoriamente, aos órgãos de controle externo competentes os relatórios que identifiquem pontos de atenção, indícios de irregularidades ou outras situações que justifiquem a adoção de medidas de fiscalização e controle; e,</text:span></text:p>
        <text:p text:style-name="P72"><text:span text:style-name="T46">XIV - exercer outras atribuições correlatas.</text:span></text:p>
        <text:p text:style-name="P74"><text:span text:style-name="T47">Parágrafo único.</text:span><text:span text:style-name="T48"> As audiências públicas dispostas no inciso III serão realizadas de forma bimestral, a convite do Conselho Legislativo de Acompanhamento de Políticas Públicas Municipais.</text:span></text:p>
        <text:p text:style-name="P77"><text:span text:style-name="T49">Art. 5°</text:span><text:span text:style-name="T50"> O Conselho reunir-se-á ordinariamente a cada 2 (dois) meses durante o período de seu funcionamento e, extraordinariamente, sempre que convocada por seu Presidente ou pela maioria de seus membros.</text:span></text:p>
        <text:p text:style-name="P80"><text:span text:style-name="T51">§ 1°</text:span><text:span text:style-name="T52"> As reuniões serão públicas e registradas em ata.</text:span></text:p>
        <text:p text:style-name="P83"><text:span text:style-name="T53">§ 2°</text:span><text:span text:style-name="T54"> As deliberações serão tomadas por maioria simples dos votos dos membros presentes.</text:span></text:p>
        <text:p text:style-name="P86"><text:span text:style-name="T55">§ 3°</text:span><text:span text:style-name="T56"> O Presidente somente exercerá o direito de voto em caso de empate nas deliberações.</text:span></text:p>
        <text:p text:style-name="P89"><text:span text:style-name="T57">Art. 6°</text:span><text:span text:style-name="T58"> O Conselho poderá solicitar, por intermédio da Presidência da Câmara, o auxílio de órgãos técnicos municipais, estaduais ou federais para subsidiar suas análises.</text:span></text:p>
        <text:p text:style-name="P92"><text:span text:style-name="T59">Art. 7°</text:span><text:span text:style-name="T60"> Os casos omissos serão resolvidos pelo Conselho Legislativo de Acompanhamento de Políticas Públicas Municipais.</text:span></text:p>
        <text:p text:style-name="P95"><text:span text:style-name="T61">Art. 8°</text:span><text:span text:style-name="T62"> As despesas decorrentes da execução desta Resolução correrão por conta de dotações orçamentárias próprias, observados os limites legais e a disponibilidade financeira.</text:span></text:p>
        <text:p text:style-name="P98"><text:span text:style-name="T63">Art. 9°</text:span><text:span text:style-name="T64"> Esta Resolução entra em vigor na data de sua publicação.</text:span></text:p>
        <text:p text:style-name="P101"><text:span text:style-name="T65">Plenário “Dr. Octávio Viscardi”, 18 de agosto de 2026.</text:span></text:p>
        <text:p text:style-name="P103"><text:span text:style-name="T66">DANIEL DAVID</text:span></text:p>
        <text:p text:style-name="P105"><text:span text:style-name="T67">Presidente</text:span></text:p>
        <text:p text:style-name="P107"><text:span text:style-name="T68">Publicada e registrada na Secretaria Administrativa da Câmara Municipal de Votuporanga, em 18 de agosto de 2026.</text:span></text:p>
        <text:p text:style-name="P109"><text:span text:style-name="T69">MAURILO PIMENTA DE MORAIS</text:span></text:p>
        <text:p text:style-name="P111"><text:span text:style-name="T70">Diretor Administrativo</text:span></text:p>
        <text:p text:style-name="P113"><text:span text:style-name="T71">Esta Resolução originou-se no Projeto de Resolução nº 7/2026 de autoria da Mesa Diretora.</text:span></text:p>
        <text:p text:style-name="Standard"/>
        <table:table table:name="664cbe" table:style-name="664cbe">
          <table:table-column table:style-name="664cbe.0"/>
          <table:table-column table:style-name="664cbe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9160</text:span></text:p>
            </table:table-cell>
            <table:table-cell office:value-type="string">
              <text:p><text:span>Gerado em 04/09/2026 03:5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5e1a7a" style:family="table">
      <style:table-properties style:rel-width="100" table:align="center"/>
    </style:style>
    <style:style style:name="5e1a7a.0" style:family="table-column">
      <style:table-column-properties style:column-width="9.70cm"/>
    </style:style>
    <style:style style:name="5e1a7a.1" style:family="table-column">
      <style:table-column-properties style:column-width="7.94cm"/>
    </style:style>
    <style:style style:name="ab3b8d" style:family="table">
      <style:table-properties style:rel-width="100" table:align="center"/>
    </style:style>
    <style:style style:name="ab3b8d.0" style:family="table-column">
      <style:table-column-properties style:column-width="17.64cm"/>
    </style:style>
    <style:style style:name="664cbe" style:family="table">
      <style:table-properties style:rel-width="100" table:align="center"/>
    </style:style>
    <style:style style:name="664cbe.0" style:family="table-column">
      <style:table-column-properties style:column-width="11.47cm"/>
    </style:style>
    <style:style style:name="664cbe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9-04T06:59:58.000</dc:date>
    <meta:generator>PHPWord</meta:generator>
    <meta:initial-creator/>
    <meta:creation-date>2026-09-04T06:59:58.000</meta:creation-date>
    <meta:keyword/>
    <meta:user-defined meta:name="Category"/>
    <meta:user-defined meta:name="Company"/>
    <meta:user-defined meta:name="Manager"/>
  </office:meta>
</office:document-meta>
</file>