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4ccd1" style:family="table">
      <style:table-properties style:rel-width="100" table:align="center"/>
    </style:style>
    <style:style style:name="64ccd1.0" style:family="table-column">
      <style:table-column-properties style:column-width="9.70cm"/>
    </style:style>
    <style:style style:name="64ccd1.1" style:family="table-column">
      <style:table-column-properties style:column-width="7.94cm"/>
    </style:style>
    <style:style style:name="e1a7ec" style:family="table">
      <style:table-properties style:rel-width="100" table:align="center"/>
    </style:style>
    <style:style style:name="e1a7ec.0" style:family="table-column">
      <style:table-column-properties style:column-width="17.64cm"/>
    </style:style>
    <style:style style:name="e16a60" style:family="table">
      <style:table-properties style:rel-width="100" table:align="center"/>
    </style:style>
    <style:style style:name="e16a60.0" style:family="table-column">
      <style:table-column-properties style:column-width="11.47cm"/>
    </style:style>
    <style:style style:name="e16a6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4ccd1" table:style-name="64ccd1">
          <table:table-column table:style-name="64ccd1.0"/>
          <table:table-column table:style-name="64ccd1.1"/>
          <table:table-row>
            <table:table-cell office:value-type="string">
              <text:p text:style-name="IM1"><draw:frame draw:style-name="fr1" draw:name="acf8f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1a7ec" table:style-name="e1a7ec">
          <table:table-column table:style-name="e1a7e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2026</text:span></text:p>
        <text:p text:style-name="P3_InstBodyJustified"><text:span text:style-name="T3">Ano 2026 · Data 18/08/2026 · Status EM VIGOR</text:span></text:p>
        <text:p text:style-name="P4_InstBodyJustified"><text:span text:style-name="T4">Ementa: DISPÕE SOBRE A INCLUSÃO DO ART. 235-B NA RESOLUÇÃO Nº 05, DE 08 DE AGOSTO DE 2019.</text:span></text:p>
        <text:p text:style-name="P5_InstBodyJustified"><text:span text:style-name="T5">RESOLUÇÃO Nº 6, DE 18 DE AGOSTO DE 2026</text:span></text:p>
        <text:p text:style-name="P6_InstBodyJustified"><text:span text:style-name="T6">PUBLICADO NO DIÁRIO OFICIAL DO MUNICÍPIO EM 19/08/2026 - ED. Nº 2677 - PÁG. Nº 10</text:span></text:p>
        <text:p text:style-name="P7_InstBodyJustified"><text:span text:style-name="T7">(DISPÕE SOBRE A INCLUSÃO DO ART. 235-B NA RESOLUÇÃO Nº 05, DE 08 DE AGOSTO DE 2019.)</text:span></text:p>
        <text:p text:style-name="P8"><text:span text:style-name="T8">FAÇO SABER QUE A CÂMARA MUNICIPAL DE VOTUPORANGA APROVOU E EU, NOS TERMOS DO INCISO IV, DO ARTIGO 18, DA LEI ORGÂNICA DO MUNICÍPIO, PROMULGO A SEGUINTE RESOLUÇÃO:</text:span></text:p>
        <text:p text:style-name="P10"><text:span text:style-name="T9">Art. 1°</text:span><text:span text:style-name="T10"> Fica incluído o art. 235-B na Resolução nº 05, de 08 de agosto de 2019, com a seguinte redação:</text:span></text:p>
        <text:p text:style-name="P13"><text:span text:style-name="T11">“Art. 235-B. </text:span><text:span text:style-name="T12">A Câmara Municipal em observância à Constituição Federal e à Lei de Responsabilidade Fiscal promoverá, por meio de seu órgão competente, o incentivo à participação popular com a finalidade de promover e acompanhar políticas públicas municipais, bem como o exercício efetivo de suas atribuições institucionais de planejamento, transparência e controle externo da gestão fiscal do Poder Executivo.</text:span></text:p>
        <text:p text:style-name="P16"><text:span text:style-name="T13">Parágrafo único.</text:span><text:span text:style-name="T14"> O órgão competente será instituído por Resolução própria, onde serão definidas as atribuições e composição de seus membros.</text:span><text:span text:style-name="T15">”</text:span></text:p>
        <text:p text:style-name="P20"><text:span text:style-name="T16">Art. 2°</text:span><text:span text:style-name="T17"> Esta Resolução entra em vigor na data de sua publicação.</text:span></text:p>
        <text:p text:style-name="P23"><text:span text:style-name="T18">Plenário “Dr. Octávio Viscardi”, 18 de agosto de 2026.</text:span></text:p>
        <text:p text:style-name="P25"><text:span text:style-name="T19">DANIEL DAVID</text:span></text:p>
        <text:p text:style-name="P27"><text:span text:style-name="T20">Presidente</text:span></text:p>
        <text:p text:style-name="P29"><text:span text:style-name="T21">Publicado e registrado na Secretaria Administrativa da Câmara Municipal de Votuporanga, em 18 de agosto de 2026.</text:span></text:p>
        <text:p text:style-name="P31"><text:span text:style-name="T22">MAURILO PIMENTA DE MORAIS</text:span></text:p>
        <text:p text:style-name="P33"><text:span text:style-name="T23">Diretor Administrativo</text:span></text:p>
        <text:p text:style-name="P35"><text:span text:style-name="T24">Esta Resolução originou-se no Projeto de Resolução nº 6/2026 de autoria da Mesa Diretora.</text:span></text:p>
        <text:p text:style-name="Standard"/>
        <table:table table:name="e16a60" table:style-name="e16a60">
          <table:table-column table:style-name="e16a60.0"/>
          <table:table-column table:style-name="e16a6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9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4ccd1" style:family="table">
      <style:table-properties style:rel-width="100" table:align="center"/>
    </style:style>
    <style:style style:name="64ccd1.0" style:family="table-column">
      <style:table-column-properties style:column-width="9.70cm"/>
    </style:style>
    <style:style style:name="64ccd1.1" style:family="table-column">
      <style:table-column-properties style:column-width="7.94cm"/>
    </style:style>
    <style:style style:name="e1a7ec" style:family="table">
      <style:table-properties style:rel-width="100" table:align="center"/>
    </style:style>
    <style:style style:name="e1a7ec.0" style:family="table-column">
      <style:table-column-properties style:column-width="17.64cm"/>
    </style:style>
    <style:style style:name="e16a60" style:family="table">
      <style:table-properties style:rel-width="100" table:align="center"/>
    </style:style>
    <style:style style:name="e16a60.0" style:family="table-column">
      <style:table-column-properties style:column-width="11.47cm"/>
    </style:style>
    <style:style style:name="e16a6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1.000</dc:date>
    <meta:generator>PHPWord</meta:generator>
    <meta:initial-creator/>
    <meta:creation-date>2026-09-04T06:59:51.000</meta:creation-date>
    <meta:keyword/>
    <meta:user-defined meta:name="Category"/>
    <meta:user-defined meta:name="Company"/>
    <meta:user-defined meta:name="Manager"/>
  </office:meta>
</office:document-meta>
</file>