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19e2a" style:family="table">
      <style:table-properties style:rel-width="100" table:align="center"/>
    </style:style>
    <style:style style:name="e19e2a.0" style:family="table-column">
      <style:table-column-properties style:column-width="9.70cm"/>
    </style:style>
    <style:style style:name="e19e2a.1" style:family="table-column">
      <style:table-column-properties style:column-width="7.94cm"/>
    </style:style>
    <style:style style:name="da3ecc" style:family="table">
      <style:table-properties style:rel-width="100" table:align="center"/>
    </style:style>
    <style:style style:name="da3ecc.0" style:family="table-column">
      <style:table-column-properties style:column-width="17.64cm"/>
    </style:style>
    <style:style style:name="3ef150" style:family="table">
      <style:table-properties style:rel-width="100" table:align="center"/>
    </style:style>
    <style:style style:name="3ef150.0" style:family="table-column">
      <style:table-column-properties style:column-width="11.47cm"/>
    </style:style>
    <style:style style:name="3ef15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19e2a" table:style-name="e19e2a">
          <table:table-column table:style-name="e19e2a.0"/>
          <table:table-column table:style-name="e19e2a.1"/>
          <table:table-row>
            <table:table-cell office:value-type="string">
              <text:p text:style-name="IM1"><draw:frame draw:style-name="fr1" draw:name="74e33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a3ecc" table:style-name="da3ecc">
          <table:table-column table:style-name="da3e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3/2026</text:span></text:p>
        <text:p text:style-name="P3_InstBodyJustified"><text:span text:style-name="T3">Ano 2026 · Data 18/08/2026 · Status EM VIGOR</text:span></text:p>
        <text:p text:style-name="P4_InstBodyJustified"><text:span text:style-name="T4">Ementa: DISPÕE SOBRE A DENOMINAÇÃO DA RUA EDSON PEBELINI GARCIA (TOM GARCIA), LOCALIZADA NO LOTEAMENTO PARQUE ESPLANADA.</text:span></text:p>
        <text:p text:style-name="P5_InstBodyJustified"><text:span text:style-name="T5">LEI ORDINÁRIA Nº 7.503, DE 18 DE AGOSTO DE 2026</text:span></text:p>
        <text:p text:style-name="P6_InstBodyJustified"><text:span text:style-name="T6">PUBLICADO NO DIÁRIO OFICIAL DO MUNICÍPIO EM 20/08/2026 - ED. Nº 2678 - PÁG. Nº 3</text:span></text:p>
        <text:p text:style-name="P7_InstBodyJustified"><text:span text:style-name="T7">(DISPÕE SOBRE A DENOMINAÇÃO DA RUA EDSON PEBELINI GARCIA (TOM GARCIA), LOCALIZADA NO LOTEAMENTO PARQUE ESPLANADA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EDSON PEBELINI GARCIA (TOM GARCIA)</text:span><text:span text:style-name="T12">, a atual Rua 21, localizada no Loteamento Parque Esplanada, registrado no Cartório de Registro de Imóveis e Anexos sob a Matrícula nº 77.809, nesta cidade.</text:span></text:p>
        <text:p text:style-name="P15"><text:span text:style-name="T13">Art. 2°</text:span><text:span text:style-name="T14"> Fica revogada em seu inteiro teor a </text:span><text:a xlink:type="simple" xlink:href="https://pesquisadeleis.com.br/sp/votuporanga/legislacao/149988/lei-ordinaria-7490-dispoe-sobre-a-denominacao-da-rua-edson-pebelini-garcia-tom-garcia-localizada-no-loteamento-parque-esplanada">Lei nº 7.490, de 29 de julho de 2026</text:a><text:span text:style-name="T15">.</text:span></text:p>
        <text:p text:style-name="P19"><text:span text:style-name="T16">Art. 3°</text:span><text:span text:style-name="T17"> Esta Lei entra em vigor na data de sua publicação.</text:span></text:p>
        <text:p text:style-name="P22"><text:span text:style-name="T18">Paço Municipal “Dr. Tancredo de Almeida Neves”, 18 de agosto de 2026.</text:span></text:p>
        <text:p text:style-name="P24"><text:span text:style-name="T19">Jorge Augusto Seba</text:span></text:p>
        <text:p text:style-name="P26"><text:span text:style-name="T20">Prefeito Municipal</text:span></text:p>
        <text:p text:style-name="P28"><text:span text:style-name="T21">Nilton Cesar Santiago</text:span></text:p>
        <text:p text:style-name="P30"><text:span text:style-name="T22">Secretário Municipal de Relações Institucionais e Gabinete Civil</text:span></text:p>
        <text:p text:style-name="P32"><text:span text:style-name="T23">Publicada e registrada no Departamento de Atos Administrativos e Legislativos da Secretaria Municipal de Relações Institucionais e Gabinete Civil, data supra.</text:span></text:p>
        <text:p text:style-name="P34"><text:span text:style-name="T24">Natália Amanda Polizeli Rodrigues</text:span></text:p>
        <text:p text:style-name="P36"><text:span text:style-name="T25">Chefe do Departamento</text:span></text:p>
        <text:p text:style-name="P38"><text:span text:style-name="T26">Esta Lei originou-se do Projeto de Lei nº 156/2026, de autoria do vereador O Wartão.</text:span></text:p>
        <text:p text:style-name="Standard"/>
        <table:table table:name="3ef150" table:style-name="3ef150">
          <table:table-column table:style-name="3ef150.0"/>
          <table:table-column table:style-name="3ef15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8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19e2a" style:family="table">
      <style:table-properties style:rel-width="100" table:align="center"/>
    </style:style>
    <style:style style:name="e19e2a.0" style:family="table-column">
      <style:table-column-properties style:column-width="9.70cm"/>
    </style:style>
    <style:style style:name="e19e2a.1" style:family="table-column">
      <style:table-column-properties style:column-width="7.94cm"/>
    </style:style>
    <style:style style:name="da3ecc" style:family="table">
      <style:table-properties style:rel-width="100" table:align="center"/>
    </style:style>
    <style:style style:name="da3ecc.0" style:family="table-column">
      <style:table-column-properties style:column-width="17.64cm"/>
    </style:style>
    <style:style style:name="3ef150" style:family="table">
      <style:table-properties style:rel-width="100" table:align="center"/>
    </style:style>
    <style:style style:name="3ef150.0" style:family="table-column">
      <style:table-column-properties style:column-width="11.47cm"/>
    </style:style>
    <style:style style:name="3ef15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1.000</dc:date>
    <meta:generator>PHPWord</meta:generator>
    <meta:initial-creator/>
    <meta:creation-date>2026-09-04T06:59:51.000</meta:creation-date>
    <meta:keyword/>
    <meta:user-defined meta:name="Category"/>
    <meta:user-defined meta:name="Company"/>
    <meta:user-defined meta:name="Manager"/>
  </office:meta>
</office:document-meta>
</file>