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30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caeb9" style:family="table">
      <style:table-properties style:rel-width="100" table:align="center"/>
    </style:style>
    <style:style style:name="8caeb9.0" style:family="table-column">
      <style:table-column-properties style:column-width="9.70cm"/>
    </style:style>
    <style:style style:name="8caeb9.1" style:family="table-column">
      <style:table-column-properties style:column-width="7.94cm"/>
    </style:style>
    <style:style style:name="85336e" style:family="table">
      <style:table-properties style:rel-width="100" table:align="center"/>
    </style:style>
    <style:style style:name="85336e.0" style:family="table-column">
      <style:table-column-properties style:column-width="17.64cm"/>
    </style:style>
    <style:style style:name="e689b3" style:family="table">
      <style:table-properties style:rel-width="100" table:align="center"/>
    </style:style>
    <style:style style:name="e689b3.0" style:family="table-column">
      <style:table-column-properties style:column-width="11.47cm"/>
    </style:style>
    <style:style style:name="e689b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caeb9" table:style-name="8caeb9">
          <table:table-column table:style-name="8caeb9.0"/>
          <table:table-column table:style-name="8caeb9.1"/>
          <table:table-row>
            <table:table-cell office:value-type="string">
              <text:p text:style-name="IM1"><draw:frame draw:style-name="fr1" draw:name="5bf88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5336e" table:style-name="85336e">
          <table:table-column table:style-name="85336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01/2026</text:span></text:p>
        <text:p text:style-name="P3_InstBodyJustified"><text:span text:style-name="T3">Ano 2026 · Data 14/08/2026 · Status EM VIGOR</text:span></text:p>
        <text:p text:style-name="P4_InstBodyJustified"><text:span text:style-name="T4">Ementa: INSTITUI O PROGRAMA MARIA DA PENHA NA ESCOLA E DÁ OUTRAS PROVIDÊNCIAS.</text:span></text:p>
        <text:p text:style-name="P5_InstBodyJustified"><text:span text:style-name="T5">LEI ORDINÁRIA Nº 7.501, DE 14 DE AGOSTO DE 2026</text:span></text:p>
        <text:p text:style-name="P6_InstBodyJustified"><text:span text:style-name="T6">PUBLICADO NO DIÁRIO OFICIAL DO MUNICÍPIO EM 17/08/2026 - ED. Nº 2675 - PÁG. Nº 4</text:span></text:p>
        <text:p text:style-name="P7_InstBodyJustified"><text:span text:style-name="T7">(INSTITUI O PROGRAMA MARIA DA PENHA NA ESCOLA E DÁ OUTRAS PROVIDÊNCIAS.)</text:span></text:p>
        <text:p text:style-name="P8"><text:span text:style-name="T8">FAÇO SABER QUE A CÂMARA MUNICIPAL DE VOTUPORANGA APROVOU E EU NOS TERMOS DO ARTIGO 56, INCISO III, DA LEI ORGÂNICA DO MUNICÍPIO, SANCIONO E PROMULGO A SEGUINTE LEI:</text:span></text:p>
        <text:p text:style-name="P10"><text:a xlink:type="simple" xlink:href="#"/><text:span text:style-name="T9">Art. 1°</text:span><text:span text:style-name="T10"> Fica instituído, no âmbito do Município de Votuporanga, o Programa “Maria da Penha na Escola”, com a finalidade de orientar e promover ações educativas voltadas à prevenção e ao combate à violência doméstica e familiar contra a mulher, ao enfrentamento do feminicídio e à conscientização sobre direitos e proteção das mulheres.</text:span></text:p>
        <text:p text:style-name="P13"><text:span text:style-name="T11">Art. 2°</text:span><text:span text:style-name="T12"> São diretrizes do Programa:</text:span></text:p>
        <text:p text:style-name="P16"><text:span text:style-name="T13">I - a promoção de ações educativas e informativas sobre a prevenção e combate à violência de gênero;</text:span></text:p>
        <text:p text:style-name="P18"><text:span text:style-name="T14">II - a difusão dos princípios e disposições da </text:span><text:a xlink:type="simple" xlink:href="https://www.planalto.gov.br/ccivil_03/_ato2004-2006/2006/lei/l11340.htm">Lei Federal nº 11.340, de 7 de agosto de 2006</text:a><text:span text:style-name="T15"> – Lei Maria da Penha;</text:span></text:p>
        <text:p text:style-name="P21"><text:span text:style-name="T16">III - o incentivo à reflexão sobre a igualdade entre homens e mulheres, o respeito aos direitos humanos e a construção de uma cultura de paz e não violência; e,</text:span></text:p>
        <text:p text:style-name="P23"><text:span text:style-name="T17">IV - o fortalecimento da escola como espaço de formação cidadã e de proteção dos direitos humanos.</text:span></text:p>
        <text:p text:style-name="P25"><text:span text:style-name="T18">Art. 3°</text:span><text:span text:style-name="T19"> O Poder Executivo poderá regulamentar esta Lei no que couber.</text:span></text:p>
        <text:p text:style-name="P28"><text:span text:style-name="T20">Art. 4°</text:span><text:span text:style-name="T21"> Esta Lei entra em vigor na data de sua publicação.</text:span></text:p>
        <text:p text:style-name="P31"><text:span text:style-name="T22">Paço Municipal “Dr. Tancredo de Almeida Neves”, 14 de agosto de 2026.</text:span></text:p>
        <text:p text:style-name="P33"><text:span text:style-name="T23">Jorge Augusto Seba</text:span></text:p>
        <text:p text:style-name="P35"><text:span text:style-name="T24">Prefeito Municipal</text:span></text:p>
        <text:p text:style-name="P37"><text:span text:style-name="T25">Nilton Cesar Santiago</text:span></text:p>
        <text:p text:style-name="P39"><text:span text:style-name="T26">Secretário Municipal de Relações Institucionais e Gabinete Civil</text:span></text:p>
        <text:p text:style-name="P41"><text:span text:style-name="T27">Publicada e registrada no Departamento de Atos Administrativos e Legislativos da Secretaria Municipal de Relações Institucionais e Gabinete Civil, data supra.</text:span></text:p>
        <text:p text:style-name="P43"><text:span text:style-name="T28">Natália Amanda Polizeli Rodrigues</text:span></text:p>
        <text:p text:style-name="P45"><text:span text:style-name="T29">Chefe do Departamento</text:span></text:p>
        <text:p text:style-name="P47"><text:span text:style-name="T30">Esta Lei originou-se do Projeto de Lei nº 117/2026, de autoria do vereador Marcão Braz e sofreu Emenda da Comissão de Justiça e Redação da Câmara Municipal.</text:span></text:p>
        <text:p text:style-name="Standard"/>
        <table:table table:name="e689b3" table:style-name="e689b3">
          <table:table-column table:style-name="e689b3.0"/>
          <table:table-column table:style-name="e689b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56</text:span></text:p>
            </table:table-cell>
            <table:table-cell office:value-type="string">
              <text:p><text:span>Gerado em 04/09/2026 04:4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caeb9" style:family="table">
      <style:table-properties style:rel-width="100" table:align="center"/>
    </style:style>
    <style:style style:name="8caeb9.0" style:family="table-column">
      <style:table-column-properties style:column-width="9.70cm"/>
    </style:style>
    <style:style style:name="8caeb9.1" style:family="table-column">
      <style:table-column-properties style:column-width="7.94cm"/>
    </style:style>
    <style:style style:name="85336e" style:family="table">
      <style:table-properties style:rel-width="100" table:align="center"/>
    </style:style>
    <style:style style:name="85336e.0" style:family="table-column">
      <style:table-column-properties style:column-width="17.64cm"/>
    </style:style>
    <style:style style:name="e689b3" style:family="table">
      <style:table-properties style:rel-width="100" table:align="center"/>
    </style:style>
    <style:style style:name="e689b3.0" style:family="table-column">
      <style:table-column-properties style:column-width="11.47cm"/>
    </style:style>
    <style:style style:name="e689b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7:47:04.000</dc:date>
    <meta:generator>PHPWord</meta:generator>
    <meta:initial-creator/>
    <meta:creation-date>2026-09-04T07:47:04.000</meta:creation-date>
    <meta:keyword/>
    <meta:user-defined meta:name="Category"/>
    <meta:user-defined meta:name="Company"/>
    <meta:user-defined meta:name="Manager"/>
  </office:meta>
</office:document-meta>
</file>