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2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4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6b559" style:family="table">
      <style:table-properties style:rel-width="100" table:align="center"/>
    </style:style>
    <style:style style:name="c6b559.0" style:family="table-column">
      <style:table-column-properties style:column-width="9.70cm"/>
    </style:style>
    <style:style style:name="c6b559.1" style:family="table-column">
      <style:table-column-properties style:column-width="7.94cm"/>
    </style:style>
    <style:style style:name="40a3a8" style:family="table">
      <style:table-properties style:rel-width="100" table:align="center"/>
    </style:style>
    <style:style style:name="40a3a8.0" style:family="table-column">
      <style:table-column-properties style:column-width="17.64cm"/>
    </style:style>
    <style:style style:name="17a1ed" style:family="table">
      <style:table-properties style:rel-width="100" table:align="center"/>
    </style:style>
    <style:style style:name="17a1ed.0" style:family="table-column">
      <style:table-column-properties style:column-width="11.47cm"/>
    </style:style>
    <style:style style:name="17a1e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6b559" table:style-name="c6b559">
          <table:table-column table:style-name="c6b559.0"/>
          <table:table-column table:style-name="c6b559.1"/>
          <table:table-row>
            <table:table-cell office:value-type="string">
              <text:p text:style-name="IM1"><draw:frame draw:style-name="fr1" draw:name="00c52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0a3a8" table:style-name="40a3a8">
          <table:table-column table:style-name="40a3a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0/2026</text:span></text:p>
        <text:p text:style-name="P3_InstBodyJustified"><text:span text:style-name="T3">Ano 2026 · Data 14/08/2026 · Status EM VIGOR</text:span></text:p>
        <text:p text:style-name="P4_InstBodyJustified"><text:span text:style-name="T4">Ementa: DISPÕE SOBRE A DIVULGAÇÃO DAS INFORMAÇÕES ACERCA DOS DIREITOS DAS PESSOAS COM TRANSTORNO DO ESPECTRO AUTISTA – TEA NO ÂMBITO DO MUNICÍPIO DE VOTUPORANGA E DÁ OUTRAS PROVIDÊNCIAS.</text:span></text:p>
        <text:p text:style-name="P5_InstBodyJustified"><text:span text:style-name="T5">LEI ORDINÁRIA Nº 7.500, DE 14 DE AGOSTO DE 2026</text:span></text:p>
        <text:p text:style-name="P6_InstBodyJustified"><text:span text:style-name="T6">PUBLICADO NO DIÁRIO OFICIAL DO MUNICÍPIO EM 17/08/2026 - ED. Nº 2675 - PÁG. Nº 3-4</text:span></text:p>
        <text:p text:style-name="P7_InstBodyJustified"><text:span text:style-name="T7">(DISPÕE SOBRE A DIVULGAÇÃO DAS INFORMAÇÕES ACERCA DOS DIREITOS DAS PESSOAS COM TRANSTORNO DO ESPECTRO AUTISTA – TEA NO ÂMBITO DO MUNICÍPIO DE VOTUPORANGA E DÁ OUTRAS PROVIDÊNCIAS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a xlink:type="simple" xlink:href="#"/><text:span text:style-name="T9">Art. 1°</text:span><text:span text:style-name="T10"> Fica instituída, no âmbito do município de Votuporanga, a obrigatoriedade de divulgação de informações e orientações acerca dos direitos das pessoas com Transtorno do Espectro Autista - TEA no sítio eletrônico oficial do Poder Executivo e por outros meios que considerar adequados.</text:span></text:p>
        <text:p text:style-name="P13"><text:span text:style-name="T11">Art. 2°</text:span><text:span text:style-name="T12"> Esta Lei tem por objetivos:</text:span></text:p>
        <text:p text:style-name="P16"><text:span text:style-name="T13">I - centralizar e disponibilizar, de forma acessível, as informações sobre os direitos garantidos às pessoas com TEA;</text:span></text:p>
        <text:p text:style-name="P18"><text:span text:style-name="T14">II - orientar famílias, profissionais e a sociedade sobre políticas públicas existentes;</text:span></text:p>
        <text:p text:style-name="P20"><text:span text:style-name="T15">III - promover a inclusão social e o respeito à neurodiversidade;</text:span></text:p>
        <text:p text:style-name="P22"><text:span text:style-name="T16">IV - fortalecer a cidadania e a dignidade da pessoa com TEA; e,</text:span></text:p>
        <text:p text:style-name="P24"><text:span text:style-name="T17">V - contribuir para a efetividade das normas de proteção e inclusão.</text:span></text:p>
        <text:p text:style-name="P26"><text:span text:style-name="T18">Art. 3°</text:span><text:span text:style-name="T19"> O conteúdo informativo poderá contemplar, entre outros:</text:span></text:p>
        <text:p text:style-name="P29"><text:span text:style-name="T20">I - direitos previstos na legislação federal, estadual e municipal aplicável;</text:span></text:p>
        <text:p text:style-name="P31"><text:span text:style-name="T21">II - informações sobre acesso à saúde, educação e assistência social;</text:span></text:p>
        <text:p text:style-name="P33"><text:span text:style-name="T22">III - orientações sobre diagnóstico e acompanhamento; e,</text:span></text:p>
        <text:p text:style-name="P35"><text:span text:style-name="T23">IV - canais de atendimento e serviços disponíveis no Município.</text:span></text:p>
        <text:p text:style-name="P37"><text:span text:style-name="T24">Art. 4°</text:span><text:span text:style-name="T25"> O Poder Executivo poderá regulamentar esta Lei no que couber.</text:span></text:p>
        <text:p text:style-name="P40"><text:span text:style-name="T26">Art. 5°</text:span><text:span text:style-name="T27"> Esta Lei entra em vigor na data de sua publicação, produzindo seus efeitos a partir de 90 (noventa) dias.</text:span></text:p>
        <text:p text:style-name="P43"><text:span text:style-name="T28">Paço Municipal “Dr. Tancredo de Almeida Neves”, 14 de agosto de 2026.</text:span></text:p>
        <text:p text:style-name="P45"><text:span text:style-name="T29">Jorge Augusto Seba</text:span></text:p>
        <text:p text:style-name="P47"><text:span text:style-name="T30">Prefeito Municipal</text:span></text:p>
        <text:p text:style-name="P49"><text:span text:style-name="T31">Nilton Cesar Santiago</text:span></text:p>
        <text:p text:style-name="P51"><text:span text:style-name="T32">Secretário Municipal de Relações Institucionais e Gabinete Civil</text:span></text:p>
        <text:p text:style-name="P53"><text:span text:style-name="T33">Publicada e registrada no Departamento de Atos Administrativos e Legislativos da Secretaria Municipal de Relações Institucionais e Gabinete Civil, data supra.</text:span></text:p>
        <text:p text:style-name="P55"><text:span text:style-name="T34">Natália Amanda Polizeli Rodrigues</text:span></text:p>
        <text:p text:style-name="P57"><text:span text:style-name="T35">Chefe do Departamento</text:span></text:p>
        <text:p text:style-name="P59"><text:span text:style-name="T36">Esta Lei originou-se do Projeto de Lei nº 131/2026, de autoria do vereador Marcão Braz.</text:span></text:p>
        <text:p text:style-name="Standard"/>
        <table:table table:name="17a1ed" table:style-name="17a1ed">
          <table:table-column table:style-name="17a1ed.0"/>
          <table:table-column table:style-name="17a1e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55</text:span></text:p>
            </table:table-cell>
            <table:table-cell office:value-type="string">
              <text:p><text:span>Gerado em 04/09/2026 04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6b559" style:family="table">
      <style:table-properties style:rel-width="100" table:align="center"/>
    </style:style>
    <style:style style:name="c6b559.0" style:family="table-column">
      <style:table-column-properties style:column-width="9.70cm"/>
    </style:style>
    <style:style style:name="c6b559.1" style:family="table-column">
      <style:table-column-properties style:column-width="7.94cm"/>
    </style:style>
    <style:style style:name="40a3a8" style:family="table">
      <style:table-properties style:rel-width="100" table:align="center"/>
    </style:style>
    <style:style style:name="40a3a8.0" style:family="table-column">
      <style:table-column-properties style:column-width="17.64cm"/>
    </style:style>
    <style:style style:name="17a1ed" style:family="table">
      <style:table-properties style:rel-width="100" table:align="center"/>
    </style:style>
    <style:style style:name="17a1ed.0" style:family="table-column">
      <style:table-column-properties style:column-width="11.47cm"/>
    </style:style>
    <style:style style:name="17a1e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3:30.000</dc:date>
    <meta:generator>PHPWord</meta:generator>
    <meta:initial-creator/>
    <meta:creation-date>2026-09-04T07:43:30.000</meta:creation-date>
    <meta:keyword/>
    <meta:user-defined meta:name="Category"/>
    <meta:user-defined meta:name="Company"/>
    <meta:user-defined meta:name="Manager"/>
  </office:meta>
</office:document-meta>
</file>