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4" style:family="paragraph" style:parent-style-name="Normal">
      <style:paragraph-properties/>
    </style:style>
    <style:style style:name="P15" style:family="paragraph" style:parent-style-name="Normal">
      <style:paragraph-properties fo:text-align="both"/>
    </style:style>
    <style:style style:name="T13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P18" style:family="paragraph" style:parent-style-name="Normal">
      <style:paragraph-properties fo:text-align="both"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7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9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20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1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2" style:family="text">
      <style:text-properties style:font-name="Arial" style:font-name-complex="Arial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3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4" style:family="text">
      <style:text-properties style:font-name="Arial" style:font-name-complex="Arial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5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6" style:family="text">
      <style:text-properties style:font-name="Arial" style:font-name-complex="Arial"/>
    </style:style>
    <style:style style:name="P3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1e4808" style:family="table">
      <style:table-properties style:rel-width="100" table:align="center"/>
    </style:style>
    <style:style style:name="1e4808.0" style:family="table-column">
      <style:table-column-properties style:column-width="9.70cm"/>
    </style:style>
    <style:style style:name="1e4808.1" style:family="table-column">
      <style:table-column-properties style:column-width="7.94cm"/>
    </style:style>
    <style:style style:name="aedb4f" style:family="table">
      <style:table-properties style:rel-width="100" table:align="center"/>
    </style:style>
    <style:style style:name="aedb4f.0" style:family="table-column">
      <style:table-column-properties style:column-width="17.64cm"/>
    </style:style>
    <style:style style:name="c965c7" style:family="table">
      <style:table-properties style:rel-width="100" table:align="center"/>
    </style:style>
    <style:style style:name="c965c7.0" style:family="table-column">
      <style:table-column-properties style:column-width="11.47cm"/>
    </style:style>
    <style:style style:name="c965c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1e4808" table:style-name="1e4808">
          <table:table-column table:style-name="1e4808.0"/>
          <table:table-column table:style-name="1e4808.1"/>
          <table:table-row>
            <table:table-cell office:value-type="string">
              <text:p text:style-name="IM1"><draw:frame draw:style-name="fr1" draw:name="ab878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edb4f" table:style-name="aedb4f">
          <table:table-column table:style-name="aedb4f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LEI ORDINÁRIA Nº 7.498/2026</text:span></text:p>
        <text:p text:style-name="P3_InstBodyJustified"><text:span text:style-name="T3">Ano 2026 · Data 12/08/2026 · Status EM VIGOR</text:span></text:p>
        <text:p text:style-name="P4_InstBodyJustified"><text:span text:style-name="T4">Ementa: AUTORIZA O PODER EXECUTIVO A TRANSFERIR NO EXERCÍCIO DE 2026, RECURSO FINANCEIRO À ENTIDADE SEM FINS LUCRATIVOS QUEESPECIFICA, ATRAVÉS DE TERMO DE COLABORAÇÃO E/OU FOMENTO, NOS TERMOS DA LEI FEDERAL Nº 13.019, DE 31 DE JULHO DE 2014 E DA LEI FEDERAL Nº 4.320, DE 17 DE MARÇO DE 1964.</text:span></text:p>
        <text:p text:style-name="P5_InstBodyJustified"><text:span text:style-name="T5">LEI ORDINÁRIA Nº 7.498, DE 12 DE AGOSTO DE 2026</text:span></text:p>
        <text:p text:style-name="P6_InstBodyJustified"><text:span text:style-name="T6">PUBLICADO NO DIÁRIO OFICIAL DO MUNICÍPIO EM 13/08/2026 - ED. Nº 2673 - PÁG. Nº 201</text:span></text:p>
        <text:p text:style-name="P7_InstBodyJustified"><text:span text:style-name="T7">(AUTORIZA O PODER EXECUTIVO A TRANSFERIR NO EXERCÍCIO DE 2026, RECURSO FINANCEIRO À ENTIDADE SEM FINS LUCRATIVOS QUEESPECIFICA, ATRAVÉS DE TERMO DE COLABORAÇÃO E/OU FOMENTO, NOS TERMOS DA LEI FEDERAL Nº 13.019, DE 31 DE JULHO DE 2014 E DA LEI FEDERAL Nº 4.320, DE 17 DE MARÇO DE 1964.)</text:span></text:p>
        <text:p text:style-name="P8"><text:span text:style-name="T8">FAÇO SABER QUE A CÂMARA MUNICIPAL DE VOTUPORANGA APROVOU E EU, NOS TERMOS DO ARTIGO 56, INCISO III, DA LEI ORGÂNICA DO MUNICÍPIO, SANCIONO E PROMULGO A SEGUINTE LEI:</text:span></text:p>
        <text:p text:style-name="P10"><text:span text:style-name="T9">Art. 1°</text:span><text:span text:style-name="T10"> Fica o Poder Executivo autorizado a transferir no exercício de 2026, recurso financeiro à Entidade sem fins lucrativos que especifica, através de Termo de Colaboração e/ou Fomento, nos termos da </text:span><text:a xlink:type="simple" xlink:href="https://www.planalto.gov.br/ccivil_03/_ato2011-2014/2014/lei/l13019.htm">Lei Federal nº 13.019, de 31 de julho de 2014</text:a><text:span text:style-name="T11"> e da </text:span><text:a xlink:type="simple" xlink:href="https://www.planalto.gov.br/ccivil_03/leis/l4320.htm">Lei Federal nº 4.320, de 17 de março de 1964</text:a><text:span text:style-name="T12">.</text:span></text:p>
        <text:p text:style-name="P15"><text:span text:style-name="T13">Art. 2°</text:span><text:span text:style-name="T14"> O valor a ser transferido, em parcela única, no exercício de 2026, no valor de R$ 100.000,00 (cem mil reais), provenientes do Fundo Municipal de Assistência Social, será destinado à Comunidade Assistencial Irmãos de Emaús, objetivando a transferência de recursos financeiros para assegurar a continuidade e o fortalecimento da execução do Serviço de Acolhimento Institucional para Pessoas em Situação de Rua, integrante da Proteção Social Especial de Alta Complexidade do Sistema Único de Assistência Social (SUAS), mediante a formalização de parceria destinada à ampliação da estrutura física da Entidade.</text:span></text:p>
        <text:p text:style-name="P18"><text:span text:style-name="T15">Art. 3°</text:span><text:span text:style-name="T16"> As despesas decorrentes da execução desta lei correrão à conta das dotações do Orçamento vigente, suplementadas se necessário.</text:span></text:p>
        <text:p text:style-name="P21"><text:span text:style-name="T17">Art. 4°</text:span><text:span text:style-name="T18"> Esta Lei entra em vigor na data de sua publicação.</text:span></text:p>
        <text:p text:style-name="P24"><text:span text:style-name="T19">Paço Municipal “Dr. Tancredo de Almeida Neves”, 12 de agosto de 2026.</text:span></text:p>
        <text:p text:style-name="P26"><text:span text:style-name="T20">Jorge Augusto Seba</text:span></text:p>
        <text:p text:style-name="P28"><text:span text:style-name="T21">Prefeito Municipal</text:span></text:p>
        <text:p text:style-name="P30"><text:span text:style-name="T22">Nilton Cesar Santiago</text:span></text:p>
        <text:p text:style-name="P32"><text:span text:style-name="T23">Secretário Municipal de Relações Institucionais e Gabinete Civil</text:span></text:p>
        <text:p text:style-name="P34"><text:span text:style-name="T24">Publicada e registrada no Departamento de Atos Administrativos e Legislativos da Secretaria Municipal de Relações Institucionais e Gabinete Civil, data supra.</text:span></text:p>
        <text:p text:style-name="P36"><text:span text:style-name="T25">Natália Amanda Polizeli Rodrigues</text:span></text:p>
        <text:p text:style-name="P38"><text:span text:style-name="T26">Chefe do Departamento</text:span></text:p>
        <text:p text:style-name="Standard"/>
        <table:table table:name="c965c7" table:style-name="c965c7">
          <table:table-column table:style-name="c965c7.0"/>
          <table:table-column table:style-name="c965c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9151</text:span></text:p>
            </table:table-cell>
            <table:table-cell office:value-type="string">
              <text:p><text:span>Gerado em 04/09/2026 04:4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1e4808" style:family="table">
      <style:table-properties style:rel-width="100" table:align="center"/>
    </style:style>
    <style:style style:name="1e4808.0" style:family="table-column">
      <style:table-column-properties style:column-width="9.70cm"/>
    </style:style>
    <style:style style:name="1e4808.1" style:family="table-column">
      <style:table-column-properties style:column-width="7.94cm"/>
    </style:style>
    <style:style style:name="aedb4f" style:family="table">
      <style:table-properties style:rel-width="100" table:align="center"/>
    </style:style>
    <style:style style:name="aedb4f.0" style:family="table-column">
      <style:table-column-properties style:column-width="17.64cm"/>
    </style:style>
    <style:style style:name="c965c7" style:family="table">
      <style:table-properties style:rel-width="100" table:align="center"/>
    </style:style>
    <style:style style:name="c965c7.0" style:family="table-column">
      <style:table-column-properties style:column-width="11.47cm"/>
    </style:style>
    <style:style style:name="c965c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9-04T07:45:09.000</dc:date>
    <meta:generator>PHPWord</meta:generator>
    <meta:initial-creator/>
    <meta:creation-date>2026-09-04T07:45:09.000</meta:creation-date>
    <meta:keyword/>
    <meta:user-defined meta:name="Category"/>
    <meta:user-defined meta:name="Company"/>
    <meta:user-defined meta:name="Manager"/>
  </office:meta>
</office:document-meta>
</file>