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e7c37" style:family="table">
      <style:table-properties style:rel-width="100" table:align="center"/>
    </style:style>
    <style:style style:name="1e7c37.0" style:family="table-column">
      <style:table-column-properties style:column-width="9.70cm"/>
    </style:style>
    <style:style style:name="1e7c37.1" style:family="table-column">
      <style:table-column-properties style:column-width="7.94cm"/>
    </style:style>
    <style:style style:name="8f82f0" style:family="table">
      <style:table-properties style:rel-width="100" table:align="center"/>
    </style:style>
    <style:style style:name="8f82f0.0" style:family="table-column">
      <style:table-column-properties style:column-width="17.64cm"/>
    </style:style>
    <style:style style:name="7d4f0f" style:family="table">
      <style:table-properties style:rel-width="100" table:align="center"/>
    </style:style>
    <style:style style:name="7d4f0f.0" style:family="table-column">
      <style:table-column-properties style:column-width="11.47cm"/>
    </style:style>
    <style:style style:name="7d4f0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e7c37" table:style-name="1e7c37">
          <table:table-column table:style-name="1e7c37.0"/>
          <table:table-column table:style-name="1e7c37.1"/>
          <table:table-row>
            <table:table-cell office:value-type="string">
              <text:p text:style-name="IM1"><draw:frame draw:style-name="fr1" draw:name="73a33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f82f0" table:style-name="8f82f0">
          <table:table-column table:style-name="8f82f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2006</text:span></text:p>
        <text:p text:style-name="P3_InstBodyJustified"><text:span text:style-name="T3">Ano 2006 · Data 29/05/2006 · Status EM VIGOR</text:span></text:p>
        <text:p text:style-name="P4_InstBodyJustified"><text:span text:style-name="T4">Ementa: DISPÕE SOBRE DIVULGAÇÃO DE MANIFESTAÇÕES E DECISÕES DO TRIBUNAL DE CONTAS DO ESTADO DE SÃO PAULO, SOBRE MATÉRIAS DE INTERESSE DA ADMINISTRAÇÃO MUNICIPAL DIRETA E INDIRETA E PODER LEGISLATIVO E DÁ OUTRAS PROVIDÊNCIAS.</text:span></text:p>
        <text:p text:style-name="P5_InstBodyJustified"><text:span text:style-name="T5">RESOLUÇÃO Nº 3, DE 29 DE MAIO DE 2006</text:span></text:p>
        <text:p text:style-name="P6_InstBodyJustified"><text:span text:style-name="T6">PUBLICADO NO DIÁRIO OFICIAL DO MUNICÍPIO EM 02/06/2006</text:span></text:p>
        <text:p text:style-name="P7_InstBodyJustified"><text:span text:style-name="T7">(DISPÕE SOBRE DIVULGAÇÃO DE MANIFESTAÇÕES E DECISÕES DO TRIBUNAL DE CONTAS DO ESTADO DE SÃO PAULO, SOBRE MATÉRIAS DE INTERESSE DA ADMINISTRAÇÃO MUNICIPAL DIRETA E INDIRETA E PODER LEGISLATIVO E DÁ OUTRAS PROVIDÊNCIAS.)</text:span></text:p>
        <text:p text:style-name="P8"><text:span text:style-name="T8">FAÇO SABER QUE A CÂMARA MUNICIPAL DE VOTUPORANGA APROVOU E EU, NOS TERMOS DO INCISO IV, DO ARTIGO 17, DA LEI ORGÂNICA DO MUNICÍPIO, PROMULGO A SEGUINTE RESOLUÇÃO:</text:span></text:p>
        <text:p text:style-name="P10"><text:span text:style-name="T9">Art. 1º</text:span><text:span text:style-name="T10"><text:s/>Fica a Presidência da Câmara Municipal obrigada a encaminhar diariamente aos Vereadores cópia de toda e qualquer publicação efetuada pelo Tribunal de Contas do Estado de São Paulo no Diário Oficial do Estado e, referente aos órgãos públicos da administração direta e indireta municipal, Poder Legislativo Municipal e de entidades conveniadas ou que recebam auxílios e subvenções municipais.</text:span></text:p>
        <text:p text:style-name="P13"><text:span text:style-name="T11">§ 1º</text:span><text:span text:style-name="T12"><text:s/>O Presidente da Câmara Municipal poderá por Ato, delegar a funcionários a responsabilidade pelo cumprimento do disposto no artigo 1º desta Resolução.</text:span></text:p>
        <text:p text:style-name="P16"><text:span text:style-name="T13">§ 2º</text:span><text:span text:style-name="T14"><text:s/>A cópia a que se refere ao “caput” deste artigo será entregue nos gabinetes dos Vereadores.</text:span></text:p>
        <text:p text:style-name="P19"><text:span text:style-name="T15">Art. 2º</text:span><text:span text:style-name="T16"><text:s/>Esta resolução entrará em vigor na data de sua publicação.</text:span></text:p>
        <text:p text:style-name="P22"><text:span text:style-name="T17">Plenário “Dr. Octávio Viscardi”, 29 de maio de 2006.</text:span></text:p>
        <text:p text:style-name="P24"><text:span text:style-name="T18">Osmair Luiz Ferrari</text:span></text:p>
        <text:p text:style-name="P26"><text:span text:style-name="T19">Presidente</text:span></text:p>
        <text:p text:style-name="P28"><text:span text:style-name="T20">Osvaldo Carvalho da Silva</text:span></text:p>
        <text:p text:style-name="P30"><text:span text:style-name="T21">1º Secretário</text:span></text:p>
        <text:p text:style-name="P32"><text:span text:style-name="T22">Publicado e registrado na Secretaria Administrativa da Câmara Municipal de Votuporanga, aos 29 de maio de 2006.</text:span></text:p>
        <text:p text:style-name="P34"><text:span text:style-name="T23">Waldenir Aparecido Cuin</text:span></text:p>
        <text:p text:style-name="P36"><text:span text:style-name="T24">Diretor Geral</text:span></text:p>
        <text:p text:style-name="P38"><text:span text:style-name="T25">Esta Resolução teve origem no Projeto de Resolução nº 02, do Vereador Mehde Meidão Slaiman Kanso.</text:span></text:p>
        <text:p text:style-name="Standard"/>
        <table:table table:name="7d4f0f" table:style-name="7d4f0f">
          <table:table-column table:style-name="7d4f0f.0"/>
          <table:table-column table:style-name="7d4f0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33</text:span></text:p>
            </table:table-cell>
            <table:table-cell office:value-type="string">
              <text:p><text:span>Gerado em 26/08/2026 19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e7c37" style:family="table">
      <style:table-properties style:rel-width="100" table:align="center"/>
    </style:style>
    <style:style style:name="1e7c37.0" style:family="table-column">
      <style:table-column-properties style:column-width="9.70cm"/>
    </style:style>
    <style:style style:name="1e7c37.1" style:family="table-column">
      <style:table-column-properties style:column-width="7.94cm"/>
    </style:style>
    <style:style style:name="8f82f0" style:family="table">
      <style:table-properties style:rel-width="100" table:align="center"/>
    </style:style>
    <style:style style:name="8f82f0.0" style:family="table-column">
      <style:table-column-properties style:column-width="17.64cm"/>
    </style:style>
    <style:style style:name="7d4f0f" style:family="table">
      <style:table-properties style:rel-width="100" table:align="center"/>
    </style:style>
    <style:style style:name="7d4f0f.0" style:family="table-column">
      <style:table-column-properties style:column-width="11.47cm"/>
    </style:style>
    <style:style style:name="7d4f0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2:07:36.000</dc:date>
    <meta:generator>PHPWord</meta:generator>
    <meta:initial-creator/>
    <meta:creation-date>2026-08-26T22:07:36.000</meta:creation-date>
    <meta:keyword/>
    <meta:user-defined meta:name="Category"/>
    <meta:user-defined meta:name="Company"/>
    <meta:user-defined meta:name="Manager"/>
  </office:meta>
</office:document-meta>
</file>