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/>
    </style:style>
    <style:style style:name="P8" style:family="paragraph" style:parent-style-name="Normal">
      <style:paragraph-properties/>
    </style:style>
    <style:style style:name="P9" style:family="paragraph" style:parent-style-name="Normal">
      <style:paragraph-properties fo:text-align="both"/>
    </style:style>
    <style:style style:name="T8" style:family="text">
      <style:text-properties style:font-name="Arial" style:font-name-complex="Arial" fo:font-weight="bold" style:font-weight-asian="bold"/>
    </style:style>
    <style:style style:name="P10" style:family="paragraph" style:parent-style-name="Normal">
      <style:paragraph-properties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 fo:font-weight="bold" style:font-weight-asian="bold"/>
    </style:style>
    <style:style style:name="P13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P15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6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center"/>
    </style:style>
    <style:style style:name="T14" style:family="text">
      <style:text-properties style:font-name="Arial" style:font-name-complex="Arial" fo:font-style="italic" style:font-style-asian="italic" style:font-style-complex="italic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2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ba11e" style:family="table">
      <style:table-properties style:rel-width="100" table:align="center"/>
    </style:style>
    <style:style style:name="6ba11e.0" style:family="table-column">
      <style:table-column-properties style:column-width="9.70cm"/>
    </style:style>
    <style:style style:name="6ba11e.1" style:family="table-column">
      <style:table-column-properties style:column-width="7.94cm"/>
    </style:style>
    <style:style style:name="d28e86" style:family="table">
      <style:table-properties style:rel-width="100" table:align="center"/>
    </style:style>
    <style:style style:name="d28e86.0" style:family="table-column">
      <style:table-column-properties style:column-width="17.64cm"/>
    </style:style>
    <style:style style:name="26f218" style:family="table">
      <style:table-properties style:rel-width="100" table:align="center"/>
    </style:style>
    <style:style style:name="26f218.0" style:family="table-column">
      <style:table-column-properties style:column-width="11.47cm"/>
    </style:style>
    <style:style style:name="26f21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ba11e" table:style-name="6ba11e">
          <table:table-column table:style-name="6ba11e.0"/>
          <table:table-column table:style-name="6ba11e.1"/>
          <table:table-row>
            <table:table-cell office:value-type="string">
              <text:p text:style-name="IM1"><draw:frame draw:style-name="fr1" draw:name="87037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d28e86" table:style-name="d28e86">
          <table:table-column table:style-name="d28e8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5/2005</text:span></text:p>
        <text:p text:style-name="P3_InstBodyJustified"><text:span text:style-name="T3">Ano 2005 · Data 15/08/2005 · Status EM VIGOR</text:span></text:p>
        <text:p text:style-name="P4_InstBodyJustified"><text:span text:style-name="T4">Ementa: DISPÕE SOBRE AUTORIZAÇÃO À CÂMARA MUNICIPAL PARA ASSINATURA DE CONVÊNIO.</text:span></text:p>
        <text:p text:style-name="P5_InstBodyJustified"><text:span text:style-name="T5">RESOLUÇÃO Nº 5, DE 15 DE AGOSTO DE 2005</text:span></text:p>
        <text:p text:style-name="P6_InstBodyJustified"><text:span text:style-name="T6">(DISPÕE SOBRE AUTORIZAÇÃO À CÂMARA MUNICIPAL PARA ASSINATURA DE CONVÊNIO.)</text:span></text:p>
        <text:p text:style-name="P7"><text:span text:style-name="T7">FAÇO SABER QUE A CÂMARA MUNICIPAL DE VOTUPORANGA APROVOU E EU NOS TERMOS DO INCISO IV DO ARTIGO 17, DA LEI ORGÂNICA DO MUNICÍPIO, PROMULGO A SEGUINTE RESOLUÇÃO:</text:span></text:p>
        <text:p text:style-name="P9"><text:span text:style-name="T8">Art. 1º</text:span><text:span text:style-name="T9"><text:s/>Fica a Câmara Municipal autorizada a assinar convênio com instituições financeiras, visando oferecer linha de crédito – débito em hollerith, para servidores da Câmara e Agentes Políticos.</text:span></text:p>
        <text:p text:style-name="P12"><text:span text:style-name="T10">Parágrafo único.</text:span><text:span text:style-name="T11"><text:s/>No convênio mencionado neste artigo, a Câmara não ficará responsável sob nenhuma forma, quanto a pagamentos relativos aos empréstimos efetivados.</text:span></text:p>
        <text:p text:style-name="P15"><text:span text:style-name="T12">Art. 2º</text:span><text:span text:style-name="T13"><text:s/>Esta Resolução entrará em vigor na data de sua publicação, retroagindo seus efeitos a 1º de agosto de 2005.</text:span></text:p>
        <text:p text:style-name="P18"><text:span text:style-name="T14">Plenário “Dr. Octávio Viscardi”, 15 de agosto de 2005.</text:span></text:p>
        <text:p text:style-name="P20"><text:span text:style-name="T15">Osmair Luiz Ferrari</text:span></text:p>
        <text:p text:style-name="P22"><text:span text:style-name="T16">Presidente</text:span></text:p>
        <text:p text:style-name="P24"><text:span text:style-name="T17">Osvaldo Carvalho da Silva</text:span></text:p>
        <text:p text:style-name="P26"><text:span text:style-name="T18">1º Secretário</text:span></text:p>
        <text:p text:style-name="P28"><text:span text:style-name="T19">Publicada e registrada na Secretaria Administrativa da Câmara Municipal de Votuporanga, aos 15 de agosto de 2005.</text:span></text:p>
        <text:p text:style-name="P30"><text:span text:style-name="T20">Waldenir Aparecido Cuin</text:span></text:p>
        <text:p text:style-name="P32"><text:span text:style-name="T21">Diretor Geral</text:span></text:p>
        <text:p text:style-name="P34"><text:span text:style-name="T22">Esta Resolução teve origem no Projeto de Resolução nº 05/05, de autoria da Mesa da Câmara Municipal.</text:span></text:p>
        <text:p text:style-name="Standard"/>
        <table:table table:name="26f218" table:style-name="26f218">
          <table:table-column table:style-name="26f218.0"/>
          <table:table-column table:style-name="26f21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628</text:span></text:p>
            </table:table-cell>
            <table:table-cell office:value-type="string">
              <text:p><text:span>Gerado em 25/08/2026 21:4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ba11e" style:family="table">
      <style:table-properties style:rel-width="100" table:align="center"/>
    </style:style>
    <style:style style:name="6ba11e.0" style:family="table-column">
      <style:table-column-properties style:column-width="9.70cm"/>
    </style:style>
    <style:style style:name="6ba11e.1" style:family="table-column">
      <style:table-column-properties style:column-width="7.94cm"/>
    </style:style>
    <style:style style:name="d28e86" style:family="table">
      <style:table-properties style:rel-width="100" table:align="center"/>
    </style:style>
    <style:style style:name="d28e86.0" style:family="table-column">
      <style:table-column-properties style:column-width="17.64cm"/>
    </style:style>
    <style:style style:name="26f218" style:family="table">
      <style:table-properties style:rel-width="100" table:align="center"/>
    </style:style>
    <style:style style:name="26f218.0" style:family="table-column">
      <style:table-column-properties style:column-width="11.47cm"/>
    </style:style>
    <style:style style:name="26f21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0:43:02.000</dc:date>
    <meta:generator>PHPWord</meta:generator>
    <meta:initial-creator/>
    <meta:creation-date>2026-08-26T00:43:02.000</meta:creation-date>
    <meta:keyword/>
    <meta:user-defined meta:name="Category"/>
    <meta:user-defined meta:name="Company"/>
    <meta:user-defined meta:name="Manager"/>
  </office:meta>
</office:document-meta>
</file>