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66a8b" style:family="table">
      <style:table-properties style:rel-width="100" table:align="center"/>
    </style:style>
    <style:style style:name="566a8b.0" style:family="table-column">
      <style:table-column-properties style:column-width="9.70cm"/>
    </style:style>
    <style:style style:name="566a8b.1" style:family="table-column">
      <style:table-column-properties style:column-width="7.94cm"/>
    </style:style>
    <style:style style:name="682958" style:family="table">
      <style:table-properties style:rel-width="100" table:align="center"/>
    </style:style>
    <style:style style:name="682958.0" style:family="table-column">
      <style:table-column-properties style:column-width="17.64cm"/>
    </style:style>
    <style:style style:name="f75dfa" style:family="table">
      <style:table-properties style:rel-width="100" table:align="center"/>
    </style:style>
    <style:style style:name="f75dfa.0" style:family="table-column">
      <style:table-column-properties style:column-width="11.47cm"/>
    </style:style>
    <style:style style:name="f75d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66a8b" table:style-name="566a8b">
          <table:table-column table:style-name="566a8b.0"/>
          <table:table-column table:style-name="566a8b.1"/>
          <table:table-row>
            <table:table-cell office:value-type="string">
              <text:p text:style-name="IM1"><draw:frame draw:style-name="fr1" draw:name="7036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82958" table:style-name="682958">
          <table:table-column table:style-name="68295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2005</text:span></text:p>
        <text:p text:style-name="P3_InstBodyJustified"><text:span text:style-name="T3">Ano 2005 · Data 20/06/2005 · Status EM VIGOR</text:span></text:p>
        <text:p text:style-name="P4_InstBodyJustified"><text:span text:style-name="T4">Ementa: DISPÕE SOBRE ALTERAÇÃO DA RESOLUÇÃO Nº 01, DE 07 DE MARÇO DE 2005.</text:span></text:p>
        <text:p text:style-name="P5_InstBodyJustified"><text:span text:style-name="T5">RESOLUÇÃO Nº 3, DE 20 DE JUNHO DE 2005</text:span></text:p>
        <text:p text:style-name="P6_InstBodyJustified"><text:span text:style-name="T6">(DISPÕE SOBRE ALTERAÇÃO DA RESOLUÇÃO Nº 01, DE 07 DE MARÇO DE 2005.)</text:span></text:p>
        <text:p text:style-name="P7"><text:span text:style-name="T7">FAÇO SABER QUE A CÂMARA MUNICIPAL DE VOTUPORANGA APROVOU E EU NOS TERMOS DO INCISO IV DO ARTIGO 17, DA LEI ORGÂNICA DO MUNICÍPIO, PROMULGO A SEGUINTE RESOLUÇÃO:</text:span></text:p>
        <text:p text:style-name="P9"><text:span text:style-name="T8">Art. 1º</text:span><text:span text:style-name="T9"><text:s/>O parágrafo 1º do art. 1º da<text:s/></text:span><text:a xlink:type="simple" xlink:href="http://www.leinasnuvens.com.br/legislacao/SP/votuporanga/resolucao/2005/mar%C3%A7o/105.php">Resolução nº 01, de 07 de março de 2005</text:a><text:span text:style-name="T10">, passa a vigorar com a seguinte redação:</text:span></text:p>
        <text:p text:style-name="P13"><text:span text:style-name="T11">“Art. 1º<text:s text:c="2"/></text:span><text:span text:style-name="T12">. . . . .</text:span></text:p>
        <text:p text:style-name="P16"><text:span text:style-name="T13">§ 1º</text:span><text:span text:style-name="T14"><text:s/>A premiação prevista neste artigo será outorgada sempre na última sessão ordinária de cada semestre do ano legislativo, na forma de diploma às duas entidades que mais comparecerem.</text:span><text:span text:style-name="T15">”</text:span></text:p>
        <text:p text:style-name="P20"><text:span text:style-name="T16">Art. 2º</text:span><text:span text:style-name="T17"><text:s/>Esta Resolução entrará em vigor na data de sua publicação.</text:span></text:p>
        <text:p text:style-name="P23"><text:span text:style-name="T18">Plenário “Dr. Octávio Viscardi”, 20 de junho de 2005.</text:span></text:p>
        <text:p text:style-name="P25"><text:span text:style-name="T19">Osmair Luiz Ferrari</text:span></text:p>
        <text:p text:style-name="P27"><text:span text:style-name="T20">Presidente</text:span></text:p>
        <text:p text:style-name="P29"><text:span text:style-name="T21">Osvaldo Carvalho da Silva</text:span></text:p>
        <text:p text:style-name="P31"><text:span text:style-name="T22">1º Secretário</text:span></text:p>
        <text:p text:style-name="P33"><text:span text:style-name="T23">Publicada e registrada na Secretaria Administrativa da Câmara Municipal de Votuporanga, aos 20 de junho de 2005.</text:span></text:p>
        <text:p text:style-name="P35"><text:span text:style-name="T24">Waldenir Aparecido Cuin</text:span></text:p>
        <text:p text:style-name="P37"><text:span text:style-name="T25">Diretor Geral</text:span></text:p>
        <text:p text:style-name="P39"><text:span text:style-name="T26">Esta Resolução teve origem no Projeto de Resolução nº 03/05, de autoria do Vereador Elias Ghiotto.</text:span></text:p>
        <text:p text:style-name="Standard"/>
        <table:table table:name="f75dfa" table:style-name="f75dfa">
          <table:table-column table:style-name="f75dfa.0"/>
          <table:table-column table:style-name="f75d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6</text:span></text:p>
            </table:table-cell>
            <table:table-cell office:value-type="string">
              <text:p><text:span>Gerado em 21/08/2026 06:5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66a8b" style:family="table">
      <style:table-properties style:rel-width="100" table:align="center"/>
    </style:style>
    <style:style style:name="566a8b.0" style:family="table-column">
      <style:table-column-properties style:column-width="9.70cm"/>
    </style:style>
    <style:style style:name="566a8b.1" style:family="table-column">
      <style:table-column-properties style:column-width="7.94cm"/>
    </style:style>
    <style:style style:name="682958" style:family="table">
      <style:table-properties style:rel-width="100" table:align="center"/>
    </style:style>
    <style:style style:name="682958.0" style:family="table-column">
      <style:table-column-properties style:column-width="17.64cm"/>
    </style:style>
    <style:style style:name="f75dfa" style:family="table">
      <style:table-properties style:rel-width="100" table:align="center"/>
    </style:style>
    <style:style style:name="f75dfa.0" style:family="table-column">
      <style:table-column-properties style:column-width="11.47cm"/>
    </style:style>
    <style:style style:name="f75d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9:55:00.000</dc:date>
    <meta:generator>PHPWord</meta:generator>
    <meta:initial-creator/>
    <meta:creation-date>2026-08-21T09:55:00.000</meta:creation-date>
    <meta:keyword/>
    <meta:user-defined meta:name="Category"/>
    <meta:user-defined meta:name="Company"/>
    <meta:user-defined meta:name="Manager"/>
  </office:meta>
</office:document-meta>
</file>