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 fo:font-weight="bold" style:font-weight-asian="bold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 fo:font-weight="bold" style:font-weight-asian="bold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center"/>
    </style:style>
    <style:style style:name="T12" style:family="text">
      <style:text-properties style:font-name="Arial" style:font-name-complex="Arial" fo:font-style="italic" style:font-style-asian="italic" style:font-style-complex="italic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center"/>
    </style:style>
    <style:style style:name="T1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center"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center"/>
    </style:style>
    <style:style style:name="T1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ace31" style:family="table">
      <style:table-properties style:rel-width="100" table:align="center"/>
    </style:style>
    <style:style style:name="6ace31.0" style:family="table-column">
      <style:table-column-properties style:column-width="9.70cm"/>
    </style:style>
    <style:style style:name="6ace31.1" style:family="table-column">
      <style:table-column-properties style:column-width="7.94cm"/>
    </style:style>
    <style:style style:name="11d6b6" style:family="table">
      <style:table-properties style:rel-width="100" table:align="center"/>
    </style:style>
    <style:style style:name="11d6b6.0" style:family="table-column">
      <style:table-column-properties style:column-width="17.64cm"/>
    </style:style>
    <style:style style:name="7c5196" style:family="table">
      <style:table-properties style:rel-width="100" table:align="center"/>
    </style:style>
    <style:style style:name="7c5196.0" style:family="table-column">
      <style:table-column-properties style:column-width="11.47cm"/>
    </style:style>
    <style:style style:name="7c519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ace31" table:style-name="6ace31">
          <table:table-column table:style-name="6ace31.0"/>
          <table:table-column table:style-name="6ace31.1"/>
          <table:table-row>
            <table:table-cell office:value-type="string">
              <text:p text:style-name="IM1"><draw:frame draw:style-name="fr1" draw:name="3da2c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1d6b6" table:style-name="11d6b6">
          <table:table-column table:style-name="11d6b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2005</text:span></text:p>
        <text:p text:style-name="P3_InstBodyJustified"><text:span text:style-name="T3">Ano 2005 · Data 07/03/2005 · Status EM VIGOR</text:span></text:p>
        <text:p text:style-name="P4_InstBodyJustified"><text:span text:style-name="T4">Ementa: DISPÕE SOBRE DENOMINAÇÃO DA ALA RESERVADA PARA OS GABINETES DOS VEREADORES NO PALÁCIO 8 DE AGOSTO - CÂMARA MUNICIPAL. (VEREADOR DONATO LARIDONDO).</text:span></text:p>
        <text:p text:style-name="P5_InstBodyJustified"><text:span text:style-name="T5">RESOLUÇÃO Nº 2, DE 7 DE MARÇO DE 2005</text:span></text:p>
        <text:p text:style-name="P6_InstBodyJustified"><text:span text:style-name="T6">(DISPÕE SOBRE DENOMINAÇÃO DA ALA RESERVADA PARA OS GABINETES DOS VEREADORES NO PALÁCIO 8 DE AGOSTO - CÂMARA MUNICIPAL. (VEREADOR DONATO LARIDONDO).)</text:span></text:p>
        <text:p text:style-name="P7"><text:span text:style-name="T7">FAÇO SABER QUE A CÂMARA MUNICIPAL DE VOTUPORANGA APROVOU E EU, NOS TERMOS DO INCISO IV, DO ARTIGO 17, DA LEI ORGÂNICA DO MUNICÍPIO, PROMULGO A SEGUINTE RESOLUÇÃO:</text:span></text:p>
        <text:p text:style-name="P9"><text:span text:style-name="T8">Art. 1º</text:span><text:span text:style-name="T9"><text:s/>Fica denominada de “Vereador Donato Laridondo” a ala reservada para os gabinetes do Vereadores no Palácio 8 de Agosto – Câmara Municipal.</text:span></text:p>
        <text:p text:style-name="P12"><text:span text:style-name="T10">Art. 2º</text:span><text:span text:style-name="T11"><text:s/>Esta Resolução entrará em vigor na data de sua publicação.</text:span></text:p>
        <text:p text:style-name="P15"><text:span text:style-name="T12">Plenário “Dr. Octávio Viscardi”, aos 07 de março de 2005.</text:span></text:p>
        <text:p text:style-name="P17"><text:span text:style-name="T13">Osmair Luiz Ferrari</text:span></text:p>
        <text:p text:style-name="P19"><text:span text:style-name="T14">Presidente</text:span></text:p>
        <text:p text:style-name="P21"><text:span text:style-name="T15">Osvaldo Carvalho da Silva</text:span></text:p>
        <text:p text:style-name="P23"><text:span text:style-name="T16">1º Secretário</text:span></text:p>
        <text:p text:style-name="P25"><text:span text:style-name="T17">Publicado e registrado na Secretaria Administrativa da Câmara Municipal de Votuporanga, aos 07 de março de 2005.</text:span></text:p>
        <text:p text:style-name="P27"><text:span text:style-name="T18">Waldenir Aparecido Cuin</text:span></text:p>
        <text:p text:style-name="P29"><text:span text:style-name="T19">Diretor Geral</text:span></text:p>
        <text:p text:style-name="P31"><text:span text:style-name="T20">Esta Resolução teve origem no Projeto de Resolução nº 02/05, de autoria do Vereador Mehde Meidão Slaiman Kanso.</text:span></text:p>
        <text:p text:style-name="Standard"/>
        <table:table table:name="7c5196" table:style-name="7c5196">
          <table:table-column table:style-name="7c5196.0"/>
          <table:table-column table:style-name="7c519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25</text:span></text:p>
            </table:table-cell>
            <table:table-cell office:value-type="string">
              <text:p><text:span>Gerado em 26/08/2026 01:0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ace31" style:family="table">
      <style:table-properties style:rel-width="100" table:align="center"/>
    </style:style>
    <style:style style:name="6ace31.0" style:family="table-column">
      <style:table-column-properties style:column-width="9.70cm"/>
    </style:style>
    <style:style style:name="6ace31.1" style:family="table-column">
      <style:table-column-properties style:column-width="7.94cm"/>
    </style:style>
    <style:style style:name="11d6b6" style:family="table">
      <style:table-properties style:rel-width="100" table:align="center"/>
    </style:style>
    <style:style style:name="11d6b6.0" style:family="table-column">
      <style:table-column-properties style:column-width="17.64cm"/>
    </style:style>
    <style:style style:name="7c5196" style:family="table">
      <style:table-properties style:rel-width="100" table:align="center"/>
    </style:style>
    <style:style style:name="7c5196.0" style:family="table-column">
      <style:table-column-properties style:column-width="11.47cm"/>
    </style:style>
    <style:style style:name="7c519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4:05:18.000</dc:date>
    <meta:generator>PHPWord</meta:generator>
    <meta:initial-creator/>
    <meta:creation-date>2026-08-26T04:05:18.000</meta:creation-date>
    <meta:keyword/>
    <meta:user-defined meta:name="Category"/>
    <meta:user-defined meta:name="Company"/>
    <meta:user-defined meta:name="Manager"/>
  </office:meta>
</office:document-meta>
</file>