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both"/>
    </style:style>
    <style:style style:name="T34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950eb" style:family="table">
      <style:table-properties style:rel-width="100" table:align="center"/>
    </style:style>
    <style:style style:name="7950eb.0" style:family="table-column">
      <style:table-column-properties style:column-width="9.70cm"/>
    </style:style>
    <style:style style:name="7950eb.1" style:family="table-column">
      <style:table-column-properties style:column-width="7.94cm"/>
    </style:style>
    <style:style style:name="53f9a8" style:family="table">
      <style:table-properties style:rel-width="100" table:align="center"/>
    </style:style>
    <style:style style:name="53f9a8.0" style:family="table-column">
      <style:table-column-properties style:column-width="17.64cm"/>
    </style:style>
    <style:style style:name="caa814" style:family="table">
      <style:table-properties style:rel-width="100" table:align="center"/>
    </style:style>
    <style:style style:name="caa814.0" style:family="table-column">
      <style:table-column-properties style:column-width="11.47cm"/>
    </style:style>
    <style:style style:name="caa81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950eb" table:style-name="7950eb">
          <table:table-column table:style-name="7950eb.0"/>
          <table:table-column table:style-name="7950eb.1"/>
          <table:table-row>
            <table:table-cell office:value-type="string">
              <text:p text:style-name="IM1"><draw:frame draw:style-name="fr1" draw:name="cb8c3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3f9a8" table:style-name="53f9a8">
          <table:table-column table:style-name="53f9a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2005</text:span></text:p>
        <text:p text:style-name="P3_InstBodyJustified"><text:span text:style-name="T3">Ano 2005 · Data 07/03/2005 · Status ALTERADA</text:span></text:p>
        <text:p text:style-name="P4_InstBodyJustified"><text:span text:style-name="T4">Ementa: DISPÕE SOBRE INSTITUIÇÃO DE PREMIAÇÃO DE HONRA DE PARTICIPAÇÃO ÀS ENTIDADES REPRESENTATIVAS QUE MAIS COMPARECEREM ÀS REUNIÕES ORDINÁRIAS DA EDILIDADE.</text:span></text:p>
        <text:p text:style-name="P5_InstBodyJustified"><text:span text:style-name="T5">RESOLUÇÃO Nº 1, DE 7 DE MARÇO DE 2005</text:span></text:p>
        <text:p text:style-name="P6_InstBodyJustified"><text:span text:style-name="T6">(DISPÕE SOBRE INSTITUIÇÃO DE PREMIAÇÃO DE HONRA DE PARTICIPAÇÃO ÀS ENTIDADES REPRESENTATIVAS QUE MAIS COMPARECEREM ÀS REUNIÕES ORDINÁRIAS DA EDILIDADE.)</text:span></text:p>
        <text:p text:style-name="P7"><text:span text:style-name="T7">FAÇO SABER QUE A CÂMARA MUNICIPAL DE VOTUPORANGA APROVOU E EU, NOS TERMOS DO INCISO IV, DO ARTIGO 17, DA LEI ORGÂNICA DO MUNICÍPIO, PROMULGO A SEGUINTE RESOLUÇÃO:</text:span></text:p>
        <text:p text:style-name="P9"><text:span text:style-name="T8">Art. 1º</text:span><text:span text:style-name="T9"><text:s/>Fica instituído na Câmara Municipal, a premiação de honra de participação, às entidades representativas da comunidade que, através de representantes, mais comparecerem às reuniões ordinárias da Edilidade.</text:span></text:p>
        <text:p text:style-name="P12"><text:span text:style-name="T10">Art. 1º<text:s/></text:span><text:span text:style-name="T11">Fica instituída na Câmara Municipal, a premiação de honra de participação, às duas entidades representativas da comunidade e, aos três munícipes, que mais comparecerem às sessões ordinárias desta Edilidade.</text:span><text:a xlink:type="simple" xlink:href="http://www.leinasnuvens.com.br/legislacao/SP/votuporanga/resolucao/2009/agosto/309.php">(Redação dada pela Resolução nº 3/09, de 24.08.2009)</text:a></text:p>
        <text:p text:style-name="P15"><text:span text:style-name="T12">§ 1º</text:span><text:span text:style-name="T13"><text:s/>A premiação prevista neste artigo, será outorgada sempre na última sessão ordinária de cada semestre do ano legislativo.</text:span></text:p>
        <text:p text:style-name="P18"><text:span text:style-name="T14">§ 1º</text:span><text:span text:style-name="T15"><text:s/>A premiação prevista neste artigo será outorgada sempre na última sessão ordinária de cada semestre do ano legislativo, na forma de diploma às duas entidades que mais comparecerem.</text:span><text:a xlink:type="simple" xlink:href="http://www.leinasnuvens.com.br/legislacao/SP/votuporanga/resolucao/2005/junho/305.php">(Redação dada pela Resolução nº 3/05, de 20.06.2005)</text:a></text:p>
        <text:p text:style-name="P21"><text:span text:style-name="T16">§ 1º</text:span><text:span text:style-name="T17"><text:s/>A premiação prevista neste artigo será outorgada na forma de diploma, sempre na última sessão ordinária de cada semestre do ano legislativo.</text:span><text:a xlink:type="simple" xlink:href="http://www.leinasnuvens.com.br/legislacao/SP/votuporanga/resolucao/2009/agosto/309.php">(Redação dada pela Resolução nº 3/09, de 24.08.2009)</text:a></text:p>
        <text:p text:style-name="P24"><text:span text:style-name="T18">§ 2º</text:span><text:span text:style-name="T19"><text:s/>A critério da Câmara Municipal e dentro do embasamento legal, outras formas de reconhecimento participativo também poderão ser outorgadas.</text:span></text:p>
        <text:p text:style-name="P27"><text:span text:style-name="T20">§ 3º</text:span><text:span text:style-name="T21"><text:s/>Havendo empate entre as homenagens previstas neste artigo, o critério a ser utilizado será o de antiguidade.</text:span><text:a xlink:type="simple" xlink:href="http://www.leinasnuvens.com.br/legislacao/SP/votuporanga/resolucao/2009/agosto/309.php">(Inserido pela Resolução nº 3/09, de 24.08.2009)</text:a></text:p>
        <text:p text:style-name="P30"><text:span text:style-name="T22">Art. 2º</text:span><text:span text:style-name="T23"><text:s/>As despesas decorrentes com a execução desta Lei, correrão por conta de dotações orçamentárias.</text:span></text:p>
        <text:p text:style-name="P33"><text:span text:style-name="T24">Art. 3º</text:span><text:span text:style-name="T25"><text:s/>Esta Resolução entrará em vigor na data de sua publicação, podendo ser regulamentada no que couber por Ato da Mesa.</text:span></text:p>
        <text:p text:style-name="P36"><text:span text:style-name="T26">Plenário “Dr. Octávio Viscardi”, aos 07 de março de 2005.</text:span></text:p>
        <text:p text:style-name="P38"><text:span text:style-name="T27">Osmair Luiz Ferrari</text:span></text:p>
        <text:p text:style-name="P40"><text:span text:style-name="T28">Presidente</text:span></text:p>
        <text:p text:style-name="P42"><text:span text:style-name="T29">Osvaldo Carvalho da Silva</text:span></text:p>
        <text:p text:style-name="P44"><text:span text:style-name="T30">1º Secretário</text:span></text:p>
        <text:p text:style-name="P46"><text:span text:style-name="T31">Publicada e registrada na Secretaria Administrativa da Câmara Municipal de Votuporanga, aos 07 de março de 2005.</text:span></text:p>
        <text:p text:style-name="P48"><text:span text:style-name="T32">Waldenir Aparecido Cuin</text:span></text:p>
        <text:p text:style-name="P50"><text:span text:style-name="T33">Diretor Geral</text:span></text:p>
        <text:p text:style-name="P52"><text:span text:style-name="T34">Esta Resolução teve origem no Projeto de Resolução nº 01/05, de autoria do Vereador Elias Ghiotto.</text:span></text:p>
        <text:p text:style-name="Standard"/>
        <table:table table:name="caa814" table:style-name="caa814">
          <table:table-column table:style-name="caa814.0"/>
          <table:table-column table:style-name="caa81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24</text:span></text:p>
            </table:table-cell>
            <table:table-cell office:value-type="string">
              <text:p><text:span>Gerado em 21/08/2026 05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950eb" style:family="table">
      <style:table-properties style:rel-width="100" table:align="center"/>
    </style:style>
    <style:style style:name="7950eb.0" style:family="table-column">
      <style:table-column-properties style:column-width="9.70cm"/>
    </style:style>
    <style:style style:name="7950eb.1" style:family="table-column">
      <style:table-column-properties style:column-width="7.94cm"/>
    </style:style>
    <style:style style:name="53f9a8" style:family="table">
      <style:table-properties style:rel-width="100" table:align="center"/>
    </style:style>
    <style:style style:name="53f9a8.0" style:family="table-column">
      <style:table-column-properties style:column-width="17.64cm"/>
    </style:style>
    <style:style style:name="caa814" style:family="table">
      <style:table-properties style:rel-width="100" table:align="center"/>
    </style:style>
    <style:style style:name="caa814.0" style:family="table-column">
      <style:table-column-properties style:column-width="11.47cm"/>
    </style:style>
    <style:style style:name="caa81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08:04:11.000</dc:date>
    <meta:generator>PHPWord</meta:generator>
    <meta:initial-creator/>
    <meta:creation-date>2026-08-21T08:04:11.000</meta:creation-date>
    <meta:keyword/>
    <meta:user-defined meta:name="Category"/>
    <meta:user-defined meta:name="Company"/>
    <meta:user-defined meta:name="Manager"/>
  </office:meta>
</office:document-meta>
</file>