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both"/>
    </style:style>
    <style:style style:name="T28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e1123" style:family="table">
      <style:table-properties style:rel-width="100" table:align="center"/>
    </style:style>
    <style:style style:name="be1123.0" style:family="table-column">
      <style:table-column-properties style:column-width="9.70cm"/>
    </style:style>
    <style:style style:name="be1123.1" style:family="table-column">
      <style:table-column-properties style:column-width="7.94cm"/>
    </style:style>
    <style:style style:name="10f370" style:family="table">
      <style:table-properties style:rel-width="100" table:align="center"/>
    </style:style>
    <style:style style:name="10f370.0" style:family="table-column">
      <style:table-column-properties style:column-width="17.64cm"/>
    </style:style>
    <style:style style:name="2a5306" style:family="table">
      <style:table-properties style:rel-width="100" table:align="center"/>
    </style:style>
    <style:style style:name="2a5306.0" style:family="table-column">
      <style:table-column-properties style:column-width="11.47cm"/>
    </style:style>
    <style:style style:name="2a530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e1123" table:style-name="be1123">
          <table:table-column table:style-name="be1123.0"/>
          <table:table-column table:style-name="be1123.1"/>
          <table:table-row>
            <table:table-cell office:value-type="string">
              <text:p text:style-name="IM1"><draw:frame draw:style-name="fr1" draw:name="e6d4d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0f370" table:style-name="10f370">
          <table:table-column table:style-name="10f37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2003</text:span></text:p>
        <text:p text:style-name="P3_InstBodyJustified"><text:span text:style-name="T3">Ano 2003 · Data 15/12/2003 · Status EM VIGOR</text:span></text:p>
        <text:p text:style-name="P4_InstBodyJustified"><text:span text:style-name="T4">Ementa: DISPÕE SOBRE INDICAÇÃO DE REPRESENTANTES DA CÂMARA MUNICIPAL JUNTO ÀS FUNDAÇÕES.</text:span></text:p>
        <text:p text:style-name="P5_InstBodyJustified"><text:span text:style-name="T5">RESOLUÇÃO Nº 3, DE 15 DE DEZEMBRO DE 2003</text:span></text:p>
        <text:p text:style-name="P6_InstBodyJustified"><text:span text:style-name="T6">(DISPÕE SOBRE INDICAÇÃO DE REPRESENTANTES DA CÂMARA MUNICIPAL JUNTO ÀS FUNDAÇÕ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2/2003, que se refere ao processo nº 161 de 2003, a saber:</text:span></text:p>
        <text:p text:style-name="P14"><text:span text:style-name="T11">FAÇO SABER QUE A CÂMARA MUNICIPAL DE VOTUPORANGA APROVOU E EU NOS TERMOS DO INCISO IV, DO ARTIGO 17, DA LEI ORGÂNICA DO MUNICÍPIO, PROMULGO A SEGUINTE RESOLUÇÃO:</text:span></text:p>
        <text:p text:style-name="P16"><text:span text:style-name="T12">Art. 1º</text:span><text:span text:style-name="T13"><text:s/>As indicações de representantes da Câmara Municipal junto ao Conselho de Curadores de Fundações existentes no Município, obedecer-se-ão o seguinte:</text:span></text:p>
        <text:p text:style-name="P19"><text:span text:style-name="T14">I – quando se tratar de fundações mantidas direta ou indiretamente pelo Município, através de subvenções, a indicação será feita pelas lideranças dos partidos com assento na Casa e os escolhidos não deverão ser Vereadores em exercício;</text:span></text:p>
        <text:p text:style-name="P21"><text:span text:style-name="T15">II – nos demais casos, a indicação será dentre os Vereadores em exercício, através de votação em plenário, mediante inscrição prévia.</text:span></text:p>
        <text:p text:style-name="P23"><text:span text:style-name="T16">Art. 2º</text:span><text:span text:style-name="T17"><text:s/>Esta Resolução entrará em vigor na data de sua publicação, gerando seus efeitos para a próxima legislatura, podendo ser regulamentada por Ato da Mesa no que couber.</text:span></text:p>
        <text:p text:style-name="P26"><text:span text:style-name="T18">Art. 3º</text:span><text:span text:style-name="T19"><text:s/>Revogam-se as disposições em contrário.</text:span></text:p>
        <text:p text:style-name="P29"><text:span text:style-name="T20">Plenário “Dr. Octávio Viscardi”, 15 de dezembro de 2003.</text:span></text:p>
        <text:p text:style-name="P31"><text:span text:style-name="T21">Silvio Carvalho de Souza</text:span></text:p>
        <text:p text:style-name="P33"><text:span text:style-name="T22">Presidente</text:span></text:p>
        <text:p text:style-name="P35"><text:span text:style-name="T23">Gilvan Carlos dos Santos</text:span></text:p>
        <text:p text:style-name="P37"><text:span text:style-name="T24">1º Secretário</text:span></text:p>
        <text:p text:style-name="P39"><text:span text:style-name="T25">Publicado e registrado na Secretaria Administrativa da Câmara Municipal de Votuporanga, aos 15 de dezembro de 2003.</text:span></text:p>
        <text:p text:style-name="P41"><text:span text:style-name="T26">Waldenir Aparecido Cuin</text:span></text:p>
        <text:p text:style-name="P43"><text:span text:style-name="T27">Diretor Geral</text:span></text:p>
        <text:p text:style-name="P45"><text:span text:style-name="T28">Obs. Este projeto de resolução nº 02/2003 é de autoria da vereadora Sandra Maria Berardo Toscano.</text:span></text:p>
        <text:p text:style-name="Standard"/>
        <table:table table:name="2a5306" table:style-name="2a5306">
          <table:table-column table:style-name="2a5306.0"/>
          <table:table-column table:style-name="2a530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21</text:span></text:p>
            </table:table-cell>
            <table:table-cell office:value-type="string">
              <text:p><text:span>Gerado em 20/08/2026 12:5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e1123" style:family="table">
      <style:table-properties style:rel-width="100" table:align="center"/>
    </style:style>
    <style:style style:name="be1123.0" style:family="table-column">
      <style:table-column-properties style:column-width="9.70cm"/>
    </style:style>
    <style:style style:name="be1123.1" style:family="table-column">
      <style:table-column-properties style:column-width="7.94cm"/>
    </style:style>
    <style:style style:name="10f370" style:family="table">
      <style:table-properties style:rel-width="100" table:align="center"/>
    </style:style>
    <style:style style:name="10f370.0" style:family="table-column">
      <style:table-column-properties style:column-width="17.64cm"/>
    </style:style>
    <style:style style:name="2a5306" style:family="table">
      <style:table-properties style:rel-width="100" table:align="center"/>
    </style:style>
    <style:style style:name="2a5306.0" style:family="table-column">
      <style:table-column-properties style:column-width="11.47cm"/>
    </style:style>
    <style:style style:name="2a530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15:57:59.000</dc:date>
    <meta:generator>PHPWord</meta:generator>
    <meta:initial-creator/>
    <meta:creation-date>2026-08-20T15:57:59.000</meta:creation-date>
    <meta:keyword/>
    <meta:user-defined meta:name="Category"/>
    <meta:user-defined meta:name="Company"/>
    <meta:user-defined meta:name="Manager"/>
  </office:meta>
</office:document-meta>
</file>