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742b7" style:family="table">
      <style:table-properties style:rel-width="100" table:align="center"/>
    </style:style>
    <style:style style:name="a742b7.0" style:family="table-column">
      <style:table-column-properties style:column-width="9.70cm"/>
    </style:style>
    <style:style style:name="a742b7.1" style:family="table-column">
      <style:table-column-properties style:column-width="7.94cm"/>
    </style:style>
    <style:style style:name="fef853" style:family="table">
      <style:table-properties style:rel-width="100" table:align="center"/>
    </style:style>
    <style:style style:name="fef853.0" style:family="table-column">
      <style:table-column-properties style:column-width="17.64cm"/>
    </style:style>
    <style:style style:name="e0f408" style:family="table">
      <style:table-properties style:rel-width="100" table:align="center"/>
    </style:style>
    <style:style style:name="e0f408.0" style:family="table-column">
      <style:table-column-properties style:column-width="11.47cm"/>
    </style:style>
    <style:style style:name="e0f40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742b7" table:style-name="a742b7">
          <table:table-column table:style-name="a742b7.0"/>
          <table:table-column table:style-name="a742b7.1"/>
          <table:table-row>
            <table:table-cell office:value-type="string">
              <text:p text:style-name="IM1"><draw:frame draw:style-name="fr1" draw:name="df00b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ef853" table:style-name="fef853">
          <table:table-column table:style-name="fef85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2001</text:span></text:p>
        <text:p text:style-name="P3_InstBodyJustified"><text:span text:style-name="T3">Ano 2001 · Data 16/04/2001 · Status EM VIGOR</text:span></text:p>
        <text:p text:style-name="P4_InstBodyJustified"><text:span text:style-name="T4">Ementa: DISPÕE SOBRE AUTORIZAÇÃO PARA FIRMAR CONVÊNIO E DÁ OUTRAS PROVIDÊNCIAS.</text:span></text:p>
        <text:p text:style-name="P5_InstBodyJustified"><text:span text:style-name="T5">RESOLUÇÃO Nº 3, DE 16 DE ABRIL DE 2001</text:span></text:p>
        <text:p text:style-name="P6_InstBodyJustified"><text:span text:style-name="T6">(DISPÕE SOBRE AUTORIZAÇÃO PARA FIRMAR CONVÊNIO E DÁ OUTRAS PROVIDÊNCIAS.)</text:span></text:p>
        <text:p text:style-name="P7"><text:span text:style-name="T7">FAÇO SABER QUE A CÂMARA MUNICIPAL DE VOTUPORANGA APROVOU E EU, NOS TERMOS DO INCISO IV, DO ARTIGO 18, DA LEI ORGÂNICA DO MUNICÍPIO, PROMULGO A SEGUINTE RESOLUÇÃO:</text:span></text:p>
        <text:p text:style-name="P9"><text:span text:style-name="T8">Art. 1º</text:span><text:span text:style-name="T9"><text:s/>Fica a Mesa da Câmara Municipal, autorizada a firmar convênio com o Centro de Informática e Processamento de Dados do Senado Federal – Prodasen – com a finalidade de estabelecer a participação da Casa Legislativa no Programa Interlegis.</text:span></text:p>
        <text:p text:style-name="P12"><text:span text:style-name="T10">Art. 2º</text:span><text:span text:style-name="T11"><text:s/>As despesas decorrentes com a execução desta Resolução, correrão por conta de verbas próprias consignadas no orçamento, suplementadas se necessário.</text:span></text:p>
        <text:p text:style-name="P15"><text:span text:style-name="T12">Art. 3º</text:span><text:span text:style-name="T13"><text:s/>Esta Resolução entra em vigor na data de sua publicação.</text:span></text:p>
        <text:p text:style-name="P18"><text:span text:style-name="T14">Plenário “Dr. Octávio Viscardi”, 16 de abril de 2001.</text:span></text:p>
        <text:p text:style-name="P20"><text:span text:style-name="T15">Antonio Carlos Camargo</text:span></text:p>
        <text:p text:style-name="P22"><text:span text:style-name="T16">Presidente</text:span></text:p>
        <text:p text:style-name="P24"><text:span text:style-name="T17">Sigmar Rizzatto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16 de abril de 2001.</text:span></text:p>
        <text:p text:style-name="P30"><text:span text:style-name="T20">Dr. Jerônimo Figueira da Costa Filho</text:span></text:p>
        <text:p text:style-name="P32"><text:span text:style-name="T21">Diretor Geral em Exercício</text:span></text:p>
        <text:p text:style-name="Standard"/>
        <table:table table:name="e0f408" table:style-name="e0f408">
          <table:table-column table:style-name="e0f408.0"/>
          <table:table-column table:style-name="e0f40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8</text:span></text:p>
            </table:table-cell>
            <table:table-cell office:value-type="string">
              <text:p><text:span>Gerado em 26/08/2026 09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742b7" style:family="table">
      <style:table-properties style:rel-width="100" table:align="center"/>
    </style:style>
    <style:style style:name="a742b7.0" style:family="table-column">
      <style:table-column-properties style:column-width="9.70cm"/>
    </style:style>
    <style:style style:name="a742b7.1" style:family="table-column">
      <style:table-column-properties style:column-width="7.94cm"/>
    </style:style>
    <style:style style:name="fef853" style:family="table">
      <style:table-properties style:rel-width="100" table:align="center"/>
    </style:style>
    <style:style style:name="fef853.0" style:family="table-column">
      <style:table-column-properties style:column-width="17.64cm"/>
    </style:style>
    <style:style style:name="e0f408" style:family="table">
      <style:table-properties style:rel-width="100" table:align="center"/>
    </style:style>
    <style:style style:name="e0f408.0" style:family="table-column">
      <style:table-column-properties style:column-width="11.47cm"/>
    </style:style>
    <style:style style:name="e0f40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2:01:37.000</dc:date>
    <meta:generator>PHPWord</meta:generator>
    <meta:initial-creator/>
    <meta:creation-date>2026-08-26T12:01:37.000</meta:creation-date>
    <meta:keyword/>
    <meta:user-defined meta:name="Category"/>
    <meta:user-defined meta:name="Company"/>
    <meta:user-defined meta:name="Manager"/>
  </office:meta>
</office:document-meta>
</file>