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f06f1" style:family="table">
      <style:table-properties style:rel-width="100" table:align="center"/>
    </style:style>
    <style:style style:name="0f06f1.0" style:family="table-column">
      <style:table-column-properties style:column-width="9.70cm"/>
    </style:style>
    <style:style style:name="0f06f1.1" style:family="table-column">
      <style:table-column-properties style:column-width="7.94cm"/>
    </style:style>
    <style:style style:name="941936" style:family="table">
      <style:table-properties style:rel-width="100" table:align="center"/>
    </style:style>
    <style:style style:name="941936.0" style:family="table-column">
      <style:table-column-properties style:column-width="17.64cm"/>
    </style:style>
    <style:style style:name="206762" style:family="table">
      <style:table-properties style:rel-width="100" table:align="center"/>
    </style:style>
    <style:style style:name="206762.0" style:family="table-column">
      <style:table-column-properties style:column-width="11.47cm"/>
    </style:style>
    <style:style style:name="20676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f06f1" table:style-name="0f06f1">
          <table:table-column table:style-name="0f06f1.0"/>
          <table:table-column table:style-name="0f06f1.1"/>
          <table:table-row>
            <table:table-cell office:value-type="string">
              <text:p text:style-name="IM1"><draw:frame draw:style-name="fr1" draw:name="98654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41936" table:style-name="941936">
          <table:table-column table:style-name="94193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2000</text:span></text:p>
        <text:p text:style-name="P3_InstBodyJustified"><text:span text:style-name="T3">Ano 2000 · Data 30/10/2000 · Status ALTERADA</text:span></text:p>
        <text:p text:style-name="P4_InstBodyJustified"><text:span text:style-name="T4">Ementa: DISPÕE SOBRE INDICAÇÃO DE REPRESENTANTES DA CÂMARA MUNICIPAL EM CONSELHOS, COMISSÕES E CONGÊNERES.</text:span></text:p>
        <text:p text:style-name="P5_InstBodyJustified"><text:span text:style-name="T5">RESOLUÇÃO Nº 4, DE 30 DE OUTUBRO DE 2000</text:span></text:p>
        <text:p text:style-name="P6_InstBodyJustified"><text:span text:style-name="T6">(DISPÕE SOBRE INDICAÇÃO DE REPRESENTANTES DA CÂMARA MUNICIPAL EM CONSELHOS, COMISSÕES E CONGÊNERES.)</text:span></text:p>
        <text:p text:style-name="P7"><text:span text:style-name="T7">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00, que se refere ao processo nº 218 de 2000, a saber:</text:span></text:p>
        <text:p text:style-name="P14"><text:span text:style-name="T11">FAÇO SABER QUE A CÂMARA MUNICIPAL DE VOTUPORANGA APROVOU E EU NOS TERMOS DO INCISO IV DO ARTIGO 18 DA LEI ORGÂNICA DO MUNICÍPIO, PROMULGO A SEGUINTE LEI:</text:span></text:p>
        <text:p text:style-name="P16"><text:span text:style-name="T12">Art. 1º</text:span><text:span text:style-name="T13"><text:s/>Somente poderão ser indicados como representante da Câmara Municipal, para participar de Conselhos, Comissões e congêneres de qualquer espécie, Vereadores que estejam no efetivo exercício do cargo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Plenário “Dr. Octávio Viscardi”, 30 de outubro de 2000.</text:span></text:p>
        <text:p text:style-name="P24"><text:span text:style-name="T17">Mehde Meidão Slaiman Kanso</text:span></text:p>
        <text:p text:style-name="P26"><text:span text:style-name="T18">Presidente</text:span></text:p>
        <text:p text:style-name="P28"><text:span text:style-name="T19">Mário José de Grande Campo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30 de outubro de 2000.</text:span></text:p>
        <text:p text:style-name="P34"><text:span text:style-name="T22">Dr. Jerônimo Figueira da Costa Filho</text:span></text:p>
        <text:p text:style-name="P36"><text:span text:style-name="T23">Diretor Geral em Exercício</text:span></text:p>
        <text:p text:style-name="P38"><text:span text:style-name="T24">Autor: Arquimedes Neves</text:span></text:p>
        <text:p text:style-name="Standard"/>
        <table:table table:name="206762" table:style-name="206762">
          <table:table-column table:style-name="206762.0"/>
          <table:table-column table:style-name="20676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4</text:span></text:p>
            </table:table-cell>
            <table:table-cell office:value-type="string">
              <text:p><text:span>Gerado em 26/08/2026 11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f06f1" style:family="table">
      <style:table-properties style:rel-width="100" table:align="center"/>
    </style:style>
    <style:style style:name="0f06f1.0" style:family="table-column">
      <style:table-column-properties style:column-width="9.70cm"/>
    </style:style>
    <style:style style:name="0f06f1.1" style:family="table-column">
      <style:table-column-properties style:column-width="7.94cm"/>
    </style:style>
    <style:style style:name="941936" style:family="table">
      <style:table-properties style:rel-width="100" table:align="center"/>
    </style:style>
    <style:style style:name="941936.0" style:family="table-column">
      <style:table-column-properties style:column-width="17.64cm"/>
    </style:style>
    <style:style style:name="206762" style:family="table">
      <style:table-properties style:rel-width="100" table:align="center"/>
    </style:style>
    <style:style style:name="206762.0" style:family="table-column">
      <style:table-column-properties style:column-width="11.47cm"/>
    </style:style>
    <style:style style:name="20676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4:09:57.000</dc:date>
    <meta:generator>PHPWord</meta:generator>
    <meta:initial-creator/>
    <meta:creation-date>2026-08-26T14:09:57.000</meta:creation-date>
    <meta:keyword/>
    <meta:user-defined meta:name="Category"/>
    <meta:user-defined meta:name="Company"/>
    <meta:user-defined meta:name="Manager"/>
  </office:meta>
</office:document-meta>
</file>