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2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both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4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2d3a3" style:family="table">
      <style:table-properties style:rel-width="100" table:align="center"/>
    </style:style>
    <style:style style:name="92d3a3.0" style:family="table-column">
      <style:table-column-properties style:column-width="9.70cm"/>
    </style:style>
    <style:style style:name="92d3a3.1" style:family="table-column">
      <style:table-column-properties style:column-width="7.94cm"/>
    </style:style>
    <style:style style:name="dccb19" style:family="table">
      <style:table-properties style:rel-width="100" table:align="center"/>
    </style:style>
    <style:style style:name="dccb19.0" style:family="table-column">
      <style:table-column-properties style:column-width="17.64cm"/>
    </style:style>
    <style:style style:name="51d285" style:family="table">
      <style:table-properties style:rel-width="100" table:align="center"/>
    </style:style>
    <style:style style:name="51d285.0" style:family="table-column">
      <style:table-column-properties style:column-width="11.47cm"/>
    </style:style>
    <style:style style:name="51d28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2d3a3" table:style-name="92d3a3">
          <table:table-column table:style-name="92d3a3.0"/>
          <table:table-column table:style-name="92d3a3.1"/>
          <table:table-row>
            <table:table-cell office:value-type="string">
              <text:p text:style-name="IM1"><draw:frame draw:style-name="fr1" draw:name="b441d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ccb19" table:style-name="dccb19">
          <table:table-column table:style-name="dccb1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2000</text:span></text:p>
        <text:p text:style-name="P3_InstBodyJustified"><text:span text:style-name="T3">Ano 2000 · Data 16/10/2000 · Status ALTERADA</text:span></text:p>
        <text:p text:style-name="P4_InstBodyJustified"><text:span text:style-name="T4">Ementa: DISPÕE SOBRE A FORMA DE INDICAÇÃO DOS REPRESENTANTES DA CÂMARA MUNICIPAL JUNTO AO CONSELHO DE CURADORES DE FUNDAÇÕES EXISTENTES EM VOTUPORANGA.</text:span></text:p>
        <text:p text:style-name="P5_InstBodyJustified"><text:span text:style-name="T5">RESOLUÇÃO Nº 3, DE 16 DE OUTUBRO DE 2000</text:span></text:p>
        <text:p text:style-name="P6_InstBodyJustified"><text:span text:style-name="T6">(DISPÕE SOBRE A FORMA DE INDICAÇÃO DOS REPRESENTANTES DA CÂMARA MUNICIPAL JUNTO AO CONSELHO DE CURADORES DE FUNDAÇÕES EXISTENTES EM VOTUPORANGA.)</text:span></text:p>
        <text:p text:style-name="P7"><text:span text:style-name="T7">A Mesa da Câmara Municipal<text:s/></text:span><text:span text:style-name="T8"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5/00, que se refere ao processo nº 175 de 2000, a saber:</text:span></text:p>
        <text:p text:style-name="P14"><text:span text:style-name="T11">FAÇO SABER QUE A CÂMARA MUNICIPAL DE VOTUPORANGA APROVOU E EU, NOS TERMOS DO INCISO IV DO ARTIGO 18, DA LEI ORGÂNICA DO MUNICÍPIO, SANCIONO E PROMULGO A SEGUINTE RESOLUÇÃO:</text:span></text:p>
        <text:p text:style-name="P16"><text:span text:style-name="T12">Art. 1º</text:span><text:span text:style-name="T13"><text:s/>A indicação dos representantes da Câmara Municipal no Conselho de Curadores de Fundações existentes em Votuporanga, será feita através de votação em plenário, mediante inscrição prévia dos interessados junto à Secretaria Administrativa da Casa.</text:span></text:p>
        <text:p text:style-name="P19"><text:span text:style-name="T14">Parágrafo único.</text:span><text:span text:style-name="T15"><text:s/>Só poderão se inscrever Vereadores no efetivo exercício do cargo.</text:span></text:p>
        <text:p text:style-name="P22"><text:span text:style-name="T16">Art. 2º</text:span><text:span text:style-name="T17"><text:s/>A Mesa determinará o dia da escolha, dentro do prazo previsto para ser feita a indicação, submetendo os nomes dos candidatos à apreciação de seus pares, em cédula única, na qual constarão os nomes de todos os inscritos, cabendo a cada Vereador assinalar os quadrinhos à frente dos dois nomes de sua preferência.</text:span></text:p>
        <text:p text:style-name="P25"><text:span text:style-name="T18">Art. 3º<text:s/></text:span><text:span text:style-name="T19">Serão considerados indicados os dois mais votados, sendo que, em caso de empate, para uma ou duas vagas, optar-se-á pelo mais idoso.</text:span></text:p>
        <text:p text:style-name="P28"><text:span text:style-name="T20">Art. 4º</text:span><text:span text:style-name="T21"><text:s/>Esta Resolução entrará em vigor na data de sua publicação, gerando seus efeitos para a próxima legislatura.</text:span></text:p>
        <text:p text:style-name="P31"><text:span text:style-name="T22">Art. 5º</text:span><text:span text:style-name="T23"><text:s/>Revogam-se as disposições em contrário.</text:span></text:p>
        <text:p text:style-name="P34"><text:span text:style-name="T24">Plenário “Dr. Octávio Viscardi”, aos 16 de outubro de 2000.</text:span></text:p>
        <text:p text:style-name="P36"><text:span text:style-name="T25">Mehde Meidão Slaiman Kanso</text:span></text:p>
        <text:p text:style-name="P38"><text:span text:style-name="T26">Presidente</text:span></text:p>
        <text:p text:style-name="P40"><text:span text:style-name="T27">Mário José de Grande Campos</text:span></text:p>
        <text:p text:style-name="P42"><text:span text:style-name="T28">1º Secretário</text:span></text:p>
        <text:p text:style-name="P44"><text:span text:style-name="T29">Publicado e registrado na Secretaria Administrativa da Câmara Municipal de Votuporanga, aos 16 de outubro de 2000.</text:span></text:p>
        <text:p text:style-name="P46"><text:span text:style-name="T30">Dr. Jerônimo Figueira da Costa Filho</text:span></text:p>
        <text:p text:style-name="P48"><text:span text:style-name="T31">Diretor Geral em Exercício</text:span></text:p>
        <text:p text:style-name="Standard"/>
        <table:table table:name="51d285" table:style-name="51d285">
          <table:table-column table:style-name="51d285.0"/>
          <table:table-column table:style-name="51d28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613</text:span></text:p>
            </table:table-cell>
            <table:table-cell office:value-type="string">
              <text:p><text:span>Gerado em 26/08/2026 04:5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2d3a3" style:family="table">
      <style:table-properties style:rel-width="100" table:align="center"/>
    </style:style>
    <style:style style:name="92d3a3.0" style:family="table-column">
      <style:table-column-properties style:column-width="9.70cm"/>
    </style:style>
    <style:style style:name="92d3a3.1" style:family="table-column">
      <style:table-column-properties style:column-width="7.94cm"/>
    </style:style>
    <style:style style:name="dccb19" style:family="table">
      <style:table-properties style:rel-width="100" table:align="center"/>
    </style:style>
    <style:style style:name="dccb19.0" style:family="table-column">
      <style:table-column-properties style:column-width="17.64cm"/>
    </style:style>
    <style:style style:name="51d285" style:family="table">
      <style:table-properties style:rel-width="100" table:align="center"/>
    </style:style>
    <style:style style:name="51d285.0" style:family="table-column">
      <style:table-column-properties style:column-width="11.47cm"/>
    </style:style>
    <style:style style:name="51d28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7:56:38.000</dc:date>
    <meta:generator>PHPWord</meta:generator>
    <meta:initial-creator/>
    <meta:creation-date>2026-08-26T07:56:38.000</meta:creation-date>
    <meta:keyword/>
    <meta:user-defined meta:name="Category"/>
    <meta:user-defined meta:name="Company"/>
    <meta:user-defined meta:name="Manager"/>
  </office:meta>
</office:document-meta>
</file>