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 fo:font-weight="bold" style:font-weight-asian="bold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c8db77" style:family="table">
      <style:table-properties style:rel-width="100" table:align="center"/>
    </style:style>
    <style:style style:name="c8db77.0" style:family="table-column">
      <style:table-column-properties style:column-width="9.70cm"/>
    </style:style>
    <style:style style:name="c8db77.1" style:family="table-column">
      <style:table-column-properties style:column-width="7.94cm"/>
    </style:style>
    <style:style style:name="cb8b89" style:family="table">
      <style:table-properties style:rel-width="100" table:align="center"/>
    </style:style>
    <style:style style:name="cb8b89.0" style:family="table-column">
      <style:table-column-properties style:column-width="17.64cm"/>
    </style:style>
    <style:style style:name="21a571" style:family="table">
      <style:table-properties style:rel-width="100" table:align="center"/>
    </style:style>
    <style:style style:name="21a571.0" style:family="table-column">
      <style:table-column-properties style:column-width="11.47cm"/>
    </style:style>
    <style:style style:name="21a571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c8db77" table:style-name="c8db77">
          <table:table-column table:style-name="c8db77.0"/>
          <table:table-column table:style-name="c8db77.1"/>
          <table:table-row>
            <table:table-cell office:value-type="string">
              <text:p text:style-name="IM1"><draw:frame draw:style-name="fr1" draw:name="1a348b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cb8b89" table:style-name="cb8b89">
          <table:table-column table:style-name="cb8b89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2/2000</text:span></text:p>
        <text:p text:style-name="P3_InstBodyJustified"><text:span text:style-name="T3">Ano 2000 · Data 28/08/2000 · Status EM VIGOR</text:span></text:p>
        <text:p text:style-name="P4_InstBodyJustified"><text:span text:style-name="T4">Ementa: ALTERA O ARTIGO 109, DA RESOLUÇÃO Nº 03, DE 01 DE ABRIL DE 1991.</text:span></text:p>
        <text:p text:style-name="P5_InstBodyJustified"><text:span text:style-name="T5">RESOLUÇÃO Nº 2, DE 28 DE AGOSTO DE 2000</text:span></text:p>
        <text:p text:style-name="P6_InstBodyJustified"><text:span text:style-name="T6">(ALTERA O ARTIGO 109, DA RESOLUÇÃO Nº 03, DE 01 DE ABRIL DE 1991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5/00, que se refere ao processo nº 175 de 2000, a saber:</text:span></text:p>
        <text:p text:style-name="P14"><text:span text:style-name="T11">FAÇO SABER QUE A CÂMARA MUNICIPAL DE VOTUPORANGA, APROVOU E EU NOS TERMOS DO INCISO IV DO ARTIGO 18 DA LEI ORGÂNICA DO MUNICÍPIO PROMULGO A SEGUINTE RESOLUÇÃO:</text:span></text:p>
        <text:p text:style-name="P16"><text:span text:style-name="T12">Art. 1º</text:span><text:span text:style-name="T13"><text:s/>No artigo 109, da Resolução nº 03, de 1º de abril de 1991, fica acrescentado o seguinte parágrafo:</text:span></text:p>
        <text:p text:style-name="P19"><text:span text:style-name="T14">“Art. 109.</text:span><text:span text:style-name="T15"><text:s/>Fica obrigatório, a execução dos Hinos Nacional Brasileiro e de Votuporanga, respectivamente, no início e término das sessões ordinárias.</text:span><text:span text:style-name="T16">”</text:span></text:p>
        <text:p text:style-name="P23"><text:span text:style-name="T17">Art. 2º</text:span><text:span text:style-name="T18"><text:s/>Esta Resolução entrará em vigor na data de sua publicação.</text:span></text:p>
        <text:p text:style-name="P26"><text:span text:style-name="T19">Plenário “Dr. Octávio Viscardi”, 28 de agosto de 2000.</text:span></text:p>
        <text:p text:style-name="P28"><text:span text:style-name="T20">Mehde Meidão Slaiman Kanso</text:span></text:p>
        <text:p text:style-name="P30"><text:span text:style-name="T21">Presidente</text:span></text:p>
        <text:p text:style-name="P32"><text:span text:style-name="T22">Mário José de Grande Campos</text:span></text:p>
        <text:p text:style-name="P34"><text:span text:style-name="T23">1º Secretário</text:span></text:p>
        <text:p text:style-name="P36"><text:span text:style-name="T24">Publicado e registrado na Secretaria Administrativa da Câmara Municipal de Votuporanga, aos 28 de agosto de 2000.</text:span></text:p>
        <text:p text:style-name="P38"><text:span text:style-name="T25">Waldenir Aparecido Cuin</text:span></text:p>
        <text:p text:style-name="P40"><text:span text:style-name="T26">Diretor Geral</text:span></text:p>
        <text:p text:style-name="Standard"/>
        <table:table table:name="21a571" table:style-name="21a571">
          <table:table-column table:style-name="21a571.0"/>
          <table:table-column table:style-name="21a571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612</text:span></text:p>
            </table:table-cell>
            <table:table-cell office:value-type="string">
              <text:p><text:span>Gerado em 21/08/2026 01:01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c8db77" style:family="table">
      <style:table-properties style:rel-width="100" table:align="center"/>
    </style:style>
    <style:style style:name="c8db77.0" style:family="table-column">
      <style:table-column-properties style:column-width="9.70cm"/>
    </style:style>
    <style:style style:name="c8db77.1" style:family="table-column">
      <style:table-column-properties style:column-width="7.94cm"/>
    </style:style>
    <style:style style:name="cb8b89" style:family="table">
      <style:table-properties style:rel-width="100" table:align="center"/>
    </style:style>
    <style:style style:name="cb8b89.0" style:family="table-column">
      <style:table-column-properties style:column-width="17.64cm"/>
    </style:style>
    <style:style style:name="21a571" style:family="table">
      <style:table-properties style:rel-width="100" table:align="center"/>
    </style:style>
    <style:style style:name="21a571.0" style:family="table-column">
      <style:table-column-properties style:column-width="11.47cm"/>
    </style:style>
    <style:style style:name="21a571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1T04:01:05.000</dc:date>
    <meta:generator>PHPWord</meta:generator>
    <meta:initial-creator/>
    <meta:creation-date>2026-08-21T04:01:05.000</meta:creation-date>
    <meta:keyword/>
    <meta:user-defined meta:name="Category"/>
    <meta:user-defined meta:name="Company"/>
    <meta:user-defined meta:name="Manager"/>
  </office:meta>
</office:document-meta>
</file>