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both"/>
    </style:style>
    <style:style style:name="T31" style:family="text">
      <style:text-properties style:font-name="Arial" style:font-name-complex="Arial"/>
    </style:style>
    <style:style style:name="P4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28e27" style:family="table">
      <style:table-properties style:rel-width="100" table:align="center"/>
    </style:style>
    <style:style style:name="828e27.0" style:family="table-column">
      <style:table-column-properties style:column-width="9.70cm"/>
    </style:style>
    <style:style style:name="828e27.1" style:family="table-column">
      <style:table-column-properties style:column-width="7.94cm"/>
    </style:style>
    <style:style style:name="309568" style:family="table">
      <style:table-properties style:rel-width="100" table:align="center"/>
    </style:style>
    <style:style style:name="309568.0" style:family="table-column">
      <style:table-column-properties style:column-width="17.64cm"/>
    </style:style>
    <style:style style:name="a4bc08" style:family="table">
      <style:table-properties style:rel-width="100" table:align="center"/>
    </style:style>
    <style:style style:name="a4bc08.0" style:family="table-column">
      <style:table-column-properties style:column-width="11.47cm"/>
    </style:style>
    <style:style style:name="a4bc0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28e27" table:style-name="828e27">
          <table:table-column table:style-name="828e27.0"/>
          <table:table-column table:style-name="828e27.1"/>
          <table:table-row>
            <table:table-cell office:value-type="string">
              <text:p text:style-name="IM1"><draw:frame draw:style-name="fr1" draw:name="d682f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09568" table:style-name="309568">
          <table:table-column table:style-name="30956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99</text:span></text:p>
        <text:p text:style-name="P3_InstBodyJustified"><text:span text:style-name="T3">Ano 1999 · Data 23/08/1999 · Status EM VIGOR</text:span></text:p>
        <text:p text:style-name="P4_InstBodyJustified"><text:span text:style-name="T4">Ementa: DISPÕE SOBRE INCLUSÃO DE PARÁGRAFO AO ARTIGO 133 DA RESOLUÇÃO Nº 03, DE 01 DE ABRIL DE 1991.</text:span></text:p>
        <text:p text:style-name="P5_InstBodyJustified"><text:span text:style-name="T5">RESOLUÇÃO Nº 6, DE 23 DE AGOSTO DE 1999</text:span></text:p>
        <text:p text:style-name="P6_InstBodyJustified"><text:span text:style-name="T6">(DISPÕE SOBRE INCLUSÃO DE PARÁGRAFO AO ARTIGO 133 DA RESOLUÇÃO Nº 03, DE 01 DE ABRIL DE 1991.)</text:span></text:p>
        <text:p text:style-name="P7"><text:span text:style-name="T7">A Mesa da Câmara Municipal<text:s/></text:span><text:span text:style-name="T8"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0/99, que se refere ao processo nº 147 de 1999, a saber:</text:span></text:p>
        <text:p text:style-name="P14"><text:span text:style-name="T11">FAÇO SABER QUE A CÂMARA MUNICIPAL DE VOTUPORANGA, APROVOU E EU NOS TERMOS DO INCISO IV DO ARTIGO 18 DA LEI ORGÂNICA DO MUNICÍPIO PROMULGO A SEGUINTE RESOLUÇÃO:</text:span></text:p>
        <text:p text:style-name="P16"><text:span text:style-name="T12">Art. 1º</text:span><text:span text:style-name="T13"><text:s/>Fica incluído o seguinte parágrafo no artigo 133 da Resolução nº 03 de 1º de abril de 1991, passando o Parágrafo único a ser parágrafo 1º.</text:span></text:p>
        <text:p text:style-name="P19"><text:span text:style-name="T14">“Art. 133.<text:s text:c="2"/></text:span><text:span text:style-name="T15">. . . . .</text:span></text:p>
        <text:p text:style-name="P22"><text:span text:style-name="T16">§ 1º</text:span><text:span text:style-name="T17"><text:s/>Os projetos de iniciativa de Vereador, após estarem com pareceres conclusos, deverão ser incluídos na pauta da Ordem do Dia num prazo máximo de noventa dias.</text:span><text:span text:style-name="T18">”</text:span></text:p>
        <text:p text:style-name="P26"><text:span text:style-name="T19">Art. 2º</text:span><text:span text:style-name="T20"><text:s/>Esta Resolução entrará em vigor na data de sua publicação.</text:span></text:p>
        <text:p text:style-name="P29"><text:span text:style-name="T21">Art. 3º<text:s/></text:span><text:span text:style-name="T22">Revogam-se as disposições em contrário.</text:span></text:p>
        <text:p text:style-name="P32"><text:span text:style-name="T23">Plenário “Dr. Octávio Viscardi”, 23 de agosto de 1999.</text:span></text:p>
        <text:p text:style-name="P34"><text:span text:style-name="T24">Mehde Meidão Slaiman Kanso</text:span></text:p>
        <text:p text:style-name="P36"><text:span text:style-name="T25">Presidente</text:span></text:p>
        <text:p text:style-name="P38"><text:span text:style-name="T26">Mário José de Grande Campos</text:span></text:p>
        <text:p text:style-name="P40"><text:span text:style-name="T27">1º Secretário</text:span></text:p>
        <text:p text:style-name="P42"><text:span text:style-name="T28">Publicado e registrado na Secretaria Administrativa da Câmara Municipal de Votuporanga, aos 23 de agosto de 1999.</text:span></text:p>
        <text:p text:style-name="P44"><text:span text:style-name="T29">Waldenir Aparecido Cuin</text:span></text:p>
        <text:p text:style-name="P46"><text:span text:style-name="T30">Diretor Geral</text:span></text:p>
        <text:p text:style-name="P48"><text:span text:style-name="T31">Obs. Este projeto de resolução nº 10/99, é de autoria do Vereador Antonio Barbozano de Brito.</text:span></text:p>
        <text:p text:style-name="Standard"/>
        <table:table table:name="a4bc08" table:style-name="a4bc08">
          <table:table-column table:style-name="a4bc08.0"/>
          <table:table-column table:style-name="a4bc0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08</text:span></text:p>
            </table:table-cell>
            <table:table-cell office:value-type="string">
              <text:p><text:span>Gerado em 20/08/2026 13:3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28e27" style:family="table">
      <style:table-properties style:rel-width="100" table:align="center"/>
    </style:style>
    <style:style style:name="828e27.0" style:family="table-column">
      <style:table-column-properties style:column-width="9.70cm"/>
    </style:style>
    <style:style style:name="828e27.1" style:family="table-column">
      <style:table-column-properties style:column-width="7.94cm"/>
    </style:style>
    <style:style style:name="309568" style:family="table">
      <style:table-properties style:rel-width="100" table:align="center"/>
    </style:style>
    <style:style style:name="309568.0" style:family="table-column">
      <style:table-column-properties style:column-width="17.64cm"/>
    </style:style>
    <style:style style:name="a4bc08" style:family="table">
      <style:table-properties style:rel-width="100" table:align="center"/>
    </style:style>
    <style:style style:name="a4bc08.0" style:family="table-column">
      <style:table-column-properties style:column-width="11.47cm"/>
    </style:style>
    <style:style style:name="a4bc0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6:38:13.000</dc:date>
    <meta:generator>PHPWord</meta:generator>
    <meta:initial-creator/>
    <meta:creation-date>2026-08-20T16:38:13.000</meta:creation-date>
    <meta:keyword/>
    <meta:user-defined meta:name="Category"/>
    <meta:user-defined meta:name="Company"/>
    <meta:user-defined meta:name="Manager"/>
  </office:meta>
</office:document-meta>
</file>