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9cba7f" style:family="table">
      <style:table-properties style:rel-width="100" table:align="center"/>
    </style:style>
    <style:style style:name="9cba7f.0" style:family="table-column">
      <style:table-column-properties style:column-width="9.70cm"/>
    </style:style>
    <style:style style:name="9cba7f.1" style:family="table-column">
      <style:table-column-properties style:column-width="7.94cm"/>
    </style:style>
    <style:style style:name="6878dd" style:family="table">
      <style:table-properties style:rel-width="100" table:align="center"/>
    </style:style>
    <style:style style:name="6878dd.0" style:family="table-column">
      <style:table-column-properties style:column-width="17.64cm"/>
    </style:style>
    <style:style style:name="f2afbf" style:family="table">
      <style:table-properties style:rel-width="100" table:align="center"/>
    </style:style>
    <style:style style:name="f2afbf.0" style:family="table-column">
      <style:table-column-properties style:column-width="11.47cm"/>
    </style:style>
    <style:style style:name="f2afbf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9cba7f" table:style-name="9cba7f">
          <table:table-column table:style-name="9cba7f.0"/>
          <table:table-column table:style-name="9cba7f.1"/>
          <table:table-row>
            <table:table-cell office:value-type="string">
              <text:p text:style-name="IM1"><draw:frame draw:style-name="fr1" draw:name="c9b64a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6878dd" table:style-name="6878dd">
          <table:table-column table:style-name="6878dd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5/1999</text:span></text:p>
        <text:p text:style-name="P3_InstBodyJustified"><text:span text:style-name="T3">Ano 1999 · Data 16/08/1999 · Status EM VIGOR</text:span></text:p>
        <text:p text:style-name="P4_InstBodyJustified"><text:span text:style-name="T4">Ementa: DISPÕE SOBRE AUTORIZAÇÃO PARA PAGAMENTO DE PRÊMIOS DE SEGURO CONTRA ACIDENTES PESSOAIS, EM SERVIÇO, AOS SENHORES VEREADORES E SERVIDORES.</text:span></text:p>
        <text:p text:style-name="P5_InstBodyJustified"><text:span text:style-name="T5">RESOLUÇÃO Nº 5, DE 16 DE AGOSTO DE 1999</text:span></text:p>
        <text:p text:style-name="P6_InstBodyJustified"><text:span text:style-name="T6">(DISPÕE SOBRE AUTORIZAÇÃO PARA PAGAMENTO DE PRÊMIOS DE SEGURO CONTRA ACIDENTES PESSOAIS, EM SERVIÇO, AOS SENHORES VEREADORES E SERVIDO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9/99, que se refere ao processo nº 141 de 1999, a saber:</text:span></text:p>
        <text:p text:style-name="P14"><text:span text:style-name="T11">FAÇO SABER QUE A CÂMARA MUNICIPAL DE VOTUPORANGA, APROVOU E EU NOS TERMOS DO INCISO IV DO ARTIGO 18 DA LEI ORGÂNICA DO MUNICÍPIO PROMULGO A SEGUINTE RESOLUÇÃO:</text:span></text:p>
        <text:p text:style-name="P16"><text:span text:style-name="T12">Art. 1º</text:span><text:span text:style-name="T13"><text:s/>Fica a Mesa Diretora da Câmara Municipal, autorizada a proceder o pagamento de prêmios de seguro contra acidentes pessoais, em serviço, aos Senhores Vereadores e Servidores.</text:span></text:p>
        <text:p text:style-name="P19"><text:span text:style-name="T14">Art. 2º</text:span><text:span text:style-name="T15"><text:s/>As despesas decorrentes dessa Resolução correrão por conta de dotação orçamentária própria.</text:span></text:p>
        <text:p text:style-name="P22"><text:span text:style-name="T16">Art. 3º</text:span><text:span text:style-name="T17"><text:s/>Esta Resolução entrará em vigor na data de sua publicação, revogando as disposições em contrário, especialmente a<text:s/></text:span><text:a xlink:type="simple" xlink:href="http://www.leinasnuvens.com.br/legislacao/SP/votuporanga/resolucao/1974/maio/774.php">Resolução nº 7/74, de 13 de maio de 1974</text:a><text:span text:style-name="T18">.</text:span></text:p>
        <text:p text:style-name="P26"><text:span text:style-name="T19">Plenário “Dr. Octávio Viscardi”, 16 de agosto de 1999.</text:span></text:p>
        <text:p text:style-name="P28"><text:span text:style-name="T20">Mehde Meidão Slaiman Kanso</text:span></text:p>
        <text:p text:style-name="P30"><text:span text:style-name="T21">Presidente</text:span></text:p>
        <text:p text:style-name="P32"><text:span text:style-name="T22">Mário José de Grande Campos</text:span></text:p>
        <text:p text:style-name="P34"><text:span text:style-name="T23">1º Secretário</text:span></text:p>
        <text:p text:style-name="P36"><text:span text:style-name="T24">Publicado e registrado na Secretaria Administrativa da Câmara Municipal de Votuporanga, aos 16 de agosto de 1999.</text:span></text:p>
        <text:p text:style-name="P38"><text:span text:style-name="T25">Waldenir Aparecido Cuin</text:span></text:p>
        <text:p text:style-name="P40"><text:span text:style-name="T26">Diretor Geral</text:span></text:p>
        <text:p text:style-name="Standard"/>
        <table:table table:name="f2afbf" table:style-name="f2afbf">
          <table:table-column table:style-name="f2afbf.0"/>
          <table:table-column table:style-name="f2afbf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607</text:span></text:p>
            </table:table-cell>
            <table:table-cell office:value-type="string">
              <text:p><text:span>Gerado em 26/08/2026 10:06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9cba7f" style:family="table">
      <style:table-properties style:rel-width="100" table:align="center"/>
    </style:style>
    <style:style style:name="9cba7f.0" style:family="table-column">
      <style:table-column-properties style:column-width="9.70cm"/>
    </style:style>
    <style:style style:name="9cba7f.1" style:family="table-column">
      <style:table-column-properties style:column-width="7.94cm"/>
    </style:style>
    <style:style style:name="6878dd" style:family="table">
      <style:table-properties style:rel-width="100" table:align="center"/>
    </style:style>
    <style:style style:name="6878dd.0" style:family="table-column">
      <style:table-column-properties style:column-width="17.64cm"/>
    </style:style>
    <style:style style:name="f2afbf" style:family="table">
      <style:table-properties style:rel-width="100" table:align="center"/>
    </style:style>
    <style:style style:name="f2afbf.0" style:family="table-column">
      <style:table-column-properties style:column-width="11.47cm"/>
    </style:style>
    <style:style style:name="f2afbf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13:06:09.000</dc:date>
    <meta:generator>PHPWord</meta:generator>
    <meta:initial-creator/>
    <meta:creation-date>2026-08-26T13:06:09.000</meta:creation-date>
    <meta:keyword/>
    <meta:user-defined meta:name="Category"/>
    <meta:user-defined meta:name="Company"/>
    <meta:user-defined meta:name="Manager"/>
  </office:meta>
</office:document-meta>
</file>