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 fo:font-style="italic" style:font-style-asian="italic" style:font-style-complex="italic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 fo:font-style="italic" style:font-style-asian="italic" style:font-style-complex="italic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both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both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both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both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2" style:family="paragraph" style:parent-style-name="Normal">
      <style:paragraph-properties/>
    </style:style>
    <style:style style:name="P43" style:family="paragraph" style:parent-style-name="Normal">
      <style:paragraph-properties fo:text-align="both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4" style:family="paragraph" style:parent-style-name="Normal">
      <style:paragraph-properties/>
    </style:style>
    <style:style style:name="P45" style:family="paragraph" style:parent-style-name="Normal">
      <style:paragraph-properties fo:text-align="both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6" style:family="paragraph" style:parent-style-name="Normal">
      <style:paragraph-properties/>
    </style:style>
    <style:style style:name="P47" style:family="paragraph" style:parent-style-name="Normal">
      <style:paragraph-properties fo:text-align="both"/>
    </style:style>
    <style:style style:name="T2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8" style:family="paragraph" style:parent-style-name="Normal">
      <style:paragraph-properties/>
    </style:style>
    <style:style style:name="T30" style:family="text">
      <style:text-properties style:font-name="Arial" style:font-name-complex="Arial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both"/>
    </style:style>
    <style:style style:name="T3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2" style:family="paragraph" style:parent-style-name="Normal">
      <style:paragraph-properties/>
    </style:style>
    <style:style style:name="P53" style:family="paragraph" style:parent-style-name="Normal">
      <style:paragraph-properties fo:text-align="both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4" style:family="paragraph" style:parent-style-name="Normal">
      <style:paragraph-properties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T3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6" style:family="paragraph" style:parent-style-name="Normal">
      <style:paragraph-properties/>
    </style:style>
    <style:style style:name="P57" style:family="paragraph" style:parent-style-name="Normal">
      <style:paragraph-properties fo:text-align="both"/>
    </style:style>
    <style:style style:name="T36" style:family="text">
      <style:text-properties style:font-name="Arial" style:font-name-complex="Arial" fo:font-weight="bold" style:font-weight-asian="bold"/>
    </style:style>
    <style:style style:name="P58" style:family="paragraph" style:parent-style-name="Normal">
      <style:paragraph-properties/>
    </style:style>
    <style:style style:name="T37" style:family="text">
      <style:text-properties style:font-name="Arial" style:font-name-complex="Arial"/>
    </style:style>
    <style:style style:name="P59" style:family="paragraph" style:parent-style-name="Normal">
      <style:paragraph-properties/>
    </style:style>
    <style:style style:name="P60" style:family="paragraph" style:parent-style-name="Normal">
      <style:paragraph-properties fo:text-align="both"/>
    </style:style>
    <style:style style:name="T38" style:family="text">
      <style:text-properties style:font-name="Arial" style:font-name-complex="Arial" fo:font-weight="bold" style:font-weight-asian="bold"/>
    </style:style>
    <style:style style:name="P61" style:family="paragraph" style:parent-style-name="Normal">
      <style:paragraph-properties/>
    </style:style>
    <style:style style:name="T39" style:family="text">
      <style:text-properties style:font-name="Arial" style:font-name-complex="Arial"/>
    </style:style>
    <style:style style:name="P62" style:family="paragraph" style:parent-style-name="Normal">
      <style:paragraph-properties/>
    </style:style>
    <style:style style:name="P63" style:family="paragraph" style:parent-style-name="Normal">
      <style:paragraph-properties fo:text-align="center"/>
    </style:style>
    <style:style style:name="T40" style:family="text">
      <style:text-properties style:font-name="Arial" style:font-name-complex="Arial" fo:font-style="italic" style:font-style-asian="italic" style:font-style-complex="italic"/>
    </style:style>
    <style:style style:name="P64" style:family="paragraph" style:parent-style-name="Normal">
      <style:paragraph-properties/>
    </style:style>
    <style:style style:name="P65" style:family="paragraph" style:parent-style-name="Normal">
      <style:paragraph-properties fo:text-align="center"/>
    </style:style>
    <style:style style:name="T4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66" style:family="paragraph" style:parent-style-name="Normal">
      <style:paragraph-properties/>
    </style:style>
    <style:style style:name="P67" style:family="paragraph" style:parent-style-name="Normal">
      <style:paragraph-properties fo:text-align="center"/>
    </style:style>
    <style:style style:name="T42" style:family="text">
      <style:text-properties style:font-name="Arial" style:font-name-complex="Arial" fo:font-style="italic" style:font-style-asian="italic" style:font-style-complex="italic"/>
    </style:style>
    <style:style style:name="P68" style:family="paragraph" style:parent-style-name="Normal">
      <style:paragraph-properties/>
    </style:style>
    <style:style style:name="P69" style:family="paragraph" style:parent-style-name="Normal">
      <style:paragraph-properties fo:text-align="center"/>
    </style:style>
    <style:style style:name="T4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0" style:family="paragraph" style:parent-style-name="Normal">
      <style:paragraph-properties/>
    </style:style>
    <style:style style:name="P71" style:family="paragraph" style:parent-style-name="Normal">
      <style:paragraph-properties fo:text-align="center"/>
    </style:style>
    <style:style style:name="T44" style:family="text">
      <style:text-properties style:font-name="Arial" style:font-name-complex="Arial" fo:font-style="italic" style:font-style-asian="italic" style:font-style-complex="italic"/>
    </style:style>
    <style:style style:name="P72" style:family="paragraph" style:parent-style-name="Normal">
      <style:paragraph-properties/>
    </style:style>
    <style:style style:name="P73" style:family="paragraph" style:parent-style-name="Normal">
      <style:paragraph-properties fo:text-align="both"/>
    </style:style>
    <style:style style:name="T45" style:family="text">
      <style:text-properties style:font-name="Arial" style:font-name-complex="Arial" fo:font-style="italic" style:font-style-asian="italic" style:font-style-complex="italic"/>
    </style:style>
    <style:style style:name="P74" style:family="paragraph" style:parent-style-name="Normal">
      <style:paragraph-properties/>
    </style:style>
    <style:style style:name="P75" style:family="paragraph" style:parent-style-name="Normal">
      <style:paragraph-properties fo:text-align="center"/>
    </style:style>
    <style:style style:name="T46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76" style:family="paragraph" style:parent-style-name="Normal">
      <style:paragraph-properties/>
    </style:style>
    <style:style style:name="P77" style:family="paragraph" style:parent-style-name="Normal">
      <style:paragraph-properties fo:text-align="center"/>
    </style:style>
    <style:style style:name="T47" style:family="text">
      <style:text-properties style:font-name="Arial" style:font-name-complex="Arial" fo:font-style="italic" style:font-style-asian="italic" style:font-style-complex="italic"/>
    </style:style>
    <style:style style:name="P78" style:family="paragraph" style:parent-style-name="Normal">
      <style:paragraph-properties/>
    </style:style>
    <style:style style:name="P79" style:family="paragraph" style:parent-style-name="Normal">
      <style:paragraph-properties fo:text-align="both"/>
    </style:style>
    <style:style style:name="T48" style:family="text">
      <style:text-properties style:font-name="Arial" style:font-name-complex="Arial"/>
    </style:style>
    <style:style style:name="P8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83b286" style:family="table">
      <style:table-properties style:rel-width="100" table:align="center"/>
    </style:style>
    <style:style style:name="83b286.0" style:family="table-column">
      <style:table-column-properties style:column-width="9.70cm"/>
    </style:style>
    <style:style style:name="83b286.1" style:family="table-column">
      <style:table-column-properties style:column-width="7.94cm"/>
    </style:style>
    <style:style style:name="e4baef" style:family="table">
      <style:table-properties style:rel-width="100" table:align="center"/>
    </style:style>
    <style:style style:name="e4baef.0" style:family="table-column">
      <style:table-column-properties style:column-width="17.64cm"/>
    </style:style>
    <style:style style:name="a68700" style:family="table">
      <style:table-properties style:rel-width="100" table:align="center"/>
    </style:style>
    <style:style style:name="a68700.0" style:family="table-column">
      <style:table-column-properties style:column-width="11.47cm"/>
    </style:style>
    <style:style style:name="a68700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83b286" table:style-name="83b286">
          <table:table-column table:style-name="83b286.0"/>
          <table:table-column table:style-name="83b286.1"/>
          <table:table-row>
            <table:table-cell office:value-type="string">
              <text:p text:style-name="IM1"><draw:frame draw:style-name="fr1" draw:name="be3932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e4baef" table:style-name="e4baef">
          <table:table-column table:style-name="e4baef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3/1999</text:span></text:p>
        <text:p text:style-name="P3_InstBodyJustified"><text:span text:style-name="T3">Ano 1999 · Data 24/05/1999 · Status EM VIGOR</text:span></text:p>
        <text:p text:style-name="P4_InstBodyJustified"><text:span text:style-name="T4">Ementa: DISPÕE SOBRE ALTERAÇÃO DO § 3, DO ARTIGO 127 DA RESOLUÇÃO Nº 03, DE 01 DE ABRIL DE 1991.</text:span></text:p>
        <text:p text:style-name="P5_InstBodyJustified"><text:span text:style-name="T5">RESOLUÇÃO Nº 3, DE 24 DE MAIO DE 1999</text:span></text:p>
        <text:p text:style-name="P6_InstBodyJustified"><text:span text:style-name="T6">(DISPÕE SOBRE ALTERAÇÃO DO § 3, DO ARTIGO 127 DA RESOLUÇÃO Nº 03, DE 01 DE ABRIL DE 1991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05/99, que se refere ao processo nº 083 de 1999, a saber:</text:span></text:p>
        <text:p text:style-name="P14"><text:span text:style-name="T11">FAÇO SABER QUE A CÂMARA MUNICIPAL DE VOTUPORANGA APROVOU E EU, NOS TERMOS DO INCISO IV DO ARTIGO 18 DA LEI ORGÂNICA DO MUNICÍPIO PROMULGO A SEGUINTE RESOLUÇÃO:</text:span></text:p>
        <text:p text:style-name="P16"><text:span text:style-name="T12">Art. 1º</text:span><text:span text:style-name="T13"><text:s/>O parágrafo 3º do Artigo 127 da Resolução nº 03 de 01 de abril de 1991, passa a vigorar com a seguinte redação:</text:span></text:p>
        <text:p text:style-name="P19"><text:span text:style-name="T14">“Art. 127.<text:s text:c="2"/></text:span><text:span text:style-name="T15">. . . . .<text:s/></text:span></text:p>
        <text:p text:style-name="P22"><text:span text:style-name="T16">§ 1º<text:s/></text:span><text:span text:style-name="T17">. . . . .<text:s/></text:span></text:p>
        <text:p text:style-name="P25"><text:span text:style-name="T18">a) . . . . .<text:s/></text:span></text:p>
        <text:p text:style-name="P27"><text:span text:style-name="T19">b) . . . . .<text:s/></text:span></text:p>
        <text:p text:style-name="P29"><text:span text:style-name="T20">c) . . . . .<text:s/></text:span></text:p>
        <text:p text:style-name="P31"><text:span text:style-name="T21">d) . . . . .<text:s/></text:span></text:p>
        <text:p text:style-name="P33"><text:span text:style-name="T22">e) . . . . .<text:s/></text:span></text:p>
        <text:p text:style-name="P35"><text:span text:style-name="T23">f) . . . . .<text:s/></text:span></text:p>
        <text:p text:style-name="P37"><text:span text:style-name="T24">g) . . . . .<text:s/></text:span></text:p>
        <text:p text:style-name="P39"><text:span text:style-name="T25">h) . . . . .<text:s/></text:span></text:p>
        <text:p text:style-name="P41"><text:span text:style-name="T26">i) . . . . .<text:s/></text:span></text:p>
        <text:p text:style-name="P43"><text:span text:style-name="T27">j) . . . . .<text:s/></text:span></text:p>
        <text:p text:style-name="P45"><text:span text:style-name="T28">k) . . . . .<text:s/></text:span></text:p>
        <text:p text:style-name="P47"><text:span text:style-name="T29">§ 2º</text:span><text:span text:style-name="T30"><text:s/>. . . . .<text:s/></text:span></text:p>
        <text:p text:style-name="P50"><text:span text:style-name="T31">§ 3º</text:span><text:span text:style-name="T32"><text:s/>As proposições a que se referem as alíneas “a”, “b”, “e” e “d” do parágrafo 1º deste Artigo, deverão ser lidas durante o Expediente e as cópias acompanhadas dos dispositivos a serem alterados, serão distribuídas aos vereadores para só então serem incluídas na Ordem do Dia.</text:span></text:p>
        <text:p text:style-name="P53"><text:span text:style-name="T33">§ 4º</text:span><text:span text:style-name="T34"><text:s/>. . . . .<text:s/></text:span><text:span text:style-name="T35">”</text:span></text:p>
        <text:p text:style-name="P57"><text:span text:style-name="T36">Art. 2º</text:span><text:span text:style-name="T37"><text:s/>Esta Resolução entrará em vigor na data de sua publicação.</text:span></text:p>
        <text:p text:style-name="P60"><text:span text:style-name="T38">Art. 3º</text:span><text:span text:style-name="T39"><text:s/>Revogam-se as disposições em contrário.</text:span></text:p>
        <text:p text:style-name="P63"><text:span text:style-name="T40">Plenário “Dr. Octávio Viscardi”, aos 24 de maio de 1999.</text:span></text:p>
        <text:p text:style-name="P65"><text:span text:style-name="T41">Mehde Meidão Slaiman Kanso</text:span></text:p>
        <text:p text:style-name="P67"><text:span text:style-name="T42">Presidente</text:span></text:p>
        <text:p text:style-name="P69"><text:span text:style-name="T43">Mário José de Grande Campos</text:span></text:p>
        <text:p text:style-name="P71"><text:span text:style-name="T44">1º Secretário</text:span></text:p>
        <text:p text:style-name="P73"><text:span text:style-name="T45">Publicado e registrado na Secretaria Administrativa da Câmara Municipal de Votuporanga, aos 24 de maio de 1999.</text:span></text:p>
        <text:p text:style-name="P75"><text:span text:style-name="T46">Waldenir Aparecido Cuin</text:span></text:p>
        <text:p text:style-name="P77"><text:span text:style-name="T47">Diretor Geral</text:span></text:p>
        <text:p text:style-name="P79"><text:span text:style-name="T48">Esta Resolução teve origem ao Projeto de Resolução nº 05/99, de autoria do Vereador Antonio Barbozano de Brito.</text:span></text:p>
        <text:p text:style-name="Standard"/>
        <table:table table:name="a68700" table:style-name="a68700">
          <table:table-column table:style-name="a68700.0"/>
          <table:table-column table:style-name="a68700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605</text:span></text:p>
            </table:table-cell>
            <table:table-cell office:value-type="string">
              <text:p><text:span>Gerado em 19/08/2026 00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83b286" style:family="table">
      <style:table-properties style:rel-width="100" table:align="center"/>
    </style:style>
    <style:style style:name="83b286.0" style:family="table-column">
      <style:table-column-properties style:column-width="9.70cm"/>
    </style:style>
    <style:style style:name="83b286.1" style:family="table-column">
      <style:table-column-properties style:column-width="7.94cm"/>
    </style:style>
    <style:style style:name="e4baef" style:family="table">
      <style:table-properties style:rel-width="100" table:align="center"/>
    </style:style>
    <style:style style:name="e4baef.0" style:family="table-column">
      <style:table-column-properties style:column-width="17.64cm"/>
    </style:style>
    <style:style style:name="a68700" style:family="table">
      <style:table-properties style:rel-width="100" table:align="center"/>
    </style:style>
    <style:style style:name="a68700.0" style:family="table-column">
      <style:table-column-properties style:column-width="11.47cm"/>
    </style:style>
    <style:style style:name="a68700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32:11.000</dc:date>
    <meta:generator>PHPWord</meta:generator>
    <meta:initial-creator/>
    <meta:creation-date>2026-08-19T03:32:11.000</meta:creation-date>
    <meta:keyword/>
    <meta:user-defined meta:name="Category"/>
    <meta:user-defined meta:name="Company"/>
    <meta:user-defined meta:name="Manager"/>
  </office:meta>
</office:document-meta>
</file>