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74356" style:family="table">
      <style:table-properties style:rel-width="100" table:align="center"/>
    </style:style>
    <style:style style:name="474356.0" style:family="table-column">
      <style:table-column-properties style:column-width="9.70cm"/>
    </style:style>
    <style:style style:name="474356.1" style:family="table-column">
      <style:table-column-properties style:column-width="7.94cm"/>
    </style:style>
    <style:style style:name="745a0b" style:family="table">
      <style:table-properties style:rel-width="100" table:align="center"/>
    </style:style>
    <style:style style:name="745a0b.0" style:family="table-column">
      <style:table-column-properties style:column-width="17.64cm"/>
    </style:style>
    <style:style style:name="814509" style:family="table">
      <style:table-properties style:rel-width="100" table:align="center"/>
    </style:style>
    <style:style style:name="814509.0" style:family="table-column">
      <style:table-column-properties style:column-width="11.47cm"/>
    </style:style>
    <style:style style:name="81450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74356" table:style-name="474356">
          <table:table-column table:style-name="474356.0"/>
          <table:table-column table:style-name="474356.1"/>
          <table:table-row>
            <table:table-cell office:value-type="string">
              <text:p text:style-name="IM1"><draw:frame draw:style-name="fr1" draw:name="f9a7c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45a0b" table:style-name="745a0b">
          <table:table-column table:style-name="745a0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9</text:span></text:p>
        <text:p text:style-name="P3_InstBodyJustified"><text:span text:style-name="T3">Ano 1999 · Data 22/03/1999 · Status EM VIGOR</text:span></text:p>
        <text:p text:style-name="P4_InstBodyJustified"><text:span text:style-name="T4">Ementa: DISPÕE SOBRE ALTERAÇÃO DO ARTIGO 144, §3º<text:s text:c="2"/>ITEM II<text:s text:c="2"/>DA RESOLUÇÃO Nº 03/1991.</text:span></text:p>
        <text:p text:style-name="P5_InstBodyJustified"><text:span text:style-name="T5">RESOLUÇÃO Nº 2, DE 22 DE MARÇO DE 1999</text:span></text:p>
        <text:p text:style-name="P6_InstBodyJustified"><text:span text:style-name="T6">(DISPÕE SOBRE ALTERAÇÃO DO ARTIGO 144, §3º<text:s text:c="2"/>ITEM II<text:s text:c="2"/>DA RESOLUÇÃO Nº 03/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9, que se refere ao processo nº 023 de 1999, a saber:</text:span></text:p>
        <text:p text:style-name="P14"><text:span text:style-name="T11">FAÇO SABER QUE A CÂMARA MUNICIPAL DE VOTUPORANGA, APROVOU E EU NOS TERMOS DO ARTIGO 18, INCISO IV DA LEI ORGÂNICA DO MUNICÍPIO, PROMULGO A SEGUINTE RESOLUÇÃO:</text:span></text:p>
        <text:p text:style-name="P16"><text:span text:style-name="T12">Art. 1º</text:span><text:span text:style-name="T13"><text:s/>O inciso II do parágrafo 3º do Artigo 144 da Resolução nº 03 de 1º de abril de 1991, passa a vigorar com a seguinte redação:</text:span></text:p>
        <text:p text:style-name="P19"><text:span text:style-name="T14">“Art. 144.<text:s text:c="2"/></text:span><text:span text:style-name="T15">. . . . .</text:span></text:p>
        <text:p text:style-name="P22"><text:span text:style-name="T16">§ 3º</text:span><text:span text:style-name="T17"><text:s text:c="2"/>. . . . .<text:s/></text:span></text:p>
        <text:p text:style-name="P25"><text:span text:style-name="T18">II – só poderá ser utilizada duas vezes cada, por Vereador, durante o ano legislativo, e, com a assinatura da maioria absoluta dos membros da Câmara.</text:span><text:span text:style-name="T19">”</text:span></text:p>
        <text:p text:style-name="P28"><text:span text:style-name="T20">Art. 2º</text:span><text:span text:style-name="T21"><text:s/>Esta Resolução entrará em vigor na data de sua publicação.</text:span></text:p>
        <text:p text:style-name="P31"><text:span text:style-name="T22">Art. 3º</text:span><text:span text:style-name="T23"><text:s/>Revogam-se as disposições em contrário.</text:span></text:p>
        <text:p text:style-name="P34"><text:span text:style-name="T24">Plenário “Dr. Octávio Viscardi”, 22 de março de 1999.</text:span></text:p>
        <text:p text:style-name="P36"><text:span text:style-name="T25">Mehde Meidão Slaiman Kanso</text:span></text:p>
        <text:p text:style-name="P38"><text:span text:style-name="T26">Presidente</text:span></text:p>
        <text:p text:style-name="P40"><text:span text:style-name="T27">Mário José de Grande Campos</text:span></text:p>
        <text:p text:style-name="P42"><text:span text:style-name="T28">1º Secretário</text:span></text:p>
        <text:p text:style-name="P44"><text:span text:style-name="T29">Publicado e registrado na Secretaria Administrativa da Câmara Municipal de Votuporanga, aos 22 de março de 1999.</text:span></text:p>
        <text:p text:style-name="P46"><text:span text:style-name="T30">Waldenir Aparecido Cuin</text:span></text:p>
        <text:p text:style-name="P48"><text:span text:style-name="T31">Diretor Geral</text:span></text:p>
        <text:p text:style-name="P50"><text:span text:style-name="T32">Esta Resolução teve origem ao Projeto de Resolução nº 02/99, de autoria do vereador, Arquimedes Neves.</text:span></text:p>
        <text:p text:style-name="Standard"/>
        <table:table table:name="814509" table:style-name="814509">
          <table:table-column table:style-name="814509.0"/>
          <table:table-column table:style-name="81450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4</text:span></text:p>
            </table:table-cell>
            <table:table-cell office:value-type="string">
              <text:p><text:span>Gerado em 19/08/2026 05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74356" style:family="table">
      <style:table-properties style:rel-width="100" table:align="center"/>
    </style:style>
    <style:style style:name="474356.0" style:family="table-column">
      <style:table-column-properties style:column-width="9.70cm"/>
    </style:style>
    <style:style style:name="474356.1" style:family="table-column">
      <style:table-column-properties style:column-width="7.94cm"/>
    </style:style>
    <style:style style:name="745a0b" style:family="table">
      <style:table-properties style:rel-width="100" table:align="center"/>
    </style:style>
    <style:style style:name="745a0b.0" style:family="table-column">
      <style:table-column-properties style:column-width="17.64cm"/>
    </style:style>
    <style:style style:name="814509" style:family="table">
      <style:table-properties style:rel-width="100" table:align="center"/>
    </style:style>
    <style:style style:name="814509.0" style:family="table-column">
      <style:table-column-properties style:column-width="11.47cm"/>
    </style:style>
    <style:style style:name="81450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8:56:29.000</dc:date>
    <meta:generator>PHPWord</meta:generator>
    <meta:initial-creator/>
    <meta:creation-date>2026-08-19T08:56:29.000</meta:creation-date>
    <meta:keyword/>
    <meta:user-defined meta:name="Category"/>
    <meta:user-defined meta:name="Company"/>
    <meta:user-defined meta:name="Manager"/>
  </office:meta>
</office:document-meta>
</file>