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377e7" style:family="table">
      <style:table-properties style:rel-width="100" table:align="center"/>
    </style:style>
    <style:style style:name="0377e7.0" style:family="table-column">
      <style:table-column-properties style:column-width="9.70cm"/>
    </style:style>
    <style:style style:name="0377e7.1" style:family="table-column">
      <style:table-column-properties style:column-width="7.94cm"/>
    </style:style>
    <style:style style:name="1f81c3" style:family="table">
      <style:table-properties style:rel-width="100" table:align="center"/>
    </style:style>
    <style:style style:name="1f81c3.0" style:family="table-column">
      <style:table-column-properties style:column-width="17.64cm"/>
    </style:style>
    <style:style style:name="bb3bfd" style:family="table">
      <style:table-properties style:rel-width="100" table:align="center"/>
    </style:style>
    <style:style style:name="bb3bfd.0" style:family="table-column">
      <style:table-column-properties style:column-width="11.47cm"/>
    </style:style>
    <style:style style:name="bb3bf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377e7" table:style-name="0377e7">
          <table:table-column table:style-name="0377e7.0"/>
          <table:table-column table:style-name="0377e7.1"/>
          <table:table-row>
            <table:table-cell office:value-type="string">
              <text:p text:style-name="IM1"><draw:frame draw:style-name="fr1" draw:name="bf6f4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f81c3" table:style-name="1f81c3">
          <table:table-column table:style-name="1f81c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98</text:span></text:p>
        <text:p text:style-name="P3_InstBodyJustified"><text:span text:style-name="T3">Ano 1998 · Data 17/08/1998 · Status EM VIGOR</text:span></text:p>
        <text:p text:style-name="P4_InstBodyJustified"><text:span text:style-name="T4">Ementa: DÁ NOVA REDAÇÃO AO §5º DO ARTIGO 122, DA RESOLUÇÃO Nº 03, DE 01 DE ABRIL DE 1991.</text:span></text:p>
        <text:p text:style-name="P5_InstBodyJustified"><text:span text:style-name="T5">RESOLUÇÃO Nº 6, DE 17 DE AGOSTO DE 1998</text:span></text:p>
        <text:p text:style-name="P6_InstBodyJustified"><text:span text:style-name="T6">(DÁ NOVA REDAÇÃO AO §5º DO ARTIGO 122, DA RESOLUÇÃO Nº 03, DE 01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6/98, que se refere ao processo nº 138 de 1998, a saber:</text:span></text:p>
        <text:p text:style-name="P14"><text:span text:style-name="T11">FAÇO SABER QUE A CÂMARA MUNICIPAL DE VOTUPORANGA, APROVOU E EU NOS TERMOS DO INCISO IV, DO ARTIGO 18 DA LEI ORGÂNICA DO MUNICÍPIO PROMULGO A SEGUINTE RESOLUÇÃO:</text:span></text:p>
        <text:p text:style-name="P16"><text:span text:style-name="T12">Art. 1º</text:span><text:span text:style-name="T13"><text:s/>O parágrafo 5º do Artigo 122 da Resolução nº 03 de 1º de abril de 1991, passa a vigorar com a seguinte redação:</text:span></text:p>
        <text:p text:style-name="P19"><text:span text:style-name="T14">“Art. 122.</text:span><text:span text:style-name="T15"><text:s text:c="2"/>. . . . .</text:span></text:p>
        <text:p text:style-name="P22"><text:span text:style-name="T16">§ 5º<text:s/></text:span><text:span text:style-name="T17">No início das Sessões Solenes, será obrigatório a execução do Hino Nacional e no final do Hino de Votuporanga.</text:span><text:span text:style-name="T18">”</text:span></text:p>
        <text:p text:style-name="P26"><text:span text:style-name="T19">Art. 2º</text:span><text:span text:style-name="T20"><text:s/>Esta Resolução entrará em vigor na data de sua publicação.</text:span></text:p>
        <text:p text:style-name="P29"><text:span text:style-name="T21">Art. 3º</text:span><text:span text:style-name="T22"><text:s/>Revogam-se as disposições em contrário.</text:span></text:p>
        <text:p text:style-name="P32"><text:span text:style-name="T23">Plenário “Dr. Octávio Viscardi”, 17 de agosto de 1998.</text:span></text:p>
        <text:p text:style-name="P34"><text:span text:style-name="T24">José Nelson Chino Bolotário</text:span></text:p>
        <text:p text:style-name="P36"><text:span text:style-name="T25">Presidente</text:span></text:p>
        <text:p text:style-name="P38"><text:span text:style-name="T26">Arnaldo José Santa Fé Trindade</text:span></text:p>
        <text:p text:style-name="P40"><text:span text:style-name="T27">1º Secretário</text:span></text:p>
        <text:p text:style-name="P42"><text:span text:style-name="T28">Publicado e registrado na Secretaria Administrativa da Câmara Municipal de Votuporanga, aos 17 de agosto de 1998.</text:span></text:p>
        <text:p text:style-name="P44"><text:span text:style-name="T29">Waldenir Aparecido Cuin</text:span></text:p>
        <text:p text:style-name="P46"><text:span text:style-name="T30">Diretor Geral</text:span></text:p>
        <text:p text:style-name="Standard"/>
        <table:table table:name="bb3bfd" table:style-name="bb3bfd">
          <table:table-column table:style-name="bb3bfd.0"/>
          <table:table-column table:style-name="bb3bf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02</text:span></text:p>
            </table:table-cell>
            <table:table-cell office:value-type="string">
              <text:p><text:span>Gerado em 26/08/2026 10:1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377e7" style:family="table">
      <style:table-properties style:rel-width="100" table:align="center"/>
    </style:style>
    <style:style style:name="0377e7.0" style:family="table-column">
      <style:table-column-properties style:column-width="9.70cm"/>
    </style:style>
    <style:style style:name="0377e7.1" style:family="table-column">
      <style:table-column-properties style:column-width="7.94cm"/>
    </style:style>
    <style:style style:name="1f81c3" style:family="table">
      <style:table-properties style:rel-width="100" table:align="center"/>
    </style:style>
    <style:style style:name="1f81c3.0" style:family="table-column">
      <style:table-column-properties style:column-width="17.64cm"/>
    </style:style>
    <style:style style:name="bb3bfd" style:family="table">
      <style:table-properties style:rel-width="100" table:align="center"/>
    </style:style>
    <style:style style:name="bb3bfd.0" style:family="table-column">
      <style:table-column-properties style:column-width="11.47cm"/>
    </style:style>
    <style:style style:name="bb3bf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3:11:14.000</dc:date>
    <meta:generator>PHPWord</meta:generator>
    <meta:initial-creator/>
    <meta:creation-date>2026-08-26T13:11:14.000</meta:creation-date>
    <meta:keyword/>
    <meta:user-defined meta:name="Category"/>
    <meta:user-defined meta:name="Company"/>
    <meta:user-defined meta:name="Manager"/>
  </office:meta>
</office:document-meta>
</file>