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weight="bold" style:font-weight-asian="bold"/>
    </style:style>
    <style:style style:name="P36" style:family="paragraph" style:parent-style-name="Normal">
      <style:paragraph-properties/>
    </style:style>
    <style:style style:name="T24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weight="bold" style:font-weight-asian="bold"/>
    </style:style>
    <style:style style:name="P39" style:family="paragraph" style:parent-style-name="Normal">
      <style:paragraph-properties/>
    </style:style>
    <style:style style:name="T26" style:family="text">
      <style:text-properties style:font-name="Arial" style:font-name-complex="Arial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8" style:family="paragraph" style:parent-style-name="Normal">
      <style:paragraph-properties/>
    </style:style>
    <style:style style:name="P49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50" style:family="paragraph" style:parent-style-name="Normal">
      <style:paragraph-properties/>
    </style:style>
    <style:style style:name="P51" style:family="paragraph" style:parent-style-name="Normal">
      <style:paragraph-properties fo:text-align="both"/>
    </style:style>
    <style:style style:name="T32" style:family="text">
      <style:text-properties style:font-name="Arial" style:font-name-complex="Arial" fo:font-style="italic" style:font-style-asian="italic" style:font-style-complex="italic"/>
    </style:style>
    <style:style style:name="P52" style:family="paragraph" style:parent-style-name="Normal">
      <style:paragraph-properties/>
    </style:style>
    <style:style style:name="P53" style:family="paragraph" style:parent-style-name="Normal">
      <style:paragraph-properties fo:text-align="center"/>
    </style:style>
    <style:style style:name="T3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4" style:family="paragraph" style:parent-style-name="Normal">
      <style:paragraph-properties/>
    </style:style>
    <style:style style:name="P55" style:family="paragraph" style:parent-style-name="Normal">
      <style:paragraph-properties fo:text-align="center"/>
    </style:style>
    <style:style style:name="T34" style:family="text">
      <style:text-properties style:font-name="Arial" style:font-name-complex="Arial" fo:font-style="italic" style:font-style-asian="italic" style:font-style-complex="italic"/>
    </style:style>
    <style:style style:name="P5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a67da" style:family="table">
      <style:table-properties style:rel-width="100" table:align="center"/>
    </style:style>
    <style:style style:name="ba67da.0" style:family="table-column">
      <style:table-column-properties style:column-width="9.70cm"/>
    </style:style>
    <style:style style:name="ba67da.1" style:family="table-column">
      <style:table-column-properties style:column-width="7.94cm"/>
    </style:style>
    <style:style style:name="87a1ac" style:family="table">
      <style:table-properties style:rel-width="100" table:align="center"/>
    </style:style>
    <style:style style:name="87a1ac.0" style:family="table-column">
      <style:table-column-properties style:column-width="17.64cm"/>
    </style:style>
    <style:style style:name="4b5260" style:family="table">
      <style:table-properties style:rel-width="100" table:align="center"/>
    </style:style>
    <style:style style:name="4b5260.0" style:family="table-column">
      <style:table-column-properties style:column-width="11.47cm"/>
    </style:style>
    <style:style style:name="4b526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a67da" table:style-name="ba67da">
          <table:table-column table:style-name="ba67da.0"/>
          <table:table-column table:style-name="ba67da.1"/>
          <table:table-row>
            <table:table-cell office:value-type="string">
              <text:p text:style-name="IM1"><draw:frame draw:style-name="fr1" draw:name="53250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7a1ac" table:style-name="87a1ac">
          <table:table-column table:style-name="87a1a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4/1998</text:span></text:p>
        <text:p text:style-name="P3_InstBodyJustified"><text:span text:style-name="T3">Ano 1998 · Data 08/06/1998 · Status EM VIGOR</text:span></text:p>
        <text:p text:style-name="P4_InstBodyJustified"><text:span text:style-name="T4">Ementa: DISPÕE SOBRE A INCLUSÃO DE DISPOSITIVOS NO ARTIGO 165, DA RESOLUÇÃO Nº 03, DE 1º DE ABRIL DE 1991.</text:span></text:p>
        <text:p text:style-name="P5_InstBodyJustified"><text:span text:style-name="T5">RESOLUÇÃO Nº 4, DE 8 DE JUNHO DE 1998</text:span></text:p>
        <text:p text:style-name="P6_InstBodyJustified"><text:span text:style-name="T6">(DISPÕE SOBRE A INCLUSÃO DE DISPOSITIVOS NO ARTIGO 165, DA RESOLUÇÃO Nº 03, DE 1º DE ABRIL DE 1991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4/98, que se refere ao processo nº 080 de 1998, a saber:</text:span></text:p>
        <text:p text:style-name="P14"><text:span text:style-name="T11">FAÇO SABER QUE A CÂMARA MUNICIPAL DE VOTUPORANGA APROVOU E EU, NOS TERMOS DO INCISO IV DO ARTIGO 18, DA LEI ORGÂNICA DO MUNICÍPIO PROMULGO A SEGUINTE RESOLUÇÃO:</text:span></text:p>
        <text:p text:style-name="P16"><text:span text:style-name="T12">Art. 1º</text:span><text:span text:style-name="T13"><text:s/>Fica incluído os seguintes dispositivos ao artigo 165 da Resolução nº 03 de 1º de abril de 1991, os seguintes dispositivos:</text:span></text:p>
        <text:p text:style-name="P19"><text:span text:style-name="T14">“Art. 165.<text:s/></text:span><text:span text:style-name="T15">. . . . .<text:s/></text:span></text:p>
        <text:p text:style-name="P22"><text:span text:style-name="T16">I –<text:s text:c="2"/>. . . . .<text:s/></text:span></text:p>
        <text:p text:style-name="P24"><text:span text:style-name="T17">II –<text:s text:c="2"/>. . . . .<text:s/></text:span></text:p>
        <text:p text:style-name="P26"><text:span text:style-name="T18">III –<text:s text:c="2"/>. . . . .<text:s/></text:span></text:p>
        <text:p text:style-name="P28"><text:span text:style-name="T19">a) . . . . .<text:s/></text:span></text:p>
        <text:p text:style-name="P30"><text:span text:style-name="T20">i) emenda, cinco minutos com apartes.</text:span></text:p>
        <text:p text:style-name="P32"><text:span text:style-name="T21">IX – pedido de vista, cinco minutos com apartes.</text:span><text:span text:style-name="T22">”</text:span></text:p>
        <text:p text:style-name="P35"><text:span text:style-name="T23">Art. 2º</text:span><text:span text:style-name="T24"><text:s/>Esta Resolução entrará em vigor na data de sua publicação.</text:span></text:p>
        <text:p text:style-name="P38"><text:span text:style-name="T25">Art. 3º</text:span><text:span text:style-name="T26"><text:s/>Revogam-se as disposições em contrário.</text:span></text:p>
        <text:p text:style-name="P41"><text:span text:style-name="T27">Plenário “Dr. Octávio Viscardi”, 08 de junho de 1998.</text:span></text:p>
        <text:p text:style-name="P43"><text:span text:style-name="T28">José Nelson Chino Bolotário</text:span></text:p>
        <text:p text:style-name="P45"><text:span text:style-name="T29">Presidente</text:span></text:p>
        <text:p text:style-name="P47"><text:span text:style-name="T30">Arnaldo José Santa Fé Trindade</text:span></text:p>
        <text:p text:style-name="P49"><text:span text:style-name="T31">1º Secretário</text:span></text:p>
        <text:p text:style-name="P51"><text:span text:style-name="T32">Publicado e registrado na Secretaria Administrativa da Câmara Municipal de Votuporanga, aos 08 de junho de 1998.</text:span></text:p>
        <text:p text:style-name="P53"><text:span text:style-name="T33">Waldenir Aparecido Cuin</text:span></text:p>
        <text:p text:style-name="P55"><text:span text:style-name="T34">Diretor Geral</text:span></text:p>
        <text:p text:style-name="Standard"/>
        <table:table table:name="4b5260" table:style-name="4b5260">
          <table:table-column table:style-name="4b5260.0"/>
          <table:table-column table:style-name="4b526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600</text:span></text:p>
            </table:table-cell>
            <table:table-cell office:value-type="string">
              <text:p><text:span>Gerado em 18/08/2026 20:3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a67da" style:family="table">
      <style:table-properties style:rel-width="100" table:align="center"/>
    </style:style>
    <style:style style:name="ba67da.0" style:family="table-column">
      <style:table-column-properties style:column-width="9.70cm"/>
    </style:style>
    <style:style style:name="ba67da.1" style:family="table-column">
      <style:table-column-properties style:column-width="7.94cm"/>
    </style:style>
    <style:style style:name="87a1ac" style:family="table">
      <style:table-properties style:rel-width="100" table:align="center"/>
    </style:style>
    <style:style style:name="87a1ac.0" style:family="table-column">
      <style:table-column-properties style:column-width="17.64cm"/>
    </style:style>
    <style:style style:name="4b5260" style:family="table">
      <style:table-properties style:rel-width="100" table:align="center"/>
    </style:style>
    <style:style style:name="4b5260.0" style:family="table-column">
      <style:table-column-properties style:column-width="11.47cm"/>
    </style:style>
    <style:style style:name="4b526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23:38:07.000</dc:date>
    <meta:generator>PHPWord</meta:generator>
    <meta:initial-creator/>
    <meta:creation-date>2026-08-18T23:38:07.000</meta:creation-date>
    <meta:keyword/>
    <meta:user-defined meta:name="Category"/>
    <meta:user-defined meta:name="Company"/>
    <meta:user-defined meta:name="Manager"/>
  </office:meta>
</office:document-meta>
</file>