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52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style="italic" style:font-style-asian="italic" style:font-style-complex="italic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8c542" style:family="table">
      <style:table-properties style:rel-width="100" table:align="center"/>
    </style:style>
    <style:style style:name="38c542.0" style:family="table-column">
      <style:table-column-properties style:column-width="9.70cm"/>
    </style:style>
    <style:style style:name="38c542.1" style:family="table-column">
      <style:table-column-properties style:column-width="7.94cm"/>
    </style:style>
    <style:style style:name="c59def" style:family="table">
      <style:table-properties style:rel-width="100" table:align="center"/>
    </style:style>
    <style:style style:name="c59def.0" style:family="table-column">
      <style:table-column-properties style:column-width="17.64cm"/>
    </style:style>
    <style:style style:name="1694bd" style:family="table">
      <style:table-properties style:rel-width="100" table:align="center"/>
    </style:style>
    <style:style style:name="1694bd.0" style:family="table-column">
      <style:table-column-properties style:column-width="11.47cm"/>
    </style:style>
    <style:style style:name="1694b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8c542" table:style-name="38c542">
          <table:table-column table:style-name="38c542.0"/>
          <table:table-column table:style-name="38c542.1"/>
          <table:table-row>
            <table:table-cell office:value-type="string">
              <text:p text:style-name="IM1"><draw:frame draw:style-name="fr1" draw:name="c9cde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59def" table:style-name="c59def">
          <table:table-column table:style-name="c59de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8</text:span></text:p>
        <text:p text:style-name="P3_InstBodyJustified"><text:span text:style-name="T3">Ano 1998 · Data 01/06/1998 · Status EM VIGOR</text:span></text:p>
        <text:p text:style-name="P4_InstBodyJustified"><text:span text:style-name="T4">Ementa: DISPÕE SOBRE A INCLUSÃO DE DISPOSITIVOS NA RESOLUÇÃO Nº 03, DE 01 DE ABRIL DE 1991.</text:span></text:p>
        <text:p text:style-name="P5_InstBodyJustified"><text:span text:style-name="T5">RESOLUÇÃO Nº 3, DE 1 DE JUNHO DE 1998</text:span></text:p>
        <text:p text:style-name="P6_InstBodyJustified"><text:span text:style-name="T6">(DISPÕE SOBRE A INCLUSÃO DE DISPOSITIVOS N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98, que se refere ao processo nº 074 de 1998, a saber:</text:span></text:p>
        <text:p text:style-name="P14"><text:span text:style-name="T11">FAÇO SABER QUE A CÂMARA MUNICIPAL DE VOTUPORANGA, APROVOU E EU NOS TERMOS DO INCISO IV DO ARTIGO 18 DA LEI ORGÂNICA DO MUNICÍPIO, PROMULGO A SEGUINTE RESOLUÇÃO:</text:span></text:p>
        <text:p text:style-name="P16"><text:span text:style-name="T12">Art. 1º</text:span><text:span text:style-name="T13"><text:s/>Fica incluído no Artigo 127 da Resolução nº 03 de 1º de abril de 1991, os seguintes dispositivos:</text:span></text:p>
        <text:p text:style-name="P19"><text:span text:style-name="T14">“Art. 127.<text:s/></text:span><text:span text:style-name="T15"><text:s/>. . . . .<text:s/></text:span></text:p>
        <text:p text:style-name="P22"><text:span text:style-name="T16">§ 1º</text:span><text:span text:style-name="T17"><text:s/>. . . . .<text:s/></text:span></text:p>
        <text:p text:style-name="P25"><text:span text:style-name="T18">a) . . . . .<text:s/></text:span></text:p>
        <text:p text:style-name="P27"><text:span text:style-name="T19">b) . . . . .<text:s/></text:span></text:p>
        <text:p text:style-name="P29"><text:span text:style-name="T20">c) . . . . .<text:s/></text:span></text:p>
        <text:p text:style-name="P31"><text:span text:style-name="T21">d) . . . . .<text:s/></text:span></text:p>
        <text:p text:style-name="P33"><text:span text:style-name="T22">e) . . . . .<text:s/></text:span></text:p>
        <text:p text:style-name="P35"><text:span text:style-name="T23">f) . . . . .<text:s/></text:span></text:p>
        <text:p text:style-name="P37"><text:span text:style-name="T24">g) . . . . .<text:s/></text:span></text:p>
        <text:p text:style-name="P39"><text:span text:style-name="T25">h) . . . . .<text:s/></text:span></text:p>
        <text:p text:style-name="P41"><text:span text:style-name="T26">i) . . . . .<text:s/></text:span></text:p>
        <text:p text:style-name="P43"><text:span text:style-name="T27">j) . . . . .<text:s/></text:span></text:p>
        <text:p text:style-name="P45"><text:span text:style-name="T28">l) moções.</text:span></text:p>
        <text:p text:style-name="P47"><text:span text:style-name="T29">§ 4º</text:span><text:span text:style-name="T30"><text:s/>As moções serão apresentadas no expediente da sessão, lidas e encaminhadas para as providências solicitadas, se nenhum Vereador manifestar intenção de discuti-las. Manifestando qualquer Vereador serão as mesmas, encaminhadas ao expediente para sessão seguinte para discussão e votação.</text:span><text:span text:style-name="T31">”</text:span></text:p>
        <text:p text:style-name="P51"><text:span text:style-name="T32">Art. 2º</text:span><text:span text:style-name="T33"><text:s/>Esta Resolução entrará em vigor na data de sua publicação.</text:span></text:p>
        <text:p text:style-name="P54"><text:span text:style-name="T34">Plenário “Dr. Octávio Viscardi”, 01 de junho de 1998.</text:span></text:p>
        <text:p text:style-name="P56"><text:span text:style-name="T35">José Nelson Chino Bolotário</text:span></text:p>
        <text:p text:style-name="P58"><text:span text:style-name="T36">Presidente</text:span></text:p>
        <text:p text:style-name="P60"><text:span text:style-name="T37">Arnaldo José Santa Fé Trindade</text:span></text:p>
        <text:p text:style-name="P62"><text:span text:style-name="T38">1º Secretário</text:span></text:p>
        <text:p text:style-name="P64"><text:span text:style-name="T39">Publicado e registrado na Secretaria Administrativa da Câmara Municipal de Votuporanga, aos 01 de junho de 1998.</text:span></text:p>
        <text:p text:style-name="P66"><text:span text:style-name="T40">Waldenir Aparecido Cuin</text:span></text:p>
        <text:p text:style-name="P68"><text:span text:style-name="T41">Diretor Geral</text:span></text:p>
        <text:p text:style-name="Standard"/>
        <table:table table:name="1694bd" table:style-name="1694bd">
          <table:table-column table:style-name="1694bd.0"/>
          <table:table-column table:style-name="1694b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9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8c542" style:family="table">
      <style:table-properties style:rel-width="100" table:align="center"/>
    </style:style>
    <style:style style:name="38c542.0" style:family="table-column">
      <style:table-column-properties style:column-width="9.70cm"/>
    </style:style>
    <style:style style:name="38c542.1" style:family="table-column">
      <style:table-column-properties style:column-width="7.94cm"/>
    </style:style>
    <style:style style:name="c59def" style:family="table">
      <style:table-properties style:rel-width="100" table:align="center"/>
    </style:style>
    <style:style style:name="c59def.0" style:family="table-column">
      <style:table-column-properties style:column-width="17.64cm"/>
    </style:style>
    <style:style style:name="1694bd" style:family="table">
      <style:table-properties style:rel-width="100" table:align="center"/>
    </style:style>
    <style:style style:name="1694bd.0" style:family="table-column">
      <style:table-column-properties style:column-width="11.47cm"/>
    </style:style>
    <style:style style:name="1694b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08.000</dc:date>
    <meta:generator>PHPWord</meta:generator>
    <meta:initial-creator/>
    <meta:creation-date>2026-08-18T23:38:08.000</meta:creation-date>
    <meta:keyword/>
    <meta:user-defined meta:name="Category"/>
    <meta:user-defined meta:name="Company"/>
    <meta:user-defined meta:name="Manager"/>
  </office:meta>
</office:document-meta>
</file>