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ef761" style:family="table">
      <style:table-properties style:rel-width="100" table:align="center"/>
    </style:style>
    <style:style style:name="6ef761.0" style:family="table-column">
      <style:table-column-properties style:column-width="9.70cm"/>
    </style:style>
    <style:style style:name="6ef761.1" style:family="table-column">
      <style:table-column-properties style:column-width="7.94cm"/>
    </style:style>
    <style:style style:name="6fbf8c" style:family="table">
      <style:table-properties style:rel-width="100" table:align="center"/>
    </style:style>
    <style:style style:name="6fbf8c.0" style:family="table-column">
      <style:table-column-properties style:column-width="17.64cm"/>
    </style:style>
    <style:style style:name="fb890c" style:family="table">
      <style:table-properties style:rel-width="100" table:align="center"/>
    </style:style>
    <style:style style:name="fb890c.0" style:family="table-column">
      <style:table-column-properties style:column-width="11.47cm"/>
    </style:style>
    <style:style style:name="fb890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ef761" table:style-name="6ef761">
          <table:table-column table:style-name="6ef761.0"/>
          <table:table-column table:style-name="6ef761.1"/>
          <table:table-row>
            <table:table-cell office:value-type="string">
              <text:p text:style-name="IM1"><draw:frame draw:style-name="fr1" draw:name="5ec1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fbf8c" table:style-name="6fbf8c">
          <table:table-column table:style-name="6fbf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8</text:span></text:p>
        <text:p text:style-name="P3_InstBodyJustified"><text:span text:style-name="T3">Ano 1998 · Data 22/04/1998 · Status EM VIGOR</text:span></text:p>
        <text:p text:style-name="P4_InstBodyJustified"><text:span text:style-name="T4">Ementa: DISPÕE SOBRE AUTORIZAÇÃO À MESA DA CÂMARA MUNICIPAL PARA INCORPORAÇÃO DE ABONO AOS VENCIMENTOS DOS SERVIDORES PÚBLICOS MUNICIPAIS ATIVOS, INATIVOS E PENSIONISTAS E DÁ OUTRAS PROVIDÊNCIAS.</text:span></text:p>
        <text:p text:style-name="P5_InstBodyJustified"><text:span text:style-name="T5">RESOLUÇÃO Nº 2, DE 22 DE ABRIL DE 1998</text:span></text:p>
        <text:p text:style-name="P6_InstBodyJustified"><text:span text:style-name="T6">(DISPÕE SOBRE AUTORIZAÇÃO À MESA DA CÂMARA MUNICIPAL PARA INCORPORAÇÃO DE ABONO AOS VENCIMENTOS DOS SERVIDORES PÚBLICOS MUNICIPAIS ATIVOS, INATIVOS E PENSIONISTA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8, que se refere ao processo nº 055 de 1998, a saber:</text:span></text:p>
        <text:p text:style-name="P14"><text:span text:style-name="T11">FAÇO SABER QUE A CÂMARA MUNICIPAL DE VOTUPORANGA, APROVOU E EU NOS TERMOS DO INCISO IV DO ARTIGO 18 DA LEI ORGÂNICA DO MUNICÍPIO, PROMULGO A SEGUINTE RESOLUÇÃO:</text:span></text:p>
        <text:p text:style-name="P16"><text:span text:style-name="T12">Art. 1º</text:span><text:span text:style-name="T13"><text:s/>Fica a Mesa da Câmara Municipal autorizada a incorporar aos vencimentos dos servidores municipais ativos, inativos e pensionistas, o abono de R$ 30,00 (trinta reais), de que trata o artigo 1º da Resolução nº 01, de 06 de abril de 1998, e a corrigir as tabelas pertinentes.</text:span></text:p>
        <text:p text:style-name="P19"><text:span text:style-name="T14">Art. 2º</text:span><text:span text:style-name="T15"><text:s/>Para os servidores, cuja incorporação não atingir o percentual de 3,82% (três vírgula oitenta e dois por cento) dos vencimentos, fica a Mesa da Câmara Municipal autorizada a reajustá-los até atingir o referido percentual.</text:span></text:p>
        <text:p text:style-name="P22"><text:span text:style-name="T16">Art. 3º</text:span><text:span text:style-name="T17"><text:s/>As despesas decorrentes do efeito desta Resolução, correrão à conta de dotações próprias do orçamento vigente, suplementadas se necessário.</text:span></text:p>
        <text:p text:style-name="P25"><text:span text:style-name="T18">Art. 4º</text:span><text:span text:style-name="T19"><text:s/>Esta Resolução entrará em vigor na data de sua publicação, retroagindo seus efeitos a 1º de abril de 1998.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Plenário “Dr. Octávio Viscardi”, 22 de abril de 1998.</text:span></text:p>
        <text:p text:style-name="P33"><text:span text:style-name="T23">José Nelson Chino Bolotário</text:span></text:p>
        <text:p text:style-name="P35"><text:span text:style-name="T24">Presidente</text:span></text:p>
        <text:p text:style-name="P37"><text:span text:style-name="T25">Arnaldo José Santa Fé Trindade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22 de abril de 1998.</text:span></text:p>
        <text:p text:style-name="P43"><text:span text:style-name="T28">Waldenir Aparecido Cuin</text:span></text:p>
        <text:p text:style-name="P45"><text:span text:style-name="T29">Diretor Geral</text:span></text:p>
        <text:p text:style-name="Standard"/>
        <table:table table:name="fb890c" table:style-name="fb890c">
          <table:table-column table:style-name="fb890c.0"/>
          <table:table-column table:style-name="fb890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8</text:span></text:p>
            </table:table-cell>
            <table:table-cell office:value-type="string">
              <text:p><text:span>Gerado em 26/08/2026 07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ef761" style:family="table">
      <style:table-properties style:rel-width="100" table:align="center"/>
    </style:style>
    <style:style style:name="6ef761.0" style:family="table-column">
      <style:table-column-properties style:column-width="9.70cm"/>
    </style:style>
    <style:style style:name="6ef761.1" style:family="table-column">
      <style:table-column-properties style:column-width="7.94cm"/>
    </style:style>
    <style:style style:name="6fbf8c" style:family="table">
      <style:table-properties style:rel-width="100" table:align="center"/>
    </style:style>
    <style:style style:name="6fbf8c.0" style:family="table-column">
      <style:table-column-properties style:column-width="17.64cm"/>
    </style:style>
    <style:style style:name="fb890c" style:family="table">
      <style:table-properties style:rel-width="100" table:align="center"/>
    </style:style>
    <style:style style:name="fb890c.0" style:family="table-column">
      <style:table-column-properties style:column-width="11.47cm"/>
    </style:style>
    <style:style style:name="fb890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0:04:21.000</dc:date>
    <meta:generator>PHPWord</meta:generator>
    <meta:initial-creator/>
    <meta:creation-date>2026-08-26T10:04:21.000</meta:creation-date>
    <meta:keyword/>
    <meta:user-defined meta:name="Category"/>
    <meta:user-defined meta:name="Company"/>
    <meta:user-defined meta:name="Manager"/>
  </office:meta>
</office:document-meta>
</file>