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6cb21" style:family="table">
      <style:table-properties style:rel-width="100" table:align="center"/>
    </style:style>
    <style:style style:name="c6cb21.0" style:family="table-column">
      <style:table-column-properties style:column-width="9.70cm"/>
    </style:style>
    <style:style style:name="c6cb21.1" style:family="table-column">
      <style:table-column-properties style:column-width="7.94cm"/>
    </style:style>
    <style:style style:name="abdbd5" style:family="table">
      <style:table-properties style:rel-width="100" table:align="center"/>
    </style:style>
    <style:style style:name="abdbd5.0" style:family="table-column">
      <style:table-column-properties style:column-width="17.64cm"/>
    </style:style>
    <style:style style:name="cf76cd" style:family="table">
      <style:table-properties style:rel-width="100" table:align="center"/>
    </style:style>
    <style:style style:name="cf76cd.0" style:family="table-column">
      <style:table-column-properties style:column-width="11.47cm"/>
    </style:style>
    <style:style style:name="cf76c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6cb21" table:style-name="c6cb21">
          <table:table-column table:style-name="c6cb21.0"/>
          <table:table-column table:style-name="c6cb21.1"/>
          <table:table-row>
            <table:table-cell office:value-type="string">
              <text:p text:style-name="IM1"><draw:frame draw:style-name="fr1" draw:name="5c44d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bdbd5" table:style-name="abdbd5">
          <table:table-column table:style-name="abdbd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97</text:span></text:p>
        <text:p text:style-name="P3_InstBodyJustified"><text:span text:style-name="T3">Ano 1997 · Data 15/12/1997 · Status ALTERADA</text:span></text:p>
        <text:p text:style-name="P4_InstBodyJustified"><text:span text:style-name="T4">Ementa: DISPÕE SOBRE ALTERAÇÃO DO INCISO II DO § 3º DO ARTIGO 144, DA RESOLUÇÃI Nº 03, DE 01º DE ABRIL DE 1991.</text:span></text:p>
        <text:p text:style-name="P5_InstBodyJustified"><text:span text:style-name="T5">RESOLUÇÃO Nº 8, DE 15 DE DEZEMBRO DE 1997</text:span></text:p>
        <text:p text:style-name="P6_InstBodyJustified"><text:span text:style-name="T6">(DISPÕE SOBRE ALTERAÇÃO DO INCISO II DO § 3º DO ARTIGO 144, DA RESOLUÇÃI Nº 03, DE 01º DE ABRIL DE 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0/97, que se refere ao processo nº 169 de 1997, a saber:</text:span></text:p>
        <text:p text:style-name="P14"><text:span text:style-name="T11">FAÇO SABER QUE A CÂMARA MUNICIPAL DE VOTUPORANGA APROVOU E EU, NOS TERMOS DO ARTIGO 53, III DA LEI ORGÂNICA DO MUNICÍPIO, SANCIONO E PROMULGO A SEGUINTE LEI:</text:span></text:p>
        <text:p text:style-name="P16"><text:span text:style-name="T12">Art. 1º</text:span><text:span text:style-name="T13"><text:s/>O inciso II do parágrafo 3º do Artigo 144 da Resolução nº 03 de 01 de abril de 1990, passa a seguinte redação:</text:span></text:p>
        <text:p text:style-name="P19"><text:span text:style-name="T14">“Art. 144.</text:span><text:span text:style-name="T15"><text:s text:c="2"/>.....</text:span></text:p>
        <text:p text:style-name="P22"><text:span text:style-name="T16">II – só poderá ser utilizada, uma vez cada uma por Vereador durante a Legislatura e com a assinatura da maioria absoluta dos membros da Câmara.</text:span><text:span text:style-name="T17">”</text:span></text:p>
        <text:p text:style-name="P25"><text:span text:style-name="T18">Art. 2º</text:span><text:span text:style-name="T19"><text:s/>Esta Resolução entrará em vigor na data de sua publicação.</text:span></text:p>
        <text:p text:style-name="P28"><text:span text:style-name="T20">Art. 3º</text:span><text:span text:style-name="T21"><text:s/>Revogam-se as disposições em contrário.</text:span></text:p>
        <text:p text:style-name="P31"><text:span text:style-name="T22">Plenário “Dr. Octávio Viscardi”, 15 de dezembro de 1997.</text:span></text:p>
        <text:p text:style-name="P33"><text:span text:style-name="T23">Giácomo Vitório Longo Roveri</text:span></text:p>
        <text:p text:style-name="P35"><text:span text:style-name="T24">Presidente</text:span></text:p>
        <text:p text:style-name="P37"><text:span text:style-name="T25">Arquimedes Neves</text:span></text:p>
        <text:p text:style-name="P39"><text:span text:style-name="T26">1º Secretário</text:span></text:p>
        <text:p text:style-name="P41"><text:span text:style-name="T27">Publicado e registrado na Secretaria Administrativa da Câmara Municipal de Votuporanga, aos 15 de dezembro de 1997.</text:span></text:p>
        <text:p text:style-name="P43"><text:span text:style-name="T28">Waldenir Aparecido Cuin</text:span></text:p>
        <text:p text:style-name="P45"><text:span text:style-name="T29">Diretor Geral</text:span></text:p>
        <text:p text:style-name="Standard"/>
        <table:table table:name="cf76cd" table:style-name="cf76cd">
          <table:table-column table:style-name="cf76cd.0"/>
          <table:table-column table:style-name="cf76c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96</text:span></text:p>
            </table:table-cell>
            <table:table-cell office:value-type="string">
              <text:p><text:span>Gerado em 20/08/2026 13:3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6cb21" style:family="table">
      <style:table-properties style:rel-width="100" table:align="center"/>
    </style:style>
    <style:style style:name="c6cb21.0" style:family="table-column">
      <style:table-column-properties style:column-width="9.70cm"/>
    </style:style>
    <style:style style:name="c6cb21.1" style:family="table-column">
      <style:table-column-properties style:column-width="7.94cm"/>
    </style:style>
    <style:style style:name="abdbd5" style:family="table">
      <style:table-properties style:rel-width="100" table:align="center"/>
    </style:style>
    <style:style style:name="abdbd5.0" style:family="table-column">
      <style:table-column-properties style:column-width="17.64cm"/>
    </style:style>
    <style:style style:name="cf76cd" style:family="table">
      <style:table-properties style:rel-width="100" table:align="center"/>
    </style:style>
    <style:style style:name="cf76cd.0" style:family="table-column">
      <style:table-column-properties style:column-width="11.47cm"/>
    </style:style>
    <style:style style:name="cf76c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6:38:08.000</dc:date>
    <meta:generator>PHPWord</meta:generator>
    <meta:initial-creator/>
    <meta:creation-date>2026-08-20T16:38:08.000</meta:creation-date>
    <meta:keyword/>
    <meta:user-defined meta:name="Category"/>
    <meta:user-defined meta:name="Company"/>
    <meta:user-defined meta:name="Manager"/>
  </office:meta>
</office:document-meta>
</file>