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20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T22" style:family="text">
      <style:text-properties style:font-name="Arial" style:font-name-complex="Arial" fo:font-weight="bold" style:font-weight-asian="bold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weight="bold" style:font-weight-asian="bold"/>
    </style:style>
    <style:style style:name="P33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weight="bold" style:font-weight-asian="bold"/>
    </style:style>
    <style:style style:name="P36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both"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P50" style:family="paragraph" style:parent-style-name="Normal">
      <style:paragraph-properties fo:text-align="center"/>
    </style:style>
    <style:style style:name="T3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1" style:family="paragraph" style:parent-style-name="Normal">
      <style:paragraph-properties/>
    </style:style>
    <style:style style:name="P52" style:family="paragraph" style:parent-style-name="Normal">
      <style:paragraph-properties fo:text-align="center"/>
    </style:style>
    <style:style style:name="T34" style:family="text">
      <style:text-properties style:font-name="Arial" style:font-name-complex="Arial" fo:font-style="italic" style:font-style-asian="italic" style:font-style-complex="italic"/>
    </style:style>
    <style:style style:name="P5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047e1" style:family="table">
      <style:table-properties style:rel-width="100" table:align="center"/>
    </style:style>
    <style:style style:name="3047e1.0" style:family="table-column">
      <style:table-column-properties style:column-width="9.70cm"/>
    </style:style>
    <style:style style:name="3047e1.1" style:family="table-column">
      <style:table-column-properties style:column-width="7.94cm"/>
    </style:style>
    <style:style style:name="efd8b3" style:family="table">
      <style:table-properties style:rel-width="100" table:align="center"/>
    </style:style>
    <style:style style:name="efd8b3.0" style:family="table-column">
      <style:table-column-properties style:column-width="17.64cm"/>
    </style:style>
    <style:style style:name="776eef" style:family="table">
      <style:table-properties style:rel-width="100" table:align="center"/>
    </style:style>
    <style:style style:name="776eef.0" style:family="table-column">
      <style:table-column-properties style:column-width="11.47cm"/>
    </style:style>
    <style:style style:name="776ee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047e1" table:style-name="3047e1">
          <table:table-column table:style-name="3047e1.0"/>
          <table:table-column table:style-name="3047e1.1"/>
          <table:table-row>
            <table:table-cell office:value-type="string">
              <text:p text:style-name="IM1"><draw:frame draw:style-name="fr1" draw:name="27a88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fd8b3" table:style-name="efd8b3">
          <table:table-column table:style-name="efd8b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5/1997</text:span></text:p>
        <text:p text:style-name="P3_InstBodyJustified"><text:span text:style-name="T3">Ano 1997 · Data 04/08/1997 · Status EM VIGOR</text:span></text:p>
        <text:p text:style-name="P4_InstBodyJustified"><text:span text:style-name="T4">Ementa: DÁ NOVA REDAÇÃO AO INCISO III DO ARTIGO 112, DA RESOLUÇÃO Nº 03 DE 01º DE ABRIL DE 1991.</text:span></text:p>
        <text:p text:style-name="P5_InstBodyJustified"><text:span text:style-name="T5">RESOLUÇÃO Nº 5, DE 4 DE AGOSTO DE 1997</text:span></text:p>
        <text:p text:style-name="P6_InstBodyJustified"><text:span text:style-name="T6">(DÁ NOVA REDAÇÃO AO INCISO III DO ARTIGO 112, DA RESOLUÇÃO Nº 03 DE 01º DE ABRIL DE 1991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6/97, que se refere ao processo nº 97 de 1997, a saber:</text:span></text:p>
        <text:p text:style-name="P14"><text:span text:style-name="T11">FAÇO SABER QUE A CÂMARA MUNICIPAL DE VOTUPORANGA APROVOU E EU, NOS TERMOS DO ARTIGO 18, IV DA LEI ORGÂNICA DO MUNICÍPIO, SANCIONO E PROMULGO A SEGUINTE RESOLUÇÃO:</text:span></text:p>
        <text:p text:style-name="P16"><text:span text:style-name="T12">Art. 1º</text:span><text:span text:style-name="T13">O<text:s/></text:span><text:span text:style-name="T14">inciso III do<text:s/></text:span><text:span text:style-name="T15">Artigo 112 da Resolução nº 03, de 01 de abril de 1991, passa a vigorar com a seguinte redação</text:span><text:span text:style-name="T16">:</text:span></text:p>
        <text:p text:style-name="P22"><text:span text:style-name="T17">“Art. 112.</text:span><text:span text:style-name="T18"><text:s/>.....</text:span></text:p>
        <text:p text:style-name="P25"><text:span text:style-name="T19">I –<text:s text:c="2"/>.....</text:span></text:p>
        <text:p text:style-name="P27"><text:span text:style-name="T20">II –<text:s text:c="2"/>.....</text:span></text:p>
        <text:p text:style-name="P29"><text:span text:style-name="T21">III – uso da palavra pelos Vereadores segundo a ordem de inscrição em livro, efetuada durante o Expediente, versando sobre tema livre.</text:span><text:span text:style-name="T22">”</text:span></text:p>
        <text:p text:style-name="P32"><text:span text:style-name="T23">Art. 2º</text:span><text:span text:style-name="T24"><text:s/>Esta Resolução entrará em vigor na data de sua publicação.</text:span></text:p>
        <text:p text:style-name="P35"><text:span text:style-name="T25">Art. 3º</text:span><text:span text:style-name="T26"><text:s/>Revogam-se as disposições em contrário.</text:span></text:p>
        <text:p text:style-name="P38"><text:span text:style-name="T27">Plenário “Dr. Octávio Viscardi”, 04 de agosto de 1997.</text:span></text:p>
        <text:p text:style-name="P40"><text:span text:style-name="T28">Giácomo Vitório Longo Roveri</text:span></text:p>
        <text:p text:style-name="P42"><text:span text:style-name="T29">Presidente</text:span></text:p>
        <text:p text:style-name="P44"><text:span text:style-name="T30">Arquimedes Neves</text:span></text:p>
        <text:p text:style-name="P46"><text:span text:style-name="T31">1º Secretário</text:span></text:p>
        <text:p text:style-name="P48"><text:span text:style-name="T32">Publicado e registrado na Secretaria Administrativa da Câmara Municipal de Votuporanga, aos 04 de agosto de 1997.</text:span></text:p>
        <text:p text:style-name="P50"><text:span text:style-name="T33">Waldenir Aparecido Cuin</text:span></text:p>
        <text:p text:style-name="P52"><text:span text:style-name="T34">Diretor Geral</text:span></text:p>
        <text:p text:style-name="Standard"/>
        <table:table table:name="776eef" table:style-name="776eef">
          <table:table-column table:style-name="776eef.0"/>
          <table:table-column table:style-name="776ee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93</text:span></text:p>
            </table:table-cell>
            <table:table-cell office:value-type="string">
              <text:p><text:span>Gerado em 18/08/2026 11:1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047e1" style:family="table">
      <style:table-properties style:rel-width="100" table:align="center"/>
    </style:style>
    <style:style style:name="3047e1.0" style:family="table-column">
      <style:table-column-properties style:column-width="9.70cm"/>
    </style:style>
    <style:style style:name="3047e1.1" style:family="table-column">
      <style:table-column-properties style:column-width="7.94cm"/>
    </style:style>
    <style:style style:name="efd8b3" style:family="table">
      <style:table-properties style:rel-width="100" table:align="center"/>
    </style:style>
    <style:style style:name="efd8b3.0" style:family="table-column">
      <style:table-column-properties style:column-width="17.64cm"/>
    </style:style>
    <style:style style:name="776eef" style:family="table">
      <style:table-properties style:rel-width="100" table:align="center"/>
    </style:style>
    <style:style style:name="776eef.0" style:family="table-column">
      <style:table-column-properties style:column-width="11.47cm"/>
    </style:style>
    <style:style style:name="776ee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4:14:21.000</dc:date>
    <meta:generator>PHPWord</meta:generator>
    <meta:initial-creator/>
    <meta:creation-date>2026-08-18T14:14:21.000</meta:creation-date>
    <meta:keyword/>
    <meta:user-defined meta:name="Category"/>
    <meta:user-defined meta:name="Company"/>
    <meta:user-defined meta:name="Manager"/>
  </office:meta>
</office:document-meta>
</file>