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T29" style:family="text">
      <style:text-properties style:font-name="Arial" style:font-name-complex="Arial" fo:font-weight="bold" style:font-weight-asian="bold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weight="bold" style:font-weight-asian="bold"/>
    </style:style>
    <style:style style:name="P46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center"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style="italic" style:font-style-asian="italic" style:font-style-complex="italic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center"/>
    </style:style>
    <style:style style:name="T4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center"/>
    </style:style>
    <style:style style:name="T41" style:family="text">
      <style:text-properties style:font-name="Arial" style:font-name-complex="Arial" fo:font-style="italic" style:font-style-asian="italic" style:font-style-complex="italic"/>
    </style:style>
    <style:style style:name="P6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8a23c" style:family="table">
      <style:table-properties style:rel-width="100" table:align="center"/>
    </style:style>
    <style:style style:name="b8a23c.0" style:family="table-column">
      <style:table-column-properties style:column-width="9.70cm"/>
    </style:style>
    <style:style style:name="b8a23c.1" style:family="table-column">
      <style:table-column-properties style:column-width="7.94cm"/>
    </style:style>
    <style:style style:name="b5f9a9" style:family="table">
      <style:table-properties style:rel-width="100" table:align="center"/>
    </style:style>
    <style:style style:name="b5f9a9.0" style:family="table-column">
      <style:table-column-properties style:column-width="17.64cm"/>
    </style:style>
    <style:style style:name="82a92b" style:family="table">
      <style:table-properties style:rel-width="100" table:align="center"/>
    </style:style>
    <style:style style:name="82a92b.0" style:family="table-column">
      <style:table-column-properties style:column-width="11.47cm"/>
    </style:style>
    <style:style style:name="82a92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8a23c" table:style-name="b8a23c">
          <table:table-column table:style-name="b8a23c.0"/>
          <table:table-column table:style-name="b8a23c.1"/>
          <table:table-row>
            <table:table-cell office:value-type="string">
              <text:p text:style-name="IM1"><draw:frame draw:style-name="fr1" draw:name="031f2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5f9a9" table:style-name="b5f9a9">
          <table:table-column table:style-name="b5f9a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97</text:span></text:p>
        <text:p text:style-name="P3_InstBodyJustified"><text:span text:style-name="T3">Ano 1997 · Data 14/04/1997 · Status EM VIGOR</text:span></text:p>
        <text:p text:style-name="P4_InstBodyJustified"><text:span text:style-name="T4">Ementa: DISPÕE SOBRE ALTERAÇÃO DA RESOLUÇÃO Nº 03, DE 01 DE ABRIL DE 1991.</text:span></text:p>
        <text:p text:style-name="P5_InstBodyJustified"><text:span text:style-name="T5">RESOLUÇÃO Nº 3, DE 14 DE ABRIL DE 1997</text:span></text:p>
        <text:p text:style-name="P6_InstBodyJustified"><text:span text:style-name="T6">(DISPÕE SOBRE ALTERAÇÃO DA RESOLUÇÃO Nº 03, DE 01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3/97, que se refere ao processo nº 045 de 1997, a saber:</text:span></text:p>
        <text:p text:style-name="P14"><text:span text:style-name="T11">FAÇO SABER QUE A CÂMARA MUNICIPAL DE VOTUPORANGA APROVOU E EU, NOS TERMOS DO ARTIGO 18, IV DA LEI ORGÂNICA DO MUNICÍPIO, SANCIONO E PROMULGO A SEGUINTE RESOLUÇÃO:</text:span></text:p>
        <text:p text:style-name="P16"><text:span text:style-name="T12">Art. 1º</text:span><text:span text:style-name="T13">Os Artigos abaixo relacionados da Resolução nº 03, de 1º de abril de 1991 – Regimento Interno, passam a vigorar da seguinte forma</text:span><text:span text:style-name="T14">:</text:span></text:p>
        <text:p text:style-name="P20"><text:span text:style-name="T15">“ Art. 111.</text:span><text:span text:style-name="T16"><text:s/>.....</text:span></text:p>
        <text:p text:style-name="P23"><text:span text:style-name="T17">§ 1º</text:span><text:span text:style-name="T18"><text:s/>.....</text:span></text:p>
        <text:p text:style-name="P26"><text:span text:style-name="T19">§ 2º</text:span><text:span text:style-name="T20"><text:s/>.....</text:span></text:p>
        <text:p text:style-name="P29"><text:span text:style-name="T21">§ 3º</text:span><text:span text:style-name="T22"><text:s/>As proposições referidas nas alíneas “e” e “f” do parágrafo 1º deste artigo, terão a leitura feita somente das suas ementas.</text:span></text:p>
        <text:p text:style-name="P32"><text:span text:style-name="T23">Art. 127.</text:span><text:span text:style-name="T24"><text:s/>.....</text:span></text:p>
        <text:p text:style-name="P35"><text:span text:style-name="T25">§ 1º</text:span><text:span text:style-name="T26"><text:s/>.....</text:span></text:p>
        <text:p text:style-name="P38"><text:span text:style-name="T27">§ 2º</text:span><text:span text:style-name="T28"><text:s/>As proposições deverão ser redigidas em termos claros e sintéticos e, quando sujeitas à leitura, exceto as emendas, subemendas deverão conter ementa de seu assunto.</text:span><text:span text:style-name="T29">”</text:span></text:p>
        <text:p text:style-name="P42"><text:span text:style-name="T30">Art. 2º</text:span><text:span text:style-name="T31"><text:s/>Esta Resolução entrará em vigor na data de sua publicação.</text:span></text:p>
        <text:p text:style-name="P45"><text:span text:style-name="T32">Art. 3º</text:span><text:span text:style-name="T33"><text:s/>Revogam-se as disposições em contrário.</text:span></text:p>
        <text:p text:style-name="P48"><text:span text:style-name="T34">Plenário “Dr. Octávio Viscardi”, 14 de abril de 1997.</text:span></text:p>
        <text:p text:style-name="P50"><text:span text:style-name="T35">Giácomo Vitório Longo Roveri</text:span></text:p>
        <text:p text:style-name="P52"><text:span text:style-name="T36">Presidente</text:span></text:p>
        <text:p text:style-name="P54"><text:span text:style-name="T37">Arquimedes Neves</text:span></text:p>
        <text:p text:style-name="P56"><text:span text:style-name="T38">1º Secretário</text:span></text:p>
        <text:p text:style-name="P58"><text:span text:style-name="T39">Publicado e registrado na Secretaria Administrativa da Câmara Municipal de Votuporanga, aos 14 de abril de 1997.</text:span></text:p>
        <text:p text:style-name="P60"><text:span text:style-name="T40">Dr. Jerônimo Figueira da Costa Filho</text:span></text:p>
        <text:p text:style-name="P62"><text:span text:style-name="T41">Diretor Geral em Exercício</text:span></text:p>
        <text:p text:style-name="Standard"/>
        <table:table table:name="82a92b" table:style-name="82a92b">
          <table:table-column table:style-name="82a92b.0"/>
          <table:table-column table:style-name="82a92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1</text:span></text:p>
            </table:table-cell>
            <table:table-cell office:value-type="string">
              <text:p><text:span>Gerado em 20/08/2026 00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8a23c" style:family="table">
      <style:table-properties style:rel-width="100" table:align="center"/>
    </style:style>
    <style:style style:name="b8a23c.0" style:family="table-column">
      <style:table-column-properties style:column-width="9.70cm"/>
    </style:style>
    <style:style style:name="b8a23c.1" style:family="table-column">
      <style:table-column-properties style:column-width="7.94cm"/>
    </style:style>
    <style:style style:name="b5f9a9" style:family="table">
      <style:table-properties style:rel-width="100" table:align="center"/>
    </style:style>
    <style:style style:name="b5f9a9.0" style:family="table-column">
      <style:table-column-properties style:column-width="17.64cm"/>
    </style:style>
    <style:style style:name="82a92b" style:family="table">
      <style:table-properties style:rel-width="100" table:align="center"/>
    </style:style>
    <style:style style:name="82a92b.0" style:family="table-column">
      <style:table-column-properties style:column-width="11.47cm"/>
    </style:style>
    <style:style style:name="82a92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3:44:35.000</dc:date>
    <meta:generator>PHPWord</meta:generator>
    <meta:initial-creator/>
    <meta:creation-date>2026-08-20T03:44:35.000</meta:creation-date>
    <meta:keyword/>
    <meta:user-defined meta:name="Category"/>
    <meta:user-defined meta:name="Company"/>
    <meta:user-defined meta:name="Manager"/>
  </office:meta>
</office:document-meta>
</file>