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4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c7ef2" style:family="table">
      <style:table-properties style:rel-width="100" table:align="center"/>
    </style:style>
    <style:style style:name="fc7ef2.0" style:family="table-column">
      <style:table-column-properties style:column-width="9.70cm"/>
    </style:style>
    <style:style style:name="fc7ef2.1" style:family="table-column">
      <style:table-column-properties style:column-width="7.94cm"/>
    </style:style>
    <style:style style:name="345c57" style:family="table">
      <style:table-properties style:rel-width="100" table:align="center"/>
    </style:style>
    <style:style style:name="345c57.0" style:family="table-column">
      <style:table-column-properties style:column-width="17.64cm"/>
    </style:style>
    <style:style style:name="bf102b" style:family="table">
      <style:table-properties style:rel-width="100" table:align="center"/>
    </style:style>
    <style:style style:name="bf102b.0" style:family="table-column">
      <style:table-column-properties style:column-width="11.47cm"/>
    </style:style>
    <style:style style:name="bf102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c7ef2" table:style-name="fc7ef2">
          <table:table-column table:style-name="fc7ef2.0"/>
          <table:table-column table:style-name="fc7ef2.1"/>
          <table:table-row>
            <table:table-cell office:value-type="string">
              <text:p text:style-name="IM1"><draw:frame draw:style-name="fr1" draw:name="c44e4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45c57" table:style-name="345c57">
          <table:table-column table:style-name="345c5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97</text:span></text:p>
        <text:p text:style-name="P3_InstBodyJustified"><text:span text:style-name="T3">Ano 1997 · Data 24/03/1997 · Status EM VIGOR</text:span></text:p>
        <text:p text:style-name="P4_InstBodyJustified"><text:span text:style-name="T4">Ementa: DISPÕE SOBRE ALTERAÇÃO DO §3º DO ARTIGO 127, DA RESOLUÇÃO Nº 03, DE 01 DE ABRIL DE 1991.</text:span></text:p>
        <text:p text:style-name="P5_InstBodyJustified"><text:span text:style-name="T5">RESOLUÇÃO Nº 2, DE 24 DE MARÇO DE 1997</text:span></text:p>
        <text:p text:style-name="P6_InstBodyJustified"><text:span text:style-name="T6">(DISPÕE SOBRE ALTERAÇÃO DO §3º DO ARTIGO 127, DA RESOLUÇÃO Nº 03, DE 01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FAÇO SABER QUE A CÂMARA MUNICIPAL DE VOTUPORANGA APROVOU E EU, NOS TERMOS DO ARTIGO 18 IV DA LEI ORGÂNICA DO MUNICÍPIO, SANCIONO E PROMULGO A SEGUINTE RESOLUÇÃO:</text:span></text:p>
        <text:p text:style-name="P14"><text:span text:style-name="T11">Art. 1º</text:span><text:span text:style-name="T12">O parágrafo 3º do artigo 127 da Resolução nº 3 de 1º de abril de 1991</text:span><text:span text:style-name="T13">,<text:s/></text:span><text:span text:style-name="T14">passa a vigorar com a seguinte redação</text:span><text:span text:style-name="T15">:</text:span></text:p>
        <text:p text:style-name="P20"><text:span text:style-name="T16">“Art. 127.<text:s/></text:span><text:span text:style-name="T17">.....</text:span></text:p>
        <text:p text:style-name="P23"><text:span text:style-name="T18">§ 1º</text:span><text:span text:style-name="T19"><text:s/>.....</text:span></text:p>
        <text:p text:style-name="P26"><text:span text:style-name="T20">§ 2º</text:span><text:span text:style-name="T21"><text:s/>.....</text:span></text:p>
        <text:p text:style-name="P29"><text:span text:style-name="T22">§ 3º<text:s/></text:span><text:span text:style-name="T23">As proposições a que se referem as alíneas “a”, “b”, “c” e “d”, do parágrafo 1º deste artigo, deverão ser obrigatoriamente lidas durante o Expediente, as cópias deverão ser distribuídas aos Vereadores, para só então serem incluídas na Ordem do Dia.</text:span><text:span text:style-name="T24">”</text:span></text:p>
        <text:p text:style-name="P33"><text:span text:style-name="T25">Art. 2º</text:span><text:span text:style-name="T26"><text:s/>Esta Resolução entrará em vigor na data de sua publicação.</text:span></text:p>
        <text:p text:style-name="P36"><text:span text:style-name="T27">Plenário “Dr. Octávio Viscardi”, 24 de março de 1997.</text:span></text:p>
        <text:p text:style-name="P38"><text:span text:style-name="T28">Giácomo Vitório Longo Roveri</text:span></text:p>
        <text:p text:style-name="P40"><text:span text:style-name="T29">Presidente</text:span></text:p>
        <text:p text:style-name="P42"><text:span text:style-name="T30">Arquimedes Neves</text:span></text:p>
        <text:p text:style-name="P44"><text:span text:style-name="T31">1º Secretário</text:span></text:p>
        <text:p text:style-name="P46"><text:span text:style-name="T32">Publicado e registrado na Secretaria Administrativa da Câmara Municipal de Votuporanga, aos 24 de março de 1997.</text:span></text:p>
        <text:p text:style-name="P48"><text:span text:style-name="T33">Waldenir Aparecido Cuin</text:span></text:p>
        <text:p text:style-name="P50"><text:span text:style-name="T34">Diretor Geral</text:span></text:p>
        <text:p text:style-name="Standard"/>
        <table:table table:name="bf102b" table:style-name="bf102b">
          <table:table-column table:style-name="bf102b.0"/>
          <table:table-column table:style-name="bf102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90</text:span></text:p>
            </table:table-cell>
            <table:table-cell office:value-type="string">
              <text:p><text:span>Gerado em 20/08/2026 20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c7ef2" style:family="table">
      <style:table-properties style:rel-width="100" table:align="center"/>
    </style:style>
    <style:style style:name="fc7ef2.0" style:family="table-column">
      <style:table-column-properties style:column-width="9.70cm"/>
    </style:style>
    <style:style style:name="fc7ef2.1" style:family="table-column">
      <style:table-column-properties style:column-width="7.94cm"/>
    </style:style>
    <style:style style:name="345c57" style:family="table">
      <style:table-properties style:rel-width="100" table:align="center"/>
    </style:style>
    <style:style style:name="345c57.0" style:family="table-column">
      <style:table-column-properties style:column-width="17.64cm"/>
    </style:style>
    <style:style style:name="bf102b" style:family="table">
      <style:table-properties style:rel-width="100" table:align="center"/>
    </style:style>
    <style:style style:name="bf102b.0" style:family="table-column">
      <style:table-column-properties style:column-width="11.47cm"/>
    </style:style>
    <style:style style:name="bf102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3:12:19.000</dc:date>
    <meta:generator>PHPWord</meta:generator>
    <meta:initial-creator/>
    <meta:creation-date>2026-08-20T23:12:19.000</meta:creation-date>
    <meta:keyword/>
    <meta:user-defined meta:name="Category"/>
    <meta:user-defined meta:name="Company"/>
    <meta:user-defined meta:name="Manager"/>
  </office:meta>
</office:document-meta>
</file>