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weight="bold" style:font-weight-asian="bold"/>
    </style:style>
    <style:style style:name="P41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T36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37" style:family="text">
      <style:text-properties style:font-name="Arial" style:font-name-complex="Arial" fo:font-weight="bold" style:font-weight-asian="bold"/>
    </style:style>
    <style:style style:name="P48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T41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T42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T43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T44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T45" style:family="text">
      <style:text-properties style:font-name="Arial" style:font-name-complex="Arial"/>
    </style:style>
    <style:style style:name="P56" style:family="paragraph" style:parent-style-name="Normal">
      <style:paragraph-properties/>
    </style:style>
    <style:style style:name="T46" style:family="text">
      <style:text-properties style:font-name="Arial" style:font-name-complex="Arial"/>
    </style:style>
    <style:style style:name="P57" style:family="paragraph" style:parent-style-name="Normal">
      <style:paragraph-properties/>
    </style:style>
    <style:style style:name="T47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T48" style:family="text">
      <style:text-properties style:font-name="Arial" style:font-name-complex="Arial"/>
    </style:style>
    <style:style style:name="P59" style:family="paragraph" style:parent-style-name="Normal">
      <style:paragraph-properties/>
    </style:style>
    <style:style style:name="T49" style:family="text">
      <style:text-properties style:font-name="Arial" style:font-name-complex="Arial"/>
    </style:style>
    <style:style style:name="P60" style:family="paragraph" style:parent-style-name="Normal">
      <style:paragraph-properties/>
    </style:style>
    <style:style style:name="T50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T51" style:family="text">
      <style:text-properties style:font-name="Arial" style:font-name-complex="Arial"/>
    </style:style>
    <style:style style:name="P62" style:family="paragraph" style:parent-style-name="Normal">
      <style:paragraph-properties/>
    </style:style>
    <style:style style:name="T52" style:family="text">
      <style:text-properties style:font-name="Arial" style:font-name-complex="Arial"/>
    </style:style>
    <style:style style:name="P63" style:family="paragraph" style:parent-style-name="Normal">
      <style:paragraph-properties/>
    </style:style>
    <style:style style:name="T53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T54" style:family="text">
      <style:text-properties style:font-name="Arial" style:font-name-complex="Arial"/>
    </style:style>
    <style:style style:name="P65" style:family="paragraph" style:parent-style-name="Normal">
      <style:paragraph-properties/>
    </style:style>
    <style:style style:name="T55" style:family="text">
      <style:text-properties style:font-name="Arial" style:font-name-complex="Arial" fo:font-weight="bold" style:font-weight-asian="bold"/>
    </style:style>
    <style:style style:name="P66" style:family="paragraph" style:parent-style-name="Normal">
      <style:paragraph-properties/>
    </style:style>
    <style:style style:name="P67" style:family="paragraph" style:parent-style-name="Normal">
      <style:paragraph-properties fo:text-align="both"/>
    </style:style>
    <style:style style:name="T56" style:family="text">
      <style:text-properties style:font-name="Arial" style:font-name-complex="Arial" fo:font-weight="bold" style:font-weight-asian="bold"/>
    </style:style>
    <style:style style:name="P68" style:family="paragraph" style:parent-style-name="Normal">
      <style:paragraph-properties/>
    </style:style>
    <style:style style:name="T57" style:family="text">
      <style:text-properties style:font-name="Arial" style:font-name-complex="Arial"/>
    </style:style>
    <style:style style:name="P69" style:family="paragraph" style:parent-style-name="Normal">
      <style:paragraph-properties/>
    </style:style>
    <style:style style:name="P70" style:family="paragraph" style:parent-style-name="Normal">
      <style:paragraph-properties fo:text-align="both"/>
    </style:style>
    <style:style style:name="T58" style:family="text">
      <style:text-properties style:font-name="Arial" style:font-name-complex="Arial" fo:font-weight="bold" style:font-weight-asian="bold"/>
    </style:style>
    <style:style style:name="P71" style:family="paragraph" style:parent-style-name="Normal">
      <style:paragraph-properties/>
    </style:style>
    <style:style style:name="T59" style:family="text">
      <style:text-properties style:font-name="Arial" style:font-name-complex="Arial"/>
    </style:style>
    <style:style style:name="P72" style:family="paragraph" style:parent-style-name="Normal">
      <style:paragraph-properties/>
    </style:style>
    <style:style style:name="P73" style:family="paragraph" style:parent-style-name="Normal">
      <style:paragraph-properties fo:text-align="center"/>
    </style:style>
    <style:style style:name="T60" style:family="text">
      <style:text-properties style:font-name="Arial" style:font-name-complex="Arial" fo:font-style="italic" style:font-style-asian="italic" style:font-style-complex="italic"/>
    </style:style>
    <style:style style:name="P74" style:family="paragraph" style:parent-style-name="Normal">
      <style:paragraph-properties/>
    </style:style>
    <style:style style:name="P75" style:family="paragraph" style:parent-style-name="Normal">
      <style:paragraph-properties fo:text-align="center"/>
    </style:style>
    <style:style style:name="T6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6" style:family="paragraph" style:parent-style-name="Normal">
      <style:paragraph-properties/>
    </style:style>
    <style:style style:name="P77" style:family="paragraph" style:parent-style-name="Normal">
      <style:paragraph-properties fo:text-align="center"/>
    </style:style>
    <style:style style:name="T62" style:family="text">
      <style:text-properties style:font-name="Arial" style:font-name-complex="Arial" fo:font-style="italic" style:font-style-asian="italic" style:font-style-complex="italic"/>
    </style:style>
    <style:style style:name="P78" style:family="paragraph" style:parent-style-name="Normal">
      <style:paragraph-properties/>
    </style:style>
    <style:style style:name="P79" style:family="paragraph" style:parent-style-name="Normal">
      <style:paragraph-properties fo:text-align="center"/>
    </style:style>
    <style:style style:name="T6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80" style:family="paragraph" style:parent-style-name="Normal">
      <style:paragraph-properties/>
    </style:style>
    <style:style style:name="P81" style:family="paragraph" style:parent-style-name="Normal">
      <style:paragraph-properties fo:text-align="center"/>
    </style:style>
    <style:style style:name="T64" style:family="text">
      <style:text-properties style:font-name="Arial" style:font-name-complex="Arial" fo:font-style="italic" style:font-style-asian="italic" style:font-style-complex="italic"/>
    </style:style>
    <style:style style:name="P82" style:family="paragraph" style:parent-style-name="Normal">
      <style:paragraph-properties/>
    </style:style>
    <style:style style:name="P83" style:family="paragraph" style:parent-style-name="Normal">
      <style:paragraph-properties fo:text-align="both"/>
    </style:style>
    <style:style style:name="T65" style:family="text">
      <style:text-properties style:font-name="Arial" style:font-name-complex="Arial" fo:font-style="italic" style:font-style-asian="italic" style:font-style-complex="italic"/>
    </style:style>
    <style:style style:name="P84" style:family="paragraph" style:parent-style-name="Normal">
      <style:paragraph-properties/>
    </style:style>
    <style:style style:name="P85" style:family="paragraph" style:parent-style-name="Normal">
      <style:paragraph-properties fo:text-align="center"/>
    </style:style>
    <style:style style:name="T6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86" style:family="paragraph" style:parent-style-name="Normal">
      <style:paragraph-properties/>
    </style:style>
    <style:style style:name="P87" style:family="paragraph" style:parent-style-name="Normal">
      <style:paragraph-properties fo:text-align="center"/>
    </style:style>
    <style:style style:name="T67" style:family="text">
      <style:text-properties style:font-name="Arial" style:font-name-complex="Arial" fo:font-style="italic" style:font-style-asian="italic" style:font-style-complex="italic"/>
    </style:style>
    <style:style style:name="P8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8be9a" style:family="table">
      <style:table-properties style:rel-width="100" table:align="center"/>
    </style:style>
    <style:style style:name="18be9a.0" style:family="table-column">
      <style:table-column-properties style:column-width="9.70cm"/>
    </style:style>
    <style:style style:name="18be9a.1" style:family="table-column">
      <style:table-column-properties style:column-width="7.94cm"/>
    </style:style>
    <style:style style:name="36b9e0" style:family="table">
      <style:table-properties style:rel-width="100" table:align="center"/>
    </style:style>
    <style:style style:name="36b9e0.0" style:family="table-column">
      <style:table-column-properties style:column-width="17.64cm"/>
    </style:style>
    <style:style style:name="0b3154" style:family="table">
      <style:table-properties style:rel-width="100" table:align="center"/>
    </style:style>
    <style:style style:name="0b3154.0" style:family="table-column">
      <style:table-column-properties style:column-width="11.47cm"/>
    </style:style>
    <style:style style:name="0b315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8be9a" table:style-name="18be9a">
          <table:table-column table:style-name="18be9a.0"/>
          <table:table-column table:style-name="18be9a.1"/>
          <table:table-row>
            <table:table-cell office:value-type="string">
              <text:p text:style-name="IM1"><draw:frame draw:style-name="fr1" draw:name="d4495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6b9e0" table:style-name="36b9e0">
          <table:table-column table:style-name="36b9e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96</text:span></text:p>
        <text:p text:style-name="P3_InstBodyJustified"><text:span text:style-name="T3">Ano 1996 · Data 24/06/1996 · Status EM VIGOR</text:span></text:p>
        <text:p text:style-name="P4_InstBodyJustified"><text:span text:style-name="T4">Ementa: DISPÕE SOBRE ALTERAÇÃO DOS ARTIGOS 1º E 4º DA RESOLUÇÃO Nº 02, DE 25 DE MARÇO DE 1996.</text:span></text:p>
        <text:p text:style-name="P5_InstBodyJustified"><text:span text:style-name="T5">RESOLUÇÃO Nº 10, DE 24 DE JUNHO DE 1996</text:span></text:p>
        <text:p text:style-name="P6_InstBodyJustified"><text:span text:style-name="T6">(DISPÕE SOBRE ALTERAÇÃO DOS ARTIGOS 1º E 4º DA RESOLUÇÃO Nº 02, DE 25 DE MARÇO DE 1996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1/96, que se refere ao processo nº 102 de 1996, a saber:</text:span></text:p>
        <text:p text:style-name="P14"><text:span text:style-name="T11">FAÇO SABER QUE A CÂMARA MUNICIPAL DE VOTUPORANGA APROVOU E EU NOS TERMOS DO ARTIGO 18 IV DA LEI ORGÂNICA DO MUNICÍPIO, SANCIONO E PROMULGO A SEGUINTE RESOLUÇÃO:</text:span></text:p>
        <text:p text:style-name="P16"><text:span text:style-name="T12">Art. 1º</text:span><text:span text:style-name="T13">Os Artigos 1</text:span><text:span text:style-name="T14">º<text:s/></text:span><text:span text:style-name="T15">e 4° da<text:s/></text:span><text:a xlink:type="simple" xlink:href="http://www.leinasnuvens.com.br/legislacao/SP/votuporanga/resolucao/1996/mar%C3%A7o/296.php">Resolução nº 02 de 25 de março de 1996</text:a><text:span text:style-name="T16">, passam a vigorar com a seguinte redação</text:span><text:span text:style-name="T17">:</text:span></text:p>
        <text:p text:style-name="P23"><text:span text:style-name="T18">“Art. 1º</text:span><text:span text:style-name="T19"><text:s/>A remuneração mensal do Vereador para o período de 1º de janeiro de 1997 a 31 de dezembro do ano 2000, será o equivalente a 06 (seis) pisos salariais dos servidores municipais, pagos da seguinte forma:</text:span></text:p>
        <text:p text:style-name="P26"><text:span text:style-name="T20">I – PARTE FIXA – correspondente a 50% (cinquenta por cento) da remuneração</text:span><text:span text:style-name="T21">;</text:span></text:p>
        <text:p text:style-name="P29"><text:span text:style-name="T22">II – PARTE VARIÁVEL – correspondente a 50% (cinquenta por cento), compondo-se de parcelas iguais ao número de sessões ordinárias previstas r</text:span><text:span text:style-name="T23">e</text:span><text:span text:style-name="T24">gimentalmente.</text:span></text:p>
        <text:p text:style-name="P33"><text:span text:style-name="T25">§ 1º</text:span><text:span text:style-name="T26"><text:s/>Cada uma das parcelas que compõem a parte variável da r</text:span><text:span text:style-name="T27">e</text:span><text:span text:style-name="T28">muneração</text:span><text:span text:style-name="T29">,<text:s/></text:span><text:span text:style-name="T30">será devida ao Vereador por sessão ordinária a que efetivamente comparecer ou sua falta for justificada regimentalmente.</text:span></text:p>
        <text:p text:style-name="P40"><text:span text:style-name="T31">§ 2º</text:span><text:span text:style-name="T32"><text:s/>Não prejudicarão o pagamento das parcelas componentes da part</text:span><text:span text:style-name="T33">e<text:s/></text:span><text:span text:style-name="T34">variável da remuneração, a não realização da sessão por falta de quórum</text:span><text:span text:style-name="T35">,<text:s/></text:span><text:span text:style-name="T36">relativamente aos Vereadores presentes e o recesso parlamentar.</text:span></text:p>
        <text:p text:style-name="P47"><text:span text:style-name="T37">Art. 4°</text:span><text:span text:style-name="T38"><text:s/>Será pago ao Pr</text:span><text:span text:style-name="T39">e</text:span><text:span text:style-name="T40">sidente da Câmara, Verba de Representação mensal</text:span><text:span text:style-name="T41">,<text:s/></text:span><text:span text:style-name="T42">equival</text:span><text:span text:style-name="T43">e</text:span><text:span text:style-name="T44">nt</text:span><text:span text:style-name="T45">e<text:s/></text:span><text:span text:style-name="T46">a 06 (</text:span><text:span text:style-name="T47">s</text:span><text:span text:style-name="T48">e</text:span><text:span text:style-name="T49">is) p</text:span><text:span text:style-name="T50">i</text:span><text:span text:style-name="T51">sos<text:s/></text:span><text:span text:style-name="T52">salariais<text:s/></text:span><text:span text:style-name="T53">d</text:span><text:span text:style-name="T54">os servidores municipais.</text:span><text:span text:style-name="T55">”</text:span></text:p>
        <text:p text:style-name="P67"><text:span text:style-name="T56">Art. 2º</text:span><text:span text:style-name="T57"><text:s/>Esta Resolução entrará em vigor na data de sua publicação.</text:span></text:p>
        <text:p text:style-name="P70"><text:span text:style-name="T58">Art. 3º</text:span><text:span text:style-name="T59"><text:s/>revogam-se as disposições em contrário.</text:span></text:p>
        <text:p text:style-name="P73"><text:span text:style-name="T60">Plenário “Dr. Octávio Viscardi”, aos 24 de junho de 1996.</text:span></text:p>
        <text:p text:style-name="P75"><text:span text:style-name="T61">Vanderley Martins Fernandes</text:span></text:p>
        <text:p text:style-name="P77"><text:span text:style-name="T62">Presidente</text:span></text:p>
        <text:p text:style-name="P79"><text:span text:style-name="T63">Everton Kleber Teixeira Nunes</text:span></text:p>
        <text:p text:style-name="P81"><text:span text:style-name="T64">1º Secretário</text:span></text:p>
        <text:p text:style-name="P83"><text:span text:style-name="T65">Publicado e registrado na Secretaria Administrativa da Câmara Municipal de Votuporanga, aos 24 de junho de 1996.</text:span></text:p>
        <text:p text:style-name="P85"><text:span text:style-name="T66">Waldenir Aparecido Cuin</text:span></text:p>
        <text:p text:style-name="P87"><text:span text:style-name="T67">Diretor Geral</text:span></text:p>
        <text:p text:style-name="Standard"/>
        <table:table table:name="0b3154" table:style-name="0b3154">
          <table:table-column table:style-name="0b3154.0"/>
          <table:table-column table:style-name="0b315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87</text:span></text:p>
            </table:table-cell>
            <table:table-cell office:value-type="string">
              <text:p><text:span>Gerado em 26/08/2026 04:2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8be9a" style:family="table">
      <style:table-properties style:rel-width="100" table:align="center"/>
    </style:style>
    <style:style style:name="18be9a.0" style:family="table-column">
      <style:table-column-properties style:column-width="9.70cm"/>
    </style:style>
    <style:style style:name="18be9a.1" style:family="table-column">
      <style:table-column-properties style:column-width="7.94cm"/>
    </style:style>
    <style:style style:name="36b9e0" style:family="table">
      <style:table-properties style:rel-width="100" table:align="center"/>
    </style:style>
    <style:style style:name="36b9e0.0" style:family="table-column">
      <style:table-column-properties style:column-width="17.64cm"/>
    </style:style>
    <style:style style:name="0b3154" style:family="table">
      <style:table-properties style:rel-width="100" table:align="center"/>
    </style:style>
    <style:style style:name="0b3154.0" style:family="table-column">
      <style:table-column-properties style:column-width="11.47cm"/>
    </style:style>
    <style:style style:name="0b315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7:23:01.000</dc:date>
    <meta:generator>PHPWord</meta:generator>
    <meta:initial-creator/>
    <meta:creation-date>2026-08-26T07:23:01.000</meta:creation-date>
    <meta:keyword/>
    <meta:user-defined meta:name="Category"/>
    <meta:user-defined meta:name="Company"/>
    <meta:user-defined meta:name="Manager"/>
  </office:meta>
</office:document-meta>
</file>