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3b75e" style:family="table">
      <style:table-properties style:rel-width="100" table:align="center"/>
    </style:style>
    <style:style style:name="a3b75e.0" style:family="table-column">
      <style:table-column-properties style:column-width="9.70cm"/>
    </style:style>
    <style:style style:name="a3b75e.1" style:family="table-column">
      <style:table-column-properties style:column-width="7.94cm"/>
    </style:style>
    <style:style style:name="e1ce3d" style:family="table">
      <style:table-properties style:rel-width="100" table:align="center"/>
    </style:style>
    <style:style style:name="e1ce3d.0" style:family="table-column">
      <style:table-column-properties style:column-width="17.64cm"/>
    </style:style>
    <style:style style:name="f7e283" style:family="table">
      <style:table-properties style:rel-width="100" table:align="center"/>
    </style:style>
    <style:style style:name="f7e283.0" style:family="table-column">
      <style:table-column-properties style:column-width="11.47cm"/>
    </style:style>
    <style:style style:name="f7e28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3b75e" table:style-name="a3b75e">
          <table:table-column table:style-name="a3b75e.0"/>
          <table:table-column table:style-name="a3b75e.1"/>
          <table:table-row>
            <table:table-cell office:value-type="string">
              <text:p text:style-name="IM1"><draw:frame draw:style-name="fr1" draw:name="d8261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1ce3d" table:style-name="e1ce3d">
          <table:table-column table:style-name="e1ce3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96</text:span></text:p>
        <text:p text:style-name="P3_InstBodyJustified"><text:span text:style-name="T3">Ano 1996 · Data 15/05/1996 · Status EM VIGOR</text:span></text:p>
        <text:p text:style-name="P4_InstBodyJustified"><text:span text:style-name="T4">Ementa: DISPÕE SOBRE A DOAÇÃO DE BENS USADOS ÀS ENTIDADES ASSISTENCIAIS.</text:span></text:p>
        <text:p text:style-name="P5_InstBodyJustified"><text:span text:style-name="T5">RESOLUÇÃO Nº 7, DE 15 DE MAIO DE 1996</text:span></text:p>
        <text:p text:style-name="P6_InstBodyJustified"><text:span text:style-name="T6">(DISPÕE SOBRE A DOAÇÃO DE BENS USADOS ÀS ENTIDADES ASSISTENCIAI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8/96, que se refere ao processo nº 065 de 1996, a saber:</text:span></text:p>
        <text:p text:style-name="P14"><text:span text:style-name="T11">FAÇO SABER QUE A CÂMARA MUNICIPAL DE VOTUPORANGA APROVOU E EU NOS TERMOS DO ARTIGO 18 IV DA LEI ORGÂNICA DO MUNICÍPIO, SANCIONO E PROMULGO A SEGUINTE RESOLUÇÃO:</text:span></text:p>
        <text:p text:style-name="P16"><text:span text:style-name="T12">Art. 1º</text:span><text:span text:style-name="T13"><text:s/>Fica a Mesa Diretora da Câmara Municipal autorizada a doar o seguinte:</text:span></text:p>
        <text:p text:style-name="P19"><text:span text:style-name="T14">I – dois armários de aço, com quatro gavetas, em regular estado de conservação, BP nº 258 e BP nº 260 à Comunidade de Recuperação Nova Vida;</text:span></text:p>
        <text:p text:style-name="P21"><text:span text:style-name="T15">II – dois armários de aço, com quatro gavetas, em regular estado de conservação, BP nº 262 e BP nº 505 e um armário de madeira, também em regular estado de conservação, BP nº 268 ao Conselho Tutelar da Criança e do Adolescente;</text:span></text:p>
        <text:p text:style-name="P23"><text:span text:style-name="T16">III – dois armários de aço, com quatro gavetas, em regular estado de conservação, BP nº 259 e BP nº 447 à Sociedade Espírita Beneficente “Irmão Mariano”.</text:span></text:p>
        <text:p text:style-name="P25"><text:span text:style-name="T17">Art. 2º</text:span><text:span text:style-name="T18"><text:s/>Esta Resolução entrará em vigor na data de sua publicação.</text:span></text:p>
        <text:p text:style-name="P28"><text:span text:style-name="T19">Plenário “Dr. Octávio Viscardi”, aos 13 de maio de 1996.</text:span></text:p>
        <text:p text:style-name="P30"><text:span text:style-name="T20">Vanderley Martins Fernandes</text:span></text:p>
        <text:p text:style-name="P32"><text:span text:style-name="T21">Presidente</text:span></text:p>
        <text:p text:style-name="P34"><text:span text:style-name="T22">Everton Kleber Teixeira Nunes</text:span></text:p>
        <text:p text:style-name="P36"><text:span text:style-name="T23">1º Secretário</text:span></text:p>
        <text:p text:style-name="P38"><text:span text:style-name="T24">Publicado e registrado na Secretaria Administrativa da Câmara Municipal de Votuporanga, aos 13 de maio de 1996.</text:span></text:p>
        <text:p text:style-name="P40"><text:span text:style-name="T25">Waldenir Aparecido Cuin</text:span></text:p>
        <text:p text:style-name="P42"><text:span text:style-name="T26">Diretor Geral</text:span></text:p>
        <text:p text:style-name="P44"><text:span text:style-name="T27">Esta Resolução teve origem no Projeto de Resolução nº 8/96, de autoria da Mesa da Câmara.</text:span></text:p>
        <text:p text:style-name="Standard"/>
        <table:table table:name="f7e283" table:style-name="f7e283">
          <table:table-column table:style-name="f7e283.0"/>
          <table:table-column table:style-name="f7e28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84</text:span></text:p>
            </table:table-cell>
            <table:table-cell office:value-type="string">
              <text:p><text:span>Gerado em 26/08/2026 03:1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3b75e" style:family="table">
      <style:table-properties style:rel-width="100" table:align="center"/>
    </style:style>
    <style:style style:name="a3b75e.0" style:family="table-column">
      <style:table-column-properties style:column-width="9.70cm"/>
    </style:style>
    <style:style style:name="a3b75e.1" style:family="table-column">
      <style:table-column-properties style:column-width="7.94cm"/>
    </style:style>
    <style:style style:name="e1ce3d" style:family="table">
      <style:table-properties style:rel-width="100" table:align="center"/>
    </style:style>
    <style:style style:name="e1ce3d.0" style:family="table-column">
      <style:table-column-properties style:column-width="17.64cm"/>
    </style:style>
    <style:style style:name="f7e283" style:family="table">
      <style:table-properties style:rel-width="100" table:align="center"/>
    </style:style>
    <style:style style:name="f7e283.0" style:family="table-column">
      <style:table-column-properties style:column-width="11.47cm"/>
    </style:style>
    <style:style style:name="f7e28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6:18:21.000</dc:date>
    <meta:generator>PHPWord</meta:generator>
    <meta:initial-creator/>
    <meta:creation-date>2026-08-26T06:18:21.000</meta:creation-date>
    <meta:keyword/>
    <meta:user-defined meta:name="Category"/>
    <meta:user-defined meta:name="Company"/>
    <meta:user-defined meta:name="Manager"/>
  </office:meta>
</office:document-meta>
</file>