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4ba2" style:family="table">
      <style:table-properties style:rel-width="100" table:align="center"/>
    </style:style>
    <style:style style:name="9c4ba2.0" style:family="table-column">
      <style:table-column-properties style:column-width="9.70cm"/>
    </style:style>
    <style:style style:name="9c4ba2.1" style:family="table-column">
      <style:table-column-properties style:column-width="7.94cm"/>
    </style:style>
    <style:style style:name="643f40" style:family="table">
      <style:table-properties style:rel-width="100" table:align="center"/>
    </style:style>
    <style:style style:name="643f40.0" style:family="table-column">
      <style:table-column-properties style:column-width="17.64cm"/>
    </style:style>
    <style:style style:name="9d5f74" style:family="table">
      <style:table-properties style:rel-width="100" table:align="center"/>
    </style:style>
    <style:style style:name="9d5f74.0" style:family="table-column">
      <style:table-column-properties style:column-width="11.47cm"/>
    </style:style>
    <style:style style:name="9d5f7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4ba2" table:style-name="9c4ba2">
          <table:table-column table:style-name="9c4ba2.0"/>
          <table:table-column table:style-name="9c4ba2.1"/>
          <table:table-row>
            <table:table-cell office:value-type="string">
              <text:p text:style-name="IM1"><draw:frame draw:style-name="fr1" draw:name="9f8dd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43f40" table:style-name="643f40">
          <table:table-column table:style-name="643f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6</text:span></text:p>
        <text:p text:style-name="P3_InstBodyJustified"><text:span text:style-name="T3">Ano 1996 · Data 13/05/1996 · Status EM VIGOR</text:span></text:p>
        <text:p text:style-name="P4_InstBodyJustified"><text:span text:style-name="T4">Ementa: DISPÕE SOBRE ALTERAÇÃO DA ALÍNEA A DO INCISO II DO §2º DO ARTIGO 144 DA RESOLUÇÃO Nº 03, DE 1 DE ABRIL DE 1991.</text:span></text:p>
        <text:p text:style-name="P5_InstBodyJustified"><text:span text:style-name="T5">RESOLUÇÃO Nº 6, DE 13 DE MAIO DE 1996</text:span></text:p>
        <text:p text:style-name="P6_InstBodyJustified"><text:span text:style-name="T6">(DISPÕE SOBRE ALTERAÇÃO DA ALÍNEA A DO INCISO II DO §2º DO ARTIGO 144 DA RESOLUÇÃO Nº 03, DE 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96, que se refere ao processo nº 063 de 1996, a saber:</text:span></text:p>
        <text:p text:style-name="P14"><text:span text:style-name="T11">FAÇO SABER QUE A CÂMARA MUNICIPAL DE VOTUPORANGA APROVOU E EU NOS TERMOS DO ARTIGO 18 IV DA LEI ORGÂNICA DO MUNICÍPIO, SANCIONO E PROMULGO A SEGUINTE RESOLUÇÃO:</text:span></text:p>
        <text:p text:style-name="P16"><text:span text:style-name="T12">Art. 1º</text:span><text:span text:style-name="T13"><text:s/>A alínea “a” do inciso II do parágrafo 2º do Artigo 144 da Resolução nº 3 de 01 de abril de 1993, passa a vigorar com a seguinte redação:</text:span></text:p>
        <text:p text:style-name="P19"><text:span text:style-name="T14">“Art. 144.</text:span><text:span text:style-name="T15"><text:s/>.....</text:span></text:p>
        <text:p text:style-name="P22"><text:span text:style-name="T16">§ 1º</text:span><text:span text:style-name="T17"><text:s/>.....</text:span></text:p>
        <text:p text:style-name="P25"><text:span text:style-name="T18">§ 2º</text:span><text:span text:style-name="T19"><text:s/>.....</text:span></text:p>
        <text:p text:style-name="P28"><text:span text:style-name="T20">I –<text:s text:c="2"/>.....</text:span></text:p>
        <text:p text:style-name="P30"><text:span text:style-name="T21">II –<text:s text:c="2"/>.....</text:span></text:p>
        <text:p text:style-name="P32"><text:span text:style-name="T22">a) será outorgada a pessoas que tenham prestado relevantes serviços ao Município.</text:span><text:span text:style-name="T23">”</text:span></text:p>
        <text:p text:style-name="P35"><text:span text:style-name="T24">Art. 2º</text:span><text:span text:style-name="T25"><text:s/>Esta Resolução entrará em vigor na data de sua publicação.</text:span></text:p>
        <text:p text:style-name="P38"><text:span text:style-name="T26">Art. 3º</text:span><text:span text:style-name="T27"><text:s/>Revogam-se as disposições em contrário.</text:span></text:p>
        <text:p text:style-name="P41"><text:span text:style-name="T28">Plenário “Dr. Octávio Viscardi”, aos 13 de maio de 1996.</text:span></text:p>
        <text:p text:style-name="P43"><text:span text:style-name="T29">Vanderley Martins Fernandes</text:span></text:p>
        <text:p text:style-name="P45"><text:span text:style-name="T30">Presidente</text:span></text:p>
        <text:p text:style-name="P47"><text:span text:style-name="T31">Everton Kleber Teixeira Nunes</text:span></text:p>
        <text:p text:style-name="P49"><text:span text:style-name="T32">1º Secretário</text:span></text:p>
        <text:p text:style-name="P51"><text:span text:style-name="T33">Publicado e registrado na Secretaria Administrativa da Câmara Municipal de Votuporanga, aos 13 de maio de 1996.</text:span></text:p>
        <text:p text:style-name="P53"><text:span text:style-name="T34">Waldenir Aparecido Cuin</text:span></text:p>
        <text:p text:style-name="P55"><text:span text:style-name="T35">Diretor Geral</text:span></text:p>
        <text:p text:style-name="P57"><text:span text:style-name="T36">Esta Resolução teve origem no Projeto de Resolução nº 7/96, de autoria da Mesa da Câmara.</text:span></text:p>
        <text:p text:style-name="Standard"/>
        <table:table table:name="9d5f74" table:style-name="9d5f74">
          <table:table-column table:style-name="9d5f74.0"/>
          <table:table-column table:style-name="9d5f7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3</text:span></text:p>
            </table:table-cell>
            <table:table-cell office:value-type="string">
              <text:p><text:span>Gerado em 19/08/2026 19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4ba2" style:family="table">
      <style:table-properties style:rel-width="100" table:align="center"/>
    </style:style>
    <style:style style:name="9c4ba2.0" style:family="table-column">
      <style:table-column-properties style:column-width="9.70cm"/>
    </style:style>
    <style:style style:name="9c4ba2.1" style:family="table-column">
      <style:table-column-properties style:column-width="7.94cm"/>
    </style:style>
    <style:style style:name="643f40" style:family="table">
      <style:table-properties style:rel-width="100" table:align="center"/>
    </style:style>
    <style:style style:name="643f40.0" style:family="table-column">
      <style:table-column-properties style:column-width="17.64cm"/>
    </style:style>
    <style:style style:name="9d5f74" style:family="table">
      <style:table-properties style:rel-width="100" table:align="center"/>
    </style:style>
    <style:style style:name="9d5f74.0" style:family="table-column">
      <style:table-column-properties style:column-width="11.47cm"/>
    </style:style>
    <style:style style:name="9d5f7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2:37:58.000</dc:date>
    <meta:generator>PHPWord</meta:generator>
    <meta:initial-creator/>
    <meta:creation-date>2026-08-19T22:37:58.000</meta:creation-date>
    <meta:keyword/>
    <meta:user-defined meta:name="Category"/>
    <meta:user-defined meta:name="Company"/>
    <meta:user-defined meta:name="Manager"/>
  </office:meta>
</office:document-meta>
</file>