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2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bfa81" style:family="table">
      <style:table-properties style:rel-width="100" table:align="center"/>
    </style:style>
    <style:style style:name="ebfa81.0" style:family="table-column">
      <style:table-column-properties style:column-width="9.70cm"/>
    </style:style>
    <style:style style:name="ebfa81.1" style:family="table-column">
      <style:table-column-properties style:column-width="7.94cm"/>
    </style:style>
    <style:style style:name="1be927" style:family="table">
      <style:table-properties style:rel-width="100" table:align="center"/>
    </style:style>
    <style:style style:name="1be927.0" style:family="table-column">
      <style:table-column-properties style:column-width="17.64cm"/>
    </style:style>
    <style:style style:name="486b8f" style:family="table">
      <style:table-properties style:rel-width="100" table:align="center"/>
    </style:style>
    <style:style style:name="486b8f.0" style:family="table-column">
      <style:table-column-properties style:column-width="11.47cm"/>
    </style:style>
    <style:style style:name="486b8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bfa81" table:style-name="ebfa81">
          <table:table-column table:style-name="ebfa81.0"/>
          <table:table-column table:style-name="ebfa81.1"/>
          <table:table-row>
            <table:table-cell office:value-type="string">
              <text:p text:style-name="IM1"><draw:frame draw:style-name="fr1" draw:name="595d8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be927" table:style-name="1be927">
          <table:table-column table:style-name="1be92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6</text:span></text:p>
        <text:p text:style-name="P3_InstBodyJustified"><text:span text:style-name="T3">Ano 1996 · Data 22/04/1996 · Status EM VIGOR</text:span></text:p>
        <text:p text:style-name="P4_InstBodyJustified"><text:span text:style-name="T4">Ementa: DISPÕE SOBRE ALTERAÇÃO DA RESOLUÇÃO Nº 03, DE 01 DE ABRIL DE 1991.</text:span></text:p>
        <text:p text:style-name="P5_InstBodyJustified"><text:span text:style-name="T5">RESOLUÇÃO Nº 5, DE 22 DE ABRIL DE 1996</text:span></text:p>
        <text:p text:style-name="P6_InstBodyJustified"><text:span text:style-name="T6">(DISPÕE SOBRE ALTERAÇÃO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alterações o projeto de resolução nº 04/96, que se refere ao processo nº 034 de 1996, a saber:</text:span></text:p>
        <text:p text:style-name="P14"><text:span text:style-name="T11">FAÇO SABER QUE A CÂMARA MUNICIPAL DE VOTUPORANGA APROVOU E EU NOS TERMOS DO ARTIGO 18 IV DA LEI ORGÂNICA DO MUNICÍPIO, SANCIONO E PROMULGO A SEGUINTE RESOLUÇÃO:</text:span></text:p>
        <text:p text:style-name="P16"><text:span text:style-name="T12">Art. 1º</text:span><text:span text:style-name="T13"><text:s/>As alíneas b dos incisos I e II do 2º, do Artigo 144 da Resolução nº 03 de 01 de abril de 1991 passam a vigorar com a seguinte redação:</text:span></text:p>
        <text:p text:style-name="P19"><text:span text:style-name="T14">“Art. 144.</text:span><text:span text:style-name="T15"><text:s/>.....</text:span></text:p>
        <text:p text:style-name="P22"><text:span text:style-name="T16">I – .....</text:span></text:p>
        <text:p text:style-name="P24"><text:span text:style-name="T17">a) .....</text:span></text:p>
        <text:p text:style-name="P26"><text:span text:style-name="T18">b) título de Cidadão Votuporanguense, constará de um pergaminho contendo sucintamente o Decreto Legislativo que o aprovou, o Brasão de Armas do Município e as máximas apropriadas, assinado pelo Presidente, 1º Secretário e o autor do Projeto.</text:span></text:p>
        <text:p text:style-name="P28"><text:span text:style-name="T19">II – .....</text:span></text:p>
        <text:p text:style-name="P30"><text:span text:style-name="T20">a) .....</text:span></text:p>
        <text:p text:style-name="P32"><text:span text:style-name="T21">b) a Insígnia de Honra ao Mérito constará de um pergaminho contendo sucintamente o Decreto Legislativo que o aprovou, o Brasão de Armas do Município e as máximas apropriadas assinado pelo Presidente, 1º Secretário e o autor do Projeto.</text:span><text:span text:style-name="T22">”</text:span></text:p>
        <text:p text:style-name="P35"><text:span text:style-name="T23">Art. 2º</text:span><text:span text:style-name="T24"><text:s/>Esta Resolução entrará em vigor na data de sua publicação, sendo que seu benefício retroage a todas as insígnias já entregues, desde que requeridos, pelos autores, os pergaminhos.</text:span></text:p>
        <text:p text:style-name="P38"><text:span text:style-name="T25">Art. 3º</text:span><text:span text:style-name="T26"><text:s/>Revogam-se as disposições em contrário.</text:span></text:p>
        <text:p text:style-name="P41"><text:span text:style-name="T27">Plenário “Dr. Octávio Viscardi”, aos 22 de abril de 1996.</text:span></text:p>
        <text:p text:style-name="P43"><text:span text:style-name="T28">Vanderley Martins Fernandes</text:span></text:p>
        <text:p text:style-name="P45"><text:span text:style-name="T29">Presidente</text:span></text:p>
        <text:p text:style-name="P47"><text:span text:style-name="T30">Everton Kleber Teixeira Nunes</text:span></text:p>
        <text:p text:style-name="P49"><text:span text:style-name="T31">1º Secretário</text:span></text:p>
        <text:p text:style-name="P51"><text:span text:style-name="T32">Publicado e registrado na Secretaria Administrativa da Câmara Municipal de Votuporanga, aos 22 de abril de 1996.</text:span></text:p>
        <text:p text:style-name="P53"><text:span text:style-name="T33">Waldenir Aparecido Cuin</text:span></text:p>
        <text:p text:style-name="P55"><text:span text:style-name="T34">Diretor Geral</text:span></text:p>
        <text:p text:style-name="P57"><text:span text:style-name="T35">Esta Resolução teve origem no Projeto de Resolução nº 04/96, de autoria do vereador Mehde Meidão Slaiman Kanso.</text:span></text:p>
        <text:p text:style-name="Standard"/>
        <table:table table:name="486b8f" table:style-name="486b8f">
          <table:table-column table:style-name="486b8f.0"/>
          <table:table-column table:style-name="486b8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2</text:span></text:p>
            </table:table-cell>
            <table:table-cell office:value-type="string">
              <text:p><text:span>Gerado em 20/08/2026 09:1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bfa81" style:family="table">
      <style:table-properties style:rel-width="100" table:align="center"/>
    </style:style>
    <style:style style:name="ebfa81.0" style:family="table-column">
      <style:table-column-properties style:column-width="9.70cm"/>
    </style:style>
    <style:style style:name="ebfa81.1" style:family="table-column">
      <style:table-column-properties style:column-width="7.94cm"/>
    </style:style>
    <style:style style:name="1be927" style:family="table">
      <style:table-properties style:rel-width="100" table:align="center"/>
    </style:style>
    <style:style style:name="1be927.0" style:family="table-column">
      <style:table-column-properties style:column-width="17.64cm"/>
    </style:style>
    <style:style style:name="486b8f" style:family="table">
      <style:table-properties style:rel-width="100" table:align="center"/>
    </style:style>
    <style:style style:name="486b8f.0" style:family="table-column">
      <style:table-column-properties style:column-width="11.47cm"/>
    </style:style>
    <style:style style:name="486b8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3:51.000</dc:date>
    <meta:generator>PHPWord</meta:generator>
    <meta:initial-creator/>
    <meta:creation-date>2026-08-20T12:13:51.000</meta:creation-date>
    <meta:keyword/>
    <meta:user-defined meta:name="Category"/>
    <meta:user-defined meta:name="Company"/>
    <meta:user-defined meta:name="Manager"/>
  </office:meta>
</office:document-meta>
</file>