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9" style:family="paragraph" style:parent-style-name="Normal">
      <style:paragraph-properties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8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51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weight="bold" style:font-weight-asian="bold"/>
    </style:style>
    <style:style style:name="P54" style:family="paragraph" style:parent-style-name="Normal">
      <style:paragraph-properties/>
    </style:style>
    <style:style style:name="T36" style:family="text">
      <style:text-properties style:font-name="Arial" style:font-name-complex="Arial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both"/>
    </style:style>
    <style:style style:name="T37" style:family="text">
      <style:text-properties style:font-name="Arial" style:font-name-complex="Arial" fo:font-weight="bold" style:font-weight-asian="bold"/>
    </style:style>
    <style:style style:name="P57" style:family="paragraph" style:parent-style-name="Normal">
      <style:paragraph-properties/>
    </style:style>
    <style:style style:name="T38" style:family="text">
      <style:text-properties style:font-name="Arial" style:font-name-complex="Arial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weight="bold" style:font-weight-asian="bold"/>
    </style:style>
    <style:style style:name="P60" style:family="paragraph" style:parent-style-name="Normal">
      <style:paragraph-properties/>
    </style:style>
    <style:style style:name="T40" style:family="text">
      <style:text-properties style:font-name="Arial" style:font-name-complex="Arial"/>
    </style:style>
    <style:style style:name="P61" style:family="paragraph" style:parent-style-name="Normal">
      <style:paragraph-properties/>
    </style:style>
    <style:style style:name="P62" style:family="paragraph" style:parent-style-name="Normal">
      <style:paragraph-properties fo:text-align="both"/>
    </style:style>
    <style:style style:name="T41" style:family="text">
      <style:text-properties style:font-name="Arial" style:font-name-complex="Arial" fo:font-weight="bold" style:font-weight-asian="bold"/>
    </style:style>
    <style:style style:name="P63" style:family="paragraph" style:parent-style-name="Normal">
      <style:paragraph-properties/>
    </style:style>
    <style:style style:name="T42" style:family="text">
      <style:text-properties style:font-name="Arial" style:font-name-complex="Arial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both"/>
    </style:style>
    <style:style style:name="T43" style:family="text">
      <style:text-properties style:font-name="Arial" style:font-name-complex="Arial" fo:font-weight="bold" style:font-weight-asian="bold"/>
    </style:style>
    <style:style style:name="P66" style:family="paragraph" style:parent-style-name="Normal">
      <style:paragraph-properties/>
    </style:style>
    <style:style style:name="T44" style:family="text">
      <style:text-properties style:font-name="Arial" style:font-name-complex="Arial"/>
    </style:style>
    <style:style style:name="P67" style:family="paragraph" style:parent-style-name="Normal">
      <style:paragraph-properties/>
    </style:style>
    <style:style style:name="P68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weight="bold" style:font-weight-asian="bold"/>
    </style:style>
    <style:style style:name="P69" style:family="paragraph" style:parent-style-name="Normal">
      <style:paragraph-properties/>
    </style:style>
    <style:style style:name="T46" style:family="text">
      <style:text-properties style:font-name="Arial" style:font-name-complex="Arial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center"/>
    </style:style>
    <style:style style:name="T47" style:family="text">
      <style:text-properties style:font-name="Arial" style:font-name-complex="Arial" fo:font-style="italic" style:font-style-asian="italic" style:font-style-complex="italic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center"/>
    </style:style>
    <style:style style:name="T4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center"/>
    </style:style>
    <style:style style:name="T49" style:family="text">
      <style:text-properties style:font-name="Arial" style:font-name-complex="Arial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center"/>
    </style:style>
    <style:style style:name="T5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8" style:family="paragraph" style:parent-style-name="Normal">
      <style:paragraph-properties/>
    </style:style>
    <style:style style:name="P79" style:family="paragraph" style:parent-style-name="Normal">
      <style:paragraph-properties fo:text-align="center"/>
    </style:style>
    <style:style style:name="T51" style:family="text">
      <style:text-properties style:font-name="Arial" style:font-name-complex="Arial" fo:font-style="italic" style:font-style-asian="italic" style:font-style-complex="italic"/>
    </style:style>
    <style:style style:name="P80" style:family="paragraph" style:parent-style-name="Normal">
      <style:paragraph-properties/>
    </style:style>
    <style:style style:name="P81" style:family="paragraph" style:parent-style-name="Normal">
      <style:paragraph-properties fo:text-align="both"/>
    </style:style>
    <style:style style:name="T52" style:family="text">
      <style:text-properties style:font-name="Arial" style:font-name-complex="Arial" fo:font-style="italic" style:font-style-asian="italic" style:font-style-complex="italic"/>
    </style:style>
    <style:style style:name="P82" style:family="paragraph" style:parent-style-name="Normal">
      <style:paragraph-properties/>
    </style:style>
    <style:style style:name="P83" style:family="paragraph" style:parent-style-name="Normal">
      <style:paragraph-properties fo:text-align="center"/>
    </style:style>
    <style:style style:name="T5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84" style:family="paragraph" style:parent-style-name="Normal">
      <style:paragraph-properties/>
    </style:style>
    <style:style style:name="P85" style:family="paragraph" style:parent-style-name="Normal">
      <style:paragraph-properties fo:text-align="center"/>
    </style:style>
    <style:style style:name="T54" style:family="text">
      <style:text-properties style:font-name="Arial" style:font-name-complex="Arial" fo:font-style="italic" style:font-style-asian="italic" style:font-style-complex="italic"/>
    </style:style>
    <style:style style:name="P8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e75524" style:family="table">
      <style:table-properties style:rel-width="100" table:align="center"/>
    </style:style>
    <style:style style:name="e75524.0" style:family="table-column">
      <style:table-column-properties style:column-width="9.70cm"/>
    </style:style>
    <style:style style:name="e75524.1" style:family="table-column">
      <style:table-column-properties style:column-width="7.94cm"/>
    </style:style>
    <style:style style:name="4139af" style:family="table">
      <style:table-properties style:rel-width="100" table:align="center"/>
    </style:style>
    <style:style style:name="4139af.0" style:family="table-column">
      <style:table-column-properties style:column-width="17.64cm"/>
    </style:style>
    <style:style style:name="74b813" style:family="table">
      <style:table-properties style:rel-width="100" table:align="center"/>
    </style:style>
    <style:style style:name="74b813.0" style:family="table-column">
      <style:table-column-properties style:column-width="11.47cm"/>
    </style:style>
    <style:style style:name="74b81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e75524" table:style-name="e75524">
          <table:table-column table:style-name="e75524.0"/>
          <table:table-column table:style-name="e75524.1"/>
          <table:table-row>
            <table:table-cell office:value-type="string">
              <text:p text:style-name="IM1"><draw:frame draw:style-name="fr1" draw:name="1c3b3e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139af" table:style-name="4139af">
          <table:table-column table:style-name="4139a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96</text:span></text:p>
        <text:p text:style-name="P3_InstBodyJustified"><text:span text:style-name="T3">Ano 1996 · Data 15/04/1996 · Status ALTERADA</text:span></text:p>
        <text:p text:style-name="P4_InstBodyJustified"><text:span text:style-name="T4">Ementa: INSTITUI A TRIBUNA LIVRE E DÁ OUTRAS PROVIDÊNCIAS.</text:span></text:p>
        <text:p text:style-name="P5_InstBodyJustified"><text:span text:style-name="T5">RESOLUÇÃO Nº 4, DE 15 DE ABRIL DE 1996</text:span></text:p>
        <text:p text:style-name="P6_InstBodyJustified"><text:span text:style-name="T6">(INSTITUI A TRIBUNA LIVRE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alterações o projeto de resolução nº 02/96, que se refere ao processo nº 025 de 1996, a saber:</text:span></text:p>
        <text:p text:style-name="P14"><text:span text:style-name="T11">FAÇO SABER QUE A CÂMARA MUNICIPAL DE VOTUPORANGA APROVOU E EU, NOS TERMOS DO ARTIGO 18 IV DA LEI ORGÂNICA DO MUNICÍPIO, SANCIONO E PROMULGO A SEGUINTE RESOLUÇÃO:</text:span></text:p>
        <text:p text:style-name="P16"><text:span text:style-name="T12">Art. 1º</text:span><text:span text:style-name="T13"><text:s/>Fica instituída na Câmara Municipal a Tribuna Livre, que consiste na participação de eleitores do Município, no uso da tribuna deste Legislativo, para explanações sobre assuntos de interesse da comunidade.</text:span></text:p>
        <text:p text:style-name="P19"><text:span text:style-name="T14">Art. 2º</text:span><text:span text:style-name="T15"><text:s/>Os postulantes à participação na Tribuna Livre poderão inscrever-se na Secretaria Administrativa da Câmara, devendo preencher os seguintes requisitos:</text:span></text:p>
        <text:p text:style-name="P22"><text:span text:style-name="T16">a) ser eleitor no Município há mais de 5 (cinco) anos;</text:span></text:p>
        <text:p text:style-name="P24"><text:span text:style-name="T17">a) ser eleitor no Município há mais de dois anos;</text:span><text:a xlink:type="simple" xlink:href="http://www.leinasnuvens.com.br/legislacao/SP/votuporanga/resolucao/2006/junho/506.php">(Redação dada pela Resolução nº 5/06, de 26.06.2006)</text:a></text:p>
        <text:p text:style-name="P26"><text:span text:style-name="T18">a) ser eleitor no Município há mais de um ano;</text:span><text:a xlink:type="simple" xlink:href="http://www.leinasnuvens.com.br/legislacao/SP/votuporanga/resolucao/2020/mar%C3%A7o/120.php">(Redação dada pela Resolução nº 1/20, de 23.03.2020)</text:a></text:p>
        <text:p text:style-name="P28"><text:span text:style-name="T19">b) preencher ficha de inscrição em impresso próprio e</text:span><text:span text:style-name="T20"><text:s/></text:span><text:span text:style-name="T21">fornecido pela Câmara Municipal;</text:span></text:p>
        <text:p text:style-name="P32"><text:span text:style-name="T22">c) declarar o assunto ou temas a serem abordados na tribuna;</text:span></text:p>
        <text:p text:style-name="P34"><text:span text:style-name="T23">d) obedecer a ordem de inscrição, que será feita em livro próprio;</text:span></text:p>
        <text:p text:style-name="P36"><text:span text:style-name="T24">e) ter deferida a sua inscrição pela Presidência da Câmara.</text:span></text:p>
        <text:p text:style-name="P38"><text:span text:style-name="T25">e) ter deferida a sua inscrição pela Presidência da Câmara Municipal e pelos Líderes dos partidos, que deverá ser despachada no prazo de sete dias úteis, contados a partir do primeiro dia seguinte ao protocolo do requerimento</text:span><text:span text:style-name="T26">.</text:span><text:a xlink:type="simple" xlink:href="http://www.leinasnuvens.com.br/legislacao/SP/votuporanga/resolucao/2020/mar%C3%A7o/120.php">(Redação dada pela Resolução nº 1/20, de 23.03.2020)</text:a></text:p>
        <text:p text:style-name="P41"><text:span text:style-name="T27">Parágrafo único.</text:span><text:span text:style-name="T28"><text:s/>A Presidência da Câmara e os Líderes dos partidos representados no Legislativo poderão vetar a participação de cidadão na Tribuna Livre, devendo apresentar motivo relevante para tal, decidindo-se o veto pela maioria de votos dos membros do Colégio de Líderes presentes, em reunião especialmente convocada para esse fim.</text:span></text:p>
        <text:p text:style-name="P44"><text:span text:style-name="T29">§ 1º</text:span><text:span text:style-name="T30"><text:s/>A Presidência da Câmara e os Líderes dos partidos somente vetarão a participação de cidadão na Tribuna Livre quando os temas a serem abordados não atenderem ao relevante interesse público, devendo fundamentar essa decisão no prazo previsto na alínea “e” deste artigo.</text:span><text:a xlink:type="simple" xlink:href="http://www.leinasnuvens.com.br/legislacao/SP/votuporanga/resolucao/2020/mar%C3%A7o/120.php">(Redação dada pela Resolução nº 1/20, de 23.03.2020)</text:a></text:p>
        <text:p text:style-name="P47"><text:span text:style-name="T31">§ 2º</text:span><text:span text:style-name="T32"><text:s/>O veto previsto no § 1º deste artigo será decidido pela maioria de votos dos membros presentes, considerando o voto da Presidência da Câmara e do Colégio de líderes, podendo o Requerente, neste caso, interpor recurso ao Plenário que poderá manter ou reformar a decisão pelo voto da maioria absoluta dos membros da Câmara.</text:span><text:a xlink:type="simple" xlink:href="http://www.leinasnuvens.com.br/legislacao/SP/votuporanga/resolucao/2020/mar%C3%A7o/120.php">(Redação dada pela Resolução nº 1/20, de 23.03.2020)</text:a></text:p>
        <text:p text:style-name="P50"><text:span text:style-name="T33">Art. 3º</text:span><text:span text:style-name="T34"><text:s/>O Presidente da Câmara, na organização da pauta da Sessão Ordinária, destinará quinze minutos do tempo destinado ao Expediente, ao pronunciamento do postulante à Tribuna Livre, uma vez por mês, fazendo constar na resenha a presença do postulante e o assunto a ser pronunciado.</text:span></text:p>
        <text:p text:style-name="P53"><text:span text:style-name="T35">Art. 3º<text:s/></text:span><text:span text:style-name="T36">O Presidente da Câmara, na organização da pauta da Sessão Ordinária, destinará quinze minutos ao pronunciamento do postulante à Tribuna Livre, uma vez por mês, fazendo constar na resenha a presença do postulante e o assunto a ser pronunciado.</text:span><text:a xlink:type="simple" xlink:href="http://www.leinasnuvens.com.br/legislacao/SP/votuporanga/resolucao/2010/fevereiro/110.php">(Redação dada pela Resolução nº 1/10, de 08.02.2010)</text:a></text:p>
        <text:p text:style-name="P56"><text:span text:style-name="T37">Art. 3º</text:span><text:span text:style-name="T38"><text:s/>O Presidente da Câmara, na organização da pauta da Sessão Ordinária, destinará doze minutos do tempo destinado ao Expediente, que deverá ser após a Palavra Livre dada aos Senhores Vereadores, ao pronunciamento do postulante à Tribuna Livre, uma vez por mês, fazendo constar na resenha a presença do postulante e o assunto a ser pronunciado.</text:span><text:a xlink:type="simple" xlink:href="http://www.leinasnuvens.com.br/legislacao/SP/votuporanga/resolucao/2020/mar%C3%A7o/120.php">(Redação dada pela Resolução nº 1/20, de 23.03.2020)</text:a></text:p>
        <text:p text:style-name="P59"><text:span text:style-name="T39">§ 1º</text:span><text:span text:style-name="T40"><text:s/>O orador não será aparteado em seu pronunciamento salvo se faltar com o decoro e o respeito, caso em que a Presidência cassará sua palavra em definitivo.</text:span></text:p>
        <text:p text:style-name="P62"><text:span text:style-name="T41">§ 2º</text:span><text:span text:style-name="T42"><text:s/>O postulante à Tribuna Livre somente poderá inscrever-se novamente, após decorridos três meses de seu pronunciamento anterior.</text:span></text:p>
        <text:p text:style-name="P65"><text:span text:style-name="T43">Art. 4º</text:span><text:span text:style-name="T44"><text:s/>O uso da Tribuna Livre, ficará suspenso por 90 (noventa) dias antes e 90 (noventa) dias após a realização de quaisquer eleição majoritária ou proporcional.</text:span></text:p>
        <text:p text:style-name="P68"><text:span text:style-name="T45">Art. 5º</text:span><text:span text:style-name="T46"><text:s/>Esta Resolução entrará em vigor na data de sua publicação, gerando seus efeitos à partir de 1º de janeiro de 1997, revogadas as disposições em contrário.</text:span></text:p>
        <text:p text:style-name="P71"><text:span text:style-name="T47">Plenário “Dr. Octávio Viscardi”, aos 15 de abril de 1996.</text:span></text:p>
        <text:p text:style-name="P73"><text:span text:style-name="T48">Vanderley Martins Fernandes</text:span></text:p>
        <text:p text:style-name="P75"><text:span text:style-name="T49">Presidente</text:span></text:p>
        <text:p text:style-name="P77"><text:span text:style-name="T50">Everton Kleber Teixeira Nunes</text:span></text:p>
        <text:p text:style-name="P79"><text:span text:style-name="T51">1º Secretário</text:span></text:p>
        <text:p text:style-name="P81"><text:span text:style-name="T52">Publicado e registrado na Secretaria Administrativa da Câmara Municipal de Votuporanga, aos 15 de abril de 1996.</text:span></text:p>
        <text:p text:style-name="P83"><text:span text:style-name="T53">Waldenir Aparecido Cuin</text:span></text:p>
        <text:p text:style-name="P85"><text:span text:style-name="T54">Diretor Geral</text:span></text:p>
        <text:p text:style-name="Standard"/>
        <table:table table:name="74b813" table:style-name="74b813">
          <table:table-column table:style-name="74b813.0"/>
          <table:table-column table:style-name="74b81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81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e75524" style:family="table">
      <style:table-properties style:rel-width="100" table:align="center"/>
    </style:style>
    <style:style style:name="e75524.0" style:family="table-column">
      <style:table-column-properties style:column-width="9.70cm"/>
    </style:style>
    <style:style style:name="e75524.1" style:family="table-column">
      <style:table-column-properties style:column-width="7.94cm"/>
    </style:style>
    <style:style style:name="4139af" style:family="table">
      <style:table-properties style:rel-width="100" table:align="center"/>
    </style:style>
    <style:style style:name="4139af.0" style:family="table-column">
      <style:table-column-properties style:column-width="17.64cm"/>
    </style:style>
    <style:style style:name="74b813" style:family="table">
      <style:table-properties style:rel-width="100" table:align="center"/>
    </style:style>
    <style:style style:name="74b813.0" style:family="table-column">
      <style:table-column-properties style:column-width="11.47cm"/>
    </style:style>
    <style:style style:name="74b81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49.000</dc:date>
    <meta:generator>PHPWord</meta:generator>
    <meta:initial-creator/>
    <meta:creation-date>2026-08-20T04:50:49.000</meta:creation-date>
    <meta:keyword/>
    <meta:user-defined meta:name="Category"/>
    <meta:user-defined meta:name="Company"/>
    <meta:user-defined meta:name="Manager"/>
  </office:meta>
</office:document-meta>
</file>