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T26" style:family="text">
      <style:text-properties style:font-name="Arial" style:font-name-complex="Arial" fo:font-weight="bold" style:font-weight-asian="bold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weight="bold" style:font-weight-asian="bold"/>
    </style:style>
    <style:style style:name="P39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both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36" style:family="text">
      <style:text-properties style:font-name="Arial" style:font-name-complex="Arial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55f4c" style:family="table">
      <style:table-properties style:rel-width="100" table:align="center"/>
    </style:style>
    <style:style style:name="f55f4c.0" style:family="table-column">
      <style:table-column-properties style:column-width="9.70cm"/>
    </style:style>
    <style:style style:name="f55f4c.1" style:family="table-column">
      <style:table-column-properties style:column-width="7.94cm"/>
    </style:style>
    <style:style style:name="243cfb" style:family="table">
      <style:table-properties style:rel-width="100" table:align="center"/>
    </style:style>
    <style:style style:name="243cfb.0" style:family="table-column">
      <style:table-column-properties style:column-width="17.64cm"/>
    </style:style>
    <style:style style:name="bac457" style:family="table">
      <style:table-properties style:rel-width="100" table:align="center"/>
    </style:style>
    <style:style style:name="bac457.0" style:family="table-column">
      <style:table-column-properties style:column-width="11.47cm"/>
    </style:style>
    <style:style style:name="bac45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55f4c" table:style-name="f55f4c">
          <table:table-column table:style-name="f55f4c.0"/>
          <table:table-column table:style-name="f55f4c.1"/>
          <table:table-row>
            <table:table-cell office:value-type="string">
              <text:p text:style-name="IM1"><draw:frame draw:style-name="fr1" draw:name="39841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43cfb" table:style-name="243cfb">
          <table:table-column table:style-name="243cf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96</text:span></text:p>
        <text:p text:style-name="P3_InstBodyJustified"><text:span text:style-name="T3">Ano 1996 · Data 08/04/1996 · Status EM VIGOR</text:span></text:p>
        <text:p text:style-name="P4_InstBodyJustified"><text:span text:style-name="T4">Ementa: DISPÕE SOBRE A INCLUSÃO DE § NO ARTIGO 122, DA RESOLUÇÃO 03, DE 01 DE ABRIL DE 1991. (EXECUÇÃO DO HINO DE VOTUPORANGA NAS SESSÕES SOLENES)</text:span></text:p>
        <text:p text:style-name="P5_InstBodyJustified"><text:span text:style-name="T5">RESOLUÇÃO Nº 3, DE 8 DE ABRIL DE 1996</text:span></text:p>
        <text:p text:style-name="P6_InstBodyJustified"><text:span text:style-name="T6">(DISPÕE SOBRE A INCLUSÃO DE § NO ARTIGO 122, DA RESOLUÇÃO 03, DE 01 DE ABRIL DE 1991. (EXECUÇÃO DO HINO DE VOTUPORANGA NAS SESSÕES SOLENES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alterações o projeto de resolução nº 03/96, que se refere ao processo nº 033 de 1996, a saber:</text:span></text:p>
        <text:p text:style-name="P14"><text:span text:style-name="T11">FAÇO SABER QUE A CÂMARA MUNICIPAL DE VOTUPORANGA APROVOU E EU, NOS TERMOS DO ARTIGO 18 IV DA LEI ORGÂNICA DO MUNICÍPIO, SANCIONO E PROMULGO A SEGUINTE RESOLUÇÃO:</text:span></text:p>
        <text:p text:style-name="P16"><text:span text:style-name="T12">Art. 1º</text:span><text:span text:style-name="T13"><text:s/>No Artigo 122 da Resolução 03 de 01 de abril de 1991, fica incluído o seguinte parágrafo:</text:span></text:p>
        <text:p text:style-name="P19"><text:span text:style-name="T14">“Art. 122.</text:span><text:span text:style-name="T15"><text:s/>.....</text:span></text:p>
        <text:p text:style-name="P22"><text:span text:style-name="T16">§ 1º<text:s/></text:span><text:span text:style-name="T17">.....</text:span></text:p>
        <text:p text:style-name="P25"><text:span text:style-name="T18">§ 2º</text:span><text:span text:style-name="T19"><text:s/>.....</text:span></text:p>
        <text:p text:style-name="P28"><text:span text:style-name="T20">§ 3º</text:span><text:span text:style-name="T21"><text:s/>.....</text:span></text:p>
        <text:p text:style-name="P31"><text:span text:style-name="T22">§ 4º</text:span><text:span text:style-name="T23"><text:s/>.....</text:span></text:p>
        <text:p text:style-name="P34"><text:span text:style-name="T24">§ 5º</text:span><text:span text:style-name="T25"><text:s/>No inciso das Sessões Solenes, será obrigatório a execução do Hino de Votuporanga.</text:span><text:span text:style-name="T26">”</text:span></text:p>
        <text:p text:style-name="P38"><text:span text:style-name="T27">Art. 2º</text:span><text:span text:style-name="T28"><text:s/>Esta Resolução entrará em vigor na data de sua publicação.</text:span></text:p>
        <text:p text:style-name="P41"><text:span text:style-name="T29">Plenário “Dr. Octávio Viscardi”, aos 08 de abril de 1996.</text:span></text:p>
        <text:p text:style-name="P43"><text:span text:style-name="T30">Vanderley Martins Fernandes</text:span></text:p>
        <text:p text:style-name="P45"><text:span text:style-name="T31">Presidente</text:span></text:p>
        <text:p text:style-name="P47"><text:span text:style-name="T32">Everton Kleber Teixeira Nunes</text:span></text:p>
        <text:p text:style-name="P49"><text:span text:style-name="T33">1º Secretário</text:span></text:p>
        <text:p text:style-name="P51"><text:span text:style-name="T34">Publicado e registrado na Secretaria Administrativa da Câmara Municipal de Votuporanga, aos 08 de abril de 1996.</text:span></text:p>
        <text:p text:style-name="P53"><text:span text:style-name="T35">Waldenir Aparecido Cuin</text:span></text:p>
        <text:p text:style-name="P55"><text:span text:style-name="T36">Diretor Geral</text:span></text:p>
        <text:p text:style-name="Standard"/>
        <table:table table:name="bac457" table:style-name="bac457">
          <table:table-column table:style-name="bac457.0"/>
          <table:table-column table:style-name="bac45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80</text:span></text:p>
            </table:table-cell>
            <table:table-cell office:value-type="string">
              <text:p><text:span>Gerado em 18/08/2026 20:3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55f4c" style:family="table">
      <style:table-properties style:rel-width="100" table:align="center"/>
    </style:style>
    <style:style style:name="f55f4c.0" style:family="table-column">
      <style:table-column-properties style:column-width="9.70cm"/>
    </style:style>
    <style:style style:name="f55f4c.1" style:family="table-column">
      <style:table-column-properties style:column-width="7.94cm"/>
    </style:style>
    <style:style style:name="243cfb" style:family="table">
      <style:table-properties style:rel-width="100" table:align="center"/>
    </style:style>
    <style:style style:name="243cfb.0" style:family="table-column">
      <style:table-column-properties style:column-width="17.64cm"/>
    </style:style>
    <style:style style:name="bac457" style:family="table">
      <style:table-properties style:rel-width="100" table:align="center"/>
    </style:style>
    <style:style style:name="bac457.0" style:family="table-column">
      <style:table-column-properties style:column-width="11.47cm"/>
    </style:style>
    <style:style style:name="bac45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3:38:09.000</dc:date>
    <meta:generator>PHPWord</meta:generator>
    <meta:initial-creator/>
    <meta:creation-date>2026-08-18T23:38:09.000</meta:creation-date>
    <meta:keyword/>
    <meta:user-defined meta:name="Category"/>
    <meta:user-defined meta:name="Company"/>
    <meta:user-defined meta:name="Manager"/>
  </office:meta>
</office:document-meta>
</file>